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Cambria" svg:font-family="Cambri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Verdana" style:font-name-asian="Verdana" style:font-name-complex="Verdana" fo:font-size="12pt" style:font-size-asian="12pt" style:font-size-complex="12pt"/>
    </style:style>
    <style:style style:name="ce8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1">
      <style:table-cell-properties style:vertical-align="middle" fo:background-color="transparen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Verdana" style:font-name-asian="Verdana" style:font-name-complex="Verdana" fo:font-size="12pt" style:font-size-asian="12pt" style:font-size-complex="12pt"/>
    </style:style>
    <style:style style:name="ce12" style:family="table-cell" style:parent-style-name="Default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4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Verdana" style:font-name-asian="Verdana" style:font-name-complex="Verdana" fo:font-size="12pt" style:font-size-asian="12pt" style:font-size-complex="12pt"/>
    </style:style>
    <style:style style:name="ce14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8.70479166666667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3.67770833333333cm"/>
    </style:style>
    <style:style style:name="co5" style:family="table-column">
      <style:table-column-properties fo:break-before="auto" style:column-width="1.666875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60pt" style:use-optimal-row-height="false" fo:break-before="auto"/>
    </style:style>
    <style:style style:name="ro3" style:family="table-row">
      <style:table-row-properties style:row-height="75pt" style:use-optimal-row-height="tru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70.9pt" style:use-optimal-row-height="false" fo:break-before="auto"/>
    </style:style>
    <style:style style:name="ro6" style:family="table-row">
      <style:table-row-properties style:row-height="83.2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36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alità_2018" table:style-name="ta1" table:print-ranges="Premialità_2018.A1:Premialità_2018.D8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16">
            <text:p>Comune di Prato - Premialità anno 2018 personale non dirigente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style-name="ce3">
            <text:p>TIPOLOGIA DI PERFORMANCE</text:p>
          </table:table-cell>
          <table:table-cell office:value-type="string" table:style-name="ce4">
            <text:p>PREMI STANZIATI <text:s/>(€)</text:p>
          </table:table-cell>
          <table:table-cell office:value-type="string" table:style-name="ce4">
            <text:p>PREMI DISTRIBUITI (€)</text:p>
          </table:table-cell>
          <table:table-cell office:value-type="string" table:style-name="ce5">
            <text:p>N. DIPENDENTI<text:s/>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6">
            <text:p>Performance (comprensivi delle somme corrispondenti ai risparmi derivanti dal Piano Triennale di razionalizzazione ex D. L. 98/2011 per l’anno 2018 <text:s/>come approvato dalla DGC 107/2018 pari ad € 63.235,07)</text:p>
          </table:table-cell>
          <table:table-cell office:value-type="float" office:value="949569.08" table:style-name="ce7">
            <text:p>949.569,08</text:p>
          </table:table-cell>
          <table:table-cell office:value-type="float" office:value="887807.29" table:style-name="ce7">
            <text:p>887.807,29</text:p>
          </table:table-cell>
          <table:table-cell office:value-type="float" office:value="903" table:style-name="ce8">
            <text:p>903</text:p>
          </table:table-cell>
          <table:table-cell table:style-name="ce2"/>
          <table:table-cell table:number-columns-repeated="2" table:style-name="ce9"/>
          <table:table-cell table:number-columns-repeated="16377" table:style-name="ce2"/>
        </table:table-row>
        <table:table-row table:style-name="ro4">
          <table:table-cell office:value-type="string" table:style-name="ce10">
            <text:p>Obiettivi di di miglioramento e/o di mantenimento<text:s/></text:p>
          </table:table-cell>
          <table:table-cell office:value-type="float" office:value="26500" table:style-name="ce11">
            <text:p>26.500,00</text:p>
          </table:table-cell>
          <table:table-cell office:value-type="float" office:value="22180" table:style-name="ce11">
            <text:p>22.180,00</text:p>
          </table:table-cell>
          <table:table-cell office:value-type="float" office:value="84" table:style-name="ce12">
            <text:p>84</text:p>
          </table:table-cell>
          <table:table-cell table:number-columns-repeated="16380" table:style-name="ce2"/>
        </table:table-row>
        <table:table-row table:style-name="ro4">
          <table:table-cell office:value-type="string" table:style-name="ce10">
            <text:p>Incentivi al personale educativo ex art. 31 comma 5 del CCNL 14/09/2000 per settimana aggiuntiva al calendario scolastico</text:p>
          </table:table-cell>
          <table:table-cell office:value-type="float" office:value="8000" table:style-name="ce11">
            <text:p>8.000,00</text:p>
          </table:table-cell>
          <table:table-cell office:value-type="float" office:value="6700" table:style-name="ce11">
            <text:p>6.700,00</text:p>
          </table:table-cell>
          <table:table-cell office:value-type="float" office:value="28" table:style-name="ce12">
            <text:p>28</text:p>
          </table:table-cell>
          <table:table-cell table:number-columns-repeated="16380" table:style-name="ce2"/>
        </table:table-row>
        <table:table-row table:style-name="ro5">
          <table:table-cell office:value-type="string" table:style-name="ce10">
            <text:p>Retribuzione di risultato delle Posizioni Organizzative responsabili di Unità Organizzativa Complessa (UOC) e di Alta Professionalità</text:p>
          </table:table-cell>
          <table:table-cell office:value-type="float" office:value="59664.08" table:style-name="ce11">
            <text:p>59.664,08</text:p>
          </table:table-cell>
          <table:table-cell office:value-type="float" office:value="58560.24" table:style-name="ce11">
            <text:p>58.560,24</text:p>
          </table:table-cell>
          <table:table-cell office:value-type="float" office:value="33" table:style-name="ce12">
            <text:p>33</text:p>
          </table:table-cell>
          <table:table-cell table:number-columns-repeated="16380" table:style-name="ce2"/>
        </table:table-row>
        <table:table-row table:style-name="ro5">
          <table:table-cell office:value-type="string" table:style-name="ce10">
            <text:p>Progressioni orizzontali (*)</text:p>
          </table:table-cell>
          <table:table-cell office:value-type="float" office:value="130000" table:style-name="ce7">
            <text:p>130.000,00</text:p>
          </table:table-cell>
          <table:table-cell office:value-type="float" office:value="127249.72" table:style-name="ce13">
            <text:p>127.249,72</text:p>
          </table:table-cell>
          <table:table-cell office:value-type="float" office:value="147" table:style-name="ce12">
            <text:p>147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10">
            <text:p>TOTALI</text:p>
          </table:table-cell>
          <table:table-cell office:value-type="float" office:value="1173733.1599999999" table:formula="msoxl:=SUM(B3:B7)" table:style-name="ce11">
            <text:p>1.173.733,16</text:p>
          </table:table-cell>
          <table:table-cell office:value-type="float" office:value="1102497.25" table:formula="msoxl:=SUM(C3:C7)" table:style-name="ce11">
            <text:p>1.102.497,25</text:p>
          </table:table-cell>
          <table:table-cell table:style-name="ce14"/>
          <table:table-cell table:number-columns-repeated="16380" table:style-name="ce15"/>
        </table:table-row>
        <table:table-row table:style-name="ro7">
          <table:table-cell table:number-columns-repeated="16384"/>
        </table:table-row>
        <table:table-row table:style-name="ro8">
          <table:table-cell office:value-type="string" table:number-columns-spanned="4" table:number-rows-spanned="1" table:style-name="ce17">
            <text:p>(*) L'importo dei premi distribuiti è al netto degli aumenti contrattuali disposti dal CCNL Funzioni Locali 2016-2018 del 21/05/2018</text:p>
          </table:table-cell>
          <table:covered-table-cell table:number-columns-repeated="3"/>
          <table:table-cell table:number-columns-repeated="16380" table:style-name="ce1"/>
        </table:table-row>
        <table:table-row table:number-rows-repeated="104856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Cambria" svg:font-family="Cambri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style:style style:name="_50_0_37__32_-_32_Colore_32_1" style:display-name="20% - Colore 1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2" style:display-name="20% - Colore 2" style:family="table-cell" style:data-style-name="N0">
      <style:table-cell-properties fo:background-color="#FF99CC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3" style:display-name="20% - Colore 3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4" style:display-name="20% - Colore 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5" style:display-name="20% - Colore 5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6" style:display-name="20% - Colore 6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1" style:display-name="40% - Colore 1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2" style:display-name="40% - Colore 2" style:family="table-cell" style:data-style-name="N0">
      <style:table-cell-properties fo:background-color="#FF8080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3" style:display-name="40% - Colore 3" style:family="table-cell" style:data-style-name="N0">
      <style:table-cell-properties fo:background-color="#00FF00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4" style:display-name="40% - Colore 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5" style:display-name="40% - Colore 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6" style:display-name="40% - Colore 6" style:family="table-cell" style:data-style-name="N0">
      <style:table-cell-properties fo:background-color="#FFCC00"/>
      <style:text-properties style:font-name="Calibri" style:font-name-asian="Calibri" style:font-name-complex="Calibri" fo:font-size="11pt" style:font-size-asian="11pt" style:font-size-complex="11pt"/>
    </style:style>
    <style:style style:name="_54_0_37__32_-_32_Colore_32_1" style:display-name="60% - Colore 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2" style:display-name="60% - Colore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3" style:display-name="60% - Colore 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4" style:display-name="60% - 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5" style:display-name="60% - 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Colore_32_6" style:display-name="60% - Colore 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/>
    </style:style>
    <style:style style:name="Calco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Cella_32_da_32_controllare" style:display-name="Cella da controllare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2" style:display-name="Colore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3" style:display-name="Colore 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4" style:display-name="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5" style:display-name="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6" style:display-name="Colore 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Neutrale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a" style:family="table-cell" style:data-style-name="N0">
      <style:table-cell-properties fo:border="thin solid #C0C0C0" fo:background-color="#FFFFCC"/>
    </style:style>
    <style:style style:name="Output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Testo_32_descrittivo" style:display-name="Testo descrit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ito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1" style:display-name="Tito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itolo_32_4" style:display-name="Tito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e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Valore_32_valido" style:display-name="Valore valido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05555555556in" fo:margin-bottom="0.511805555555556in" fo:margin-left="0.75in" fo:margin-right="0.75in" style:print-orientation="landscape" style:print-page-order="ttb" style:first-page-number="continue" style:scale-to="93%" style:table-centering="none" style:print="objects charts drawings"/>
      <style:header-style>
        <style:header-footer-properties fo:min-height="0.488194444444444in" fo:margin-left="0in" fo:margin-right="0in" fo:margin-bottom="0in"/>
      </style:header-style>
      <style:footer-style>
        <style:header-footer-properties fo:min-height="0.4881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title>Premialità anno 2018 personale non dirigente</dc:title>
    <meta:initial-creator>Comune di Prato</meta:initial-creator>
    <dc:creator>Carla Pretto</dc:creator>
    <meta:creation-date>2019-12-04T13:35:39Z</meta:creation-date>
    <dc:date>2019-12-04T13:36:20Z</dc:date>
    <meta:print-date>2019-11-14T07:57:12Z</meta:print-date>
  </office:meta>
</office:document-meta>
</file>