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Times New Roman" svg:font-family="&quot;Times New Roman&quot;"/>
    <style:font-face style:name="MS Sans Serif" svg:font-family="&quot;MS Sans Serif&quot;"/>
  </office:font-face-decls>
  <office:automatic-styles>
    <style:style style:name="ce1" style:family="table-cell" style:parent-style-name="Normale_delta_32_e_32_valutazioni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" style:family="table-cell" style:parent-style-name="Normale_delta_32_e_32_valutazioni" style:data-style-name="N4">
      <style:table-cell-properties fo:border="thin solid #000000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Normale_delta_32_e_32_valutazioni" style:data-style-name="N0">
      <style:table-cell-properties fo:border-top="none" fo:border-bottom="thin solid #000000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Normale_delta_32_e_32_valutazioni" style:data-style-name="N4">
      <style:table-cell-properties fo:border-top="none" fo:border-bottom="thin solid #000000" fo:border-left="thin solid #000000" fo:border-right="thin solid #000000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Normale_delta_32_e_32_valutazioni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Normale_delta_32_e_32_valutazioni" style:data-style-name="N4">
      <style:table-cell-properties fo:border="thin solid #000000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o1" style:family="table-column">
      <style:table-column-properties fo:break-before="auto" style:column-width="3.46604166666667cm"/>
    </style:style>
    <style:style style:name="co2" style:family="table-column">
      <style:table-column-properties fo:break-before="auto" style:column-width="3.04270833333333cm"/>
    </style:style>
    <style:style style:name="co3" style:family="table-column">
      <style:table-column-properties fo:break-before="auto" style:column-width="4.7625cm"/>
    </style:style>
    <style:style style:name="co4" style:family="table-column">
      <style:table-column-properties fo:break-before="auto" style:column-width="3.99520833333333cm"/>
    </style:style>
    <style:style style:name="co5" style:family="table-column">
      <style:table-column-properties fo:break-before="auto" style:column-width="4.15395833333333cm"/>
    </style:style>
    <style:style style:name="co6" style:family="table-column">
      <style:table-column-properties fo:break-before="auto" style:column-width="2.59291666666667cm"/>
    </style:style>
    <style:style style:name="co7" style:family="table-column">
      <style:table-column-properties fo:break-before="auto" style:column-width="3.28083333333333cm"/>
    </style:style>
    <style:style style:name="co8" style:family="table-column">
      <style:table-column-properties fo:break-before="auto" style:column-width="2.75166666666667cm"/>
    </style:style>
    <style:style style:name="co9" style:family="table-column">
      <style:table-column-properties fo:break-before="auto" style:column-width="3.96875cm"/>
    </style:style>
    <style:style style:name="co10" style:family="table-column">
      <style:table-column-properties fo:break-before="auto" style:column-width="1.64041666666667cm"/>
    </style:style>
    <style:style style:name="ro1" style:family="table-row">
      <style:table-row-properties style:row-height="52.15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15.5pt" style:use-optimal-row-height="true" fo:break-before="auto"/>
    </style:style>
    <style:style style:name="ro4" style:family="table-row">
      <style:table-row-properties style:row-height="16.1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Foglio2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3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number-columns-repeated="16375" table:default-cell-style-name="ce3"/>
        <table:table-row table:style-name="ro1">
          <table:table-cell office:value-type="string" table:number-columns-spanned="9" table:number-rows-spanned="1" table:style-name="ce22">
            <text:p>Comune di Prato - Dati aggregati sugli esiti e sulla selettività della procedura di progressione economica orrizzontale (PEO) con decorrenza 01.01.2018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3" table:style-name="ce4"/>
          <table:table-cell table:style-name="ce3"/>
          <table:table-cell table:number-columns-repeated="5" table:style-name="ce4"/>
          <table:table-cell table:number-columns-repeated="16375"/>
        </table:table-row>
        <table:table-row table:style-name="ro3">
          <table:table-cell office:value-type="string" table:style-name="ce14">
            <text:p>CATEGORIA</text:p>
          </table:table-cell>
          <table:table-cell office:value-type="string" table:style-name="ce15">
            <text:p>PASSAGGI POSSIBILI NELL'ENTE</text:p>
          </table:table-cell>
          <table:table-cell office:value-type="string" table:style-name="ce15">
            <text:p>NUMERO AVENTI TITOLO ALLA PARTECIPAZIONE ALLA PEO</text:p>
          </table:table-cell>
          <table:table-cell office:value-type="string" table:style-name="ce15">
            <text:p>DIFFERENZIALI DI SPESA ANNUA TRA LE POSIZIONI ECONOMICHE (Importo al netto degli aumenti contrattuali disposti dal CCNL Funzioni Locali 2016-2018 del 21/05/2018)</text:p>
          </table:table-cell>
          <table:table-cell office:value-type="string" table:style-name="ce15">
            <text:p>SPESA ANNUA TEORICA PER IL PASSAGGIO DI TUTTI GLI AVENTI TITOLO</text:p>
          </table:table-cell>
          <table:table-cell office:value-type="string" table:style-name="ce15">
            <text:p>NUMERO VINCITORI</text:p>
          </table:table-cell>
          <table:table-cell office:value-type="string" table:style-name="ce15">
            <text:p>SPESA ANNUA PER PEO RICONOSCIUTE</text:p>
          </table:table-cell>
          <table:table-cell office:value-type="string" table:style-name="ce15">
            <text:p>RAPPORTO TRA VINCITORI E TOTALE DEGLI AVENTI TITOLO</text:p>
          </table:table-cell>
          <table:table-cell office:value-type="string" table:style-name="ce16">
            <text:p>RAPPORTO TRA SPESA PER PEO RICONOSCIUTE E SPESA TEORICA PER IL PASSAGGIO DI TUTTI GLI AVENTI TITOLO</text:p>
          </table:table-cell>
          <table:table-cell table:number-columns-repeated="16375"/>
        </table:table-row>
        <table:table-row table:style-name="ro4">
          <table:table-cell office:value-type="string" table:number-columns-spanned="1" table:number-rows-spanned="2" table:style-name="ce23">
            <text:p>A</text:p>
          </table:table-cell>
          <table:table-cell office:value-type="string" table:style-name="ce6">
            <text:p>A3-A4</text:p>
          </table:table-cell>
          <table:table-cell office:value-type="float" office:value="3" table:style-name="ce7">
            <text:p>3</text:p>
          </table:table-cell>
          <table:table-cell office:value-type="float" office:value="324.74" table:style-name="ce8">
            <text:p>324,74</text:p>
          </table:table-cell>
          <table:table-cell office:value-type="float" office:value="974.22" table:formula="msoxl:=C4*D4" table:style-name="ce8">
            <text:p>974,22</text:p>
          </table:table-cell>
          <table:table-cell office:value-type="float" office:value="0" table:style-name="ce7">
            <text:p>0</text:p>
          </table:table-cell>
          <table:table-cell office:value-type="float" office:value="0" table:formula="msoxl:=D4*F4" table:style-name="ce2">
            <text:p>0,00</text:p>
          </table:table-cell>
          <table:table-cell table:number-columns-repeated="2" table:style-name="ce7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A4-A5</text:p>
          </table:table-cell>
          <table:table-cell office:value-type="float" office:value="5" table:style-name="ce5">
            <text:p>5</text:p>
          </table:table-cell>
          <table:table-cell office:value-type="float" office:value="385.19" table:style-name="ce2">
            <text:p>385,19</text:p>
          </table:table-cell>
          <table:table-cell office:value-type="float" office:value="1925.95" table:formula="msoxl:=C5*D5" table:style-name="ce2">
            <text:p>1.925,95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msoxl:=D5*F5" table:style-name="ce2">
            <text:p>0,00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table-cell office:value-type="string" table:style-name="ce9">
            <text:p>TOT. CAT. A</text:p>
          </table:table-cell>
          <table:table-cell table:style-name="ce10"/>
          <table:table-cell office:value-type="float" office:value="8" table:formula="msoxl:=SUM(C4:C5)" table:style-name="ce11">
            <text:p>8</text:p>
          </table:table-cell>
          <table:table-cell table:style-name="ce12"/>
          <table:table-cell office:value-type="float" office:value="2900.17" table:formula="msoxl:=SUM(E4:E5)" table:style-name="ce12">
            <text:p>2.900,17</text:p>
          </table:table-cell>
          <table:table-cell office:value-type="float" office:value="0" table:formula="msoxl:=SUM(F4:F5)" table:style-name="ce11">
            <text:p>0</text:p>
          </table:table-cell>
          <table:table-cell office:value-type="float" office:value="0" table:formula="msoxl:=SUM(G4:G5)" table:style-name="ce12">
            <text:p>0,00</text:p>
          </table:table-cell>
          <table:table-cell office:value-type="float" office:value="0" table:formula="msoxl:=F6/C6*100" table:style-name="ce11">
            <text:p>0</text:p>
          </table:table-cell>
          <table:table-cell office:value-type="float" office:value="0" table:formula="msoxl:=G6/E6*100" table:style-name="ce11">
            <text:p>0</text:p>
          </table:table-cell>
          <table:table-cell table:number-columns-repeated="16375"/>
        </table:table-row>
        <table:table-row table:style-name="ro2">
          <table:table-cell office:value-type="string" table:number-columns-spanned="1" table:number-rows-spanned="9" table:style-name="ce17">
            <text:p>B</text:p>
          </table:table-cell>
          <table:table-cell office:value-type="string" table:style-name="ce6">
            <text:p>B1-B2</text:p>
          </table:table-cell>
          <table:table-cell office:value-type="float" office:value="37" table:style-name="ce7">
            <text:p>37</text:p>
          </table:table-cell>
          <table:table-cell office:value-type="float" office:value="310.83" table:style-name="ce8">
            <text:p>310,83</text:p>
          </table:table-cell>
          <table:table-cell office:value-type="float" office:value="11500.71" table:formula="msoxl:=C7*D7" table:style-name="ce2">
            <text:p>11.500,71</text:p>
          </table:table-cell>
          <table:table-cell office:value-type="float" office:value="5" table:style-name="ce5">
            <text:p>5</text:p>
          </table:table-cell>
          <table:table-cell office:value-type="float" office:value="1554.1499999999999" table:formula="msoxl:=D7*F7" table:style-name="ce2">
            <text:p>1.554,15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B2-B3L</text:p>
          </table:table-cell>
          <table:table-cell office:value-type="float" office:value="18" table:style-name="ce5">
            <text:p>18</text:p>
          </table:table-cell>
          <table:table-cell office:value-type="float" office:value="756.47" table:style-name="ce2">
            <text:p>756,47</text:p>
          </table:table-cell>
          <table:table-cell office:value-type="float" office:value="13616.460000000001" table:formula="msoxl:=C8*D8" table:style-name="ce2">
            <text:p>13.616,46</text:p>
          </table:table-cell>
          <table:table-cell office:value-type="float" office:value="1" table:style-name="ce5">
            <text:p>1</text:p>
          </table:table-cell>
          <table:table-cell office:value-type="float" office:value="756.47" table:formula="msoxl:=D8*F8" table:style-name="ce2">
            <text:p>756,47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B3L-B4L</text:p>
          </table:table-cell>
          <table:table-cell office:value-type="float" office:value="7" table:style-name="ce5">
            <text:p>7</text:p>
          </table:table-cell>
          <table:table-cell office:value-type="float" office:value="288.99" table:style-name="ce2">
            <text:p>288,99</text:p>
          </table:table-cell>
          <table:table-cell office:value-type="float" office:value="2022.93" table:formula="msoxl:=C9*D9" table:style-name="ce2">
            <text:p>2.022,93</text:p>
          </table:table-cell>
          <table:table-cell office:value-type="float" office:value="1" table:style-name="ce5">
            <text:p>1</text:p>
          </table:table-cell>
          <table:table-cell office:value-type="float" office:value="288.99" table:formula="msoxl:=D9*F9" table:style-name="ce2">
            <text:p>288,99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B4-B5</text:p>
          </table:table-cell>
          <table:table-cell office:value-type="float" office:value="1" table:style-name="ce5">
            <text:p>1</text:p>
          </table:table-cell>
          <table:table-cell office:value-type="float" office:value="338.13" table:style-name="ce2">
            <text:p>338,13</text:p>
          </table:table-cell>
          <table:table-cell office:value-type="float" office:value="338.13" table:formula="msoxl:=C10*D10" table:style-name="ce2">
            <text:p>338,13</text:p>
          </table:table-cell>
          <table:table-cell office:value-type="float" office:value="1" table:style-name="ce5">
            <text:p>1</text:p>
          </table:table-cell>
          <table:table-cell office:value-type="float" office:value="338.13" table:formula="msoxl:=D10*F10" table:style-name="ce2">
            <text:p>338,13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B4L-B5L</text:p>
          </table:table-cell>
          <table:table-cell office:value-type="float" office:value="6" table:style-name="ce5">
            <text:p>6</text:p>
          </table:table-cell>
          <table:table-cell office:value-type="float" office:value="338.13" table:style-name="ce2">
            <text:p>338,13</text:p>
          </table:table-cell>
          <table:table-cell office:value-type="float" office:value="2028.78" table:formula="msoxl:=C11*D11" table:style-name="ce2">
            <text:p>2.028,78</text:p>
          </table:table-cell>
          <table:table-cell office:value-type="float" office:value="1" table:style-name="ce5">
            <text:p>1</text:p>
          </table:table-cell>
          <table:table-cell office:value-type="float" office:value="338.13" table:formula="msoxl:=D11*F11" table:style-name="ce2">
            <text:p>338,13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B5-B6</text:p>
          </table:table-cell>
          <table:table-cell office:value-type="float" office:value="5" table:style-name="ce5">
            <text:p>5</text:p>
          </table:table-cell>
          <table:table-cell office:value-type="float" office:value="362.7" table:style-name="ce2">
            <text:p>362,70</text:p>
          </table:table-cell>
          <table:table-cell office:value-type="float" office:value="1813.5" table:formula="msoxl:=C12*D12" table:style-name="ce2">
            <text:p>1.813,5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msoxl:=D12*F12" table:style-name="ce2">
            <text:p>0,00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B5L-B6L</text:p>
          </table:table-cell>
          <table:table-cell office:value-type="float" office:value="4" table:style-name="ce5">
            <text:p>4</text:p>
          </table:table-cell>
          <table:table-cell office:value-type="float" office:value="362.7" table:style-name="ce2">
            <text:p>362,70</text:p>
          </table:table-cell>
          <table:table-cell office:value-type="float" office:value="1450.8" table:formula="msoxl:=C13*D13" table:style-name="ce2">
            <text:p>1.450,8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msoxl:=D13*F13" table:style-name="ce2">
            <text:p>0,00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B6-B7</text:p>
          </table:table-cell>
          <table:table-cell office:value-type="float" office:value="11" table:style-name="ce5">
            <text:p>11</text:p>
          </table:table-cell>
          <table:table-cell office:value-type="float" office:value="796.12" table:style-name="ce2">
            <text:p>796,12</text:p>
          </table:table-cell>
          <table:table-cell office:value-type="float" office:value="8757.32" table:formula="msoxl:=C14*D14" table:style-name="ce2">
            <text:p>8.757,32</text:p>
          </table:table-cell>
          <table:table-cell office:value-type="float" office:value="1" table:style-name="ce5">
            <text:p>1</text:p>
          </table:table-cell>
          <table:table-cell office:value-type="float" office:value="796.12" table:formula="msoxl:=D14*F14" table:style-name="ce2">
            <text:p>796,12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B6L-B7L</text:p>
          </table:table-cell>
          <table:table-cell office:value-type="float" office:value="6" table:style-name="ce5">
            <text:p>6</text:p>
          </table:table-cell>
          <table:table-cell office:value-type="float" office:value="796.12" table:style-name="ce2">
            <text:p>796,12</text:p>
          </table:table-cell>
          <table:table-cell office:value-type="float" office:value="4776.72" table:formula="msoxl:=C15*D15" table:style-name="ce2">
            <text:p>4.776,72</text:p>
          </table:table-cell>
          <table:table-cell office:value-type="float" office:value="2" table:style-name="ce5">
            <text:p>2</text:p>
          </table:table-cell>
          <table:table-cell office:value-type="float" office:value="1592.24" table:formula="msoxl:=D15*F15" table:style-name="ce2">
            <text:p>1.592,24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table-cell office:value-type="string" table:style-name="ce9">
            <text:p>TOT. CAT. B</text:p>
          </table:table-cell>
          <table:table-cell table:style-name="ce10"/>
          <table:table-cell office:value-type="float" office:value="95" table:formula="msoxl:=SUM(C7:C15)" table:style-name="ce11">
            <text:p>95</text:p>
          </table:table-cell>
          <table:table-cell table:style-name="ce12"/>
          <table:table-cell office:value-type="float" office:value="46305.35" table:formula="msoxl:=SUM(E7:E15)" table:style-name="ce12">
            <text:p>46.305,35</text:p>
          </table:table-cell>
          <table:table-cell office:value-type="float" office:value="12" table:formula="msoxl:=SUM(F7:F15)" table:style-name="ce11">
            <text:p>12</text:p>
          </table:table-cell>
          <table:table-cell office:value-type="float" office:value="5664.23" table:formula="msoxl:=SUM(G7:G15)" table:style-name="ce12">
            <text:p>5.664,23</text:p>
          </table:table-cell>
          <table:table-cell office:value-type="float" office:value="12.631578947368421" table:formula="msoxl:=F16/C16*100" table:style-name="ce13">
            <text:p>12,63</text:p>
          </table:table-cell>
          <table:table-cell office:value-type="float" office:value="12.232344642681676" table:formula="msoxl:=G16/E16*100" table:style-name="ce13">
            <text:p>12,23</text:p>
          </table:table-cell>
          <table:table-cell table:number-columns-repeated="16375"/>
        </table:table-row>
        <table:table-row table:style-name="ro2">
          <table:table-cell office:value-type="string" table:number-columns-spanned="1" table:number-rows-spanned="4" table:style-name="ce17">
            <text:p>C</text:p>
          </table:table-cell>
          <table:table-cell office:value-type="string" table:style-name="ce1">
            <text:p>C1-C2</text:p>
          </table:table-cell>
          <table:table-cell office:value-type="float" office:value="201" table:style-name="ce5">
            <text:p>201</text:p>
          </table:table-cell>
          <table:table-cell office:value-type="float" office:value="502.32" table:style-name="ce2">
            <text:p>502,32</text:p>
          </table:table-cell>
          <table:table-cell office:value-type="float" office:value="100966.31999999999" table:formula="msoxl:=C17*D17" table:style-name="ce2">
            <text:p>100.966,32</text:p>
          </table:table-cell>
          <table:table-cell office:value-type="float" office:value="48" table:style-name="ce5">
            <text:p>48</text:p>
          </table:table-cell>
          <table:table-cell office:value-type="float" office:value="24111.360000000001" table:formula="msoxl:=D17*F17" table:style-name="ce2">
            <text:p>24.111,36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C2-C3</text:p>
          </table:table-cell>
          <table:table-cell office:value-type="float" office:value="134" table:style-name="ce5">
            <text:p>134</text:p>
          </table:table-cell>
          <table:table-cell office:value-type="float" office:value="600.99" table:style-name="ce2">
            <text:p>600,99</text:p>
          </table:table-cell>
          <table:table-cell office:value-type="float" office:value="80532.66" table:formula="msoxl:=C18*D18" table:style-name="ce2">
            <text:p>80.532,66</text:p>
          </table:table-cell>
          <table:table-cell office:value-type="float" office:value="22" table:style-name="ce5">
            <text:p>22</text:p>
          </table:table-cell>
          <table:table-cell office:value-type="float" office:value="13221.78" table:formula="msoxl:=D18*F18" table:style-name="ce2">
            <text:p>13.221,78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C3-C4</text:p>
          </table:table-cell>
          <table:table-cell office:value-type="float" office:value="54" table:style-name="ce5">
            <text:p>54</text:p>
          </table:table-cell>
          <table:table-cell office:value-type="float" office:value="701.48" table:style-name="ce2">
            <text:p>701,48</text:p>
          </table:table-cell>
          <table:table-cell office:value-type="float" office:value="37879.919999999998" table:formula="msoxl:=C19*D19" table:style-name="ce2">
            <text:p>37.879,92</text:p>
          </table:table-cell>
          <table:table-cell office:value-type="float" office:value="9" table:style-name="ce5">
            <text:p>9</text:p>
          </table:table-cell>
          <table:table-cell office:value-type="float" office:value="6313.32" table:formula="msoxl:=D19*F19" table:style-name="ce2">
            <text:p>6.313,32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C4-C5</text:p>
          </table:table-cell>
          <table:table-cell office:value-type="float" office:value="71" table:style-name="ce5">
            <text:p>71</text:p>
          </table:table-cell>
          <table:table-cell office:value-type="float" office:value="846.3" table:style-name="ce2">
            <text:p>846,30</text:p>
          </table:table-cell>
          <table:table-cell office:value-type="float" office:value="60087.299999999996" table:formula="msoxl:=C20*D20" table:style-name="ce2">
            <text:p>60.087,30</text:p>
          </table:table-cell>
          <table:table-cell office:value-type="float" office:value="7" table:style-name="ce5">
            <text:p>7</text:p>
          </table:table-cell>
          <table:table-cell office:value-type="float" office:value="5924.0999999999995" table:formula="msoxl:=D20*F20" table:style-name="ce2">
            <text:p>5.924,10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table-cell office:value-type="string" table:style-name="ce9">
            <text:p>TOT. CAT. C</text:p>
          </table:table-cell>
          <table:table-cell office:value-type="string" table:style-name="ce10">
            <text:p>TOT,<text:s/></text:p>
          </table:table-cell>
          <table:table-cell office:value-type="float" office:value="460" table:formula="msoxl:=SUM(C17:C20)" table:style-name="ce11">
            <text:p>460</text:p>
          </table:table-cell>
          <table:table-cell table:style-name="ce12"/>
          <table:table-cell office:value-type="float" office:value="279466.19999999995" table:formula="msoxl:=SUM(E17:E20)" table:style-name="ce12">
            <text:p>279.466,20</text:p>
          </table:table-cell>
          <table:table-cell office:value-type="float" office:value="86" table:formula="msoxl:=SUM(F17:F20)" table:style-name="ce11">
            <text:p>86</text:p>
          </table:table-cell>
          <table:table-cell office:value-type="float" office:value="49570.559999999998" table:formula="msoxl:=SUM(G17:G20)" table:style-name="ce12">
            <text:p>49.570,56</text:p>
          </table:table-cell>
          <table:table-cell office:value-type="float" office:value="18.695652173913043" table:formula="msoxl:=F21/C21*100" table:style-name="ce13">
            <text:p>18,70</text:p>
          </table:table-cell>
          <table:table-cell office:value-type="float" office:value="17.737586870970446" table:formula="msoxl:=G21/E21*100" table:style-name="ce13">
            <text:p>17,74</text:p>
          </table:table-cell>
          <table:table-cell table:number-columns-repeated="16375"/>
        </table:table-row>
        <table:table-row table:style-name="ro2">
          <table:table-cell office:value-type="string" table:number-columns-spanned="1" table:number-rows-spanned="8" table:style-name="ce17">
            <text:p>D</text:p>
          </table:table-cell>
          <table:table-cell office:value-type="string" table:style-name="ce1">
            <text:p>D1-D2</text:p>
          </table:table-cell>
          <table:table-cell office:value-type="float" office:value="43" table:style-name="ce5">
            <text:p>43</text:p>
          </table:table-cell>
          <table:table-cell office:value-type="float" office:value="1123.5899999999999" table:style-name="ce2">
            <text:p>1.123,59</text:p>
          </table:table-cell>
          <table:table-cell office:value-type="float" office:value="48314.369999999995" table:formula="msoxl:=C22*D22" table:style-name="ce2">
            <text:p>48.314,37</text:p>
          </table:table-cell>
          <table:table-cell office:value-type="float" office:value="21" table:style-name="ce5">
            <text:p>21</text:p>
          </table:table-cell>
          <table:table-cell office:value-type="float" office:value="23595.39" table:formula="msoxl:=D22*F22" table:style-name="ce2">
            <text:p>23.595,39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D2-D3L</text:p>
          </table:table-cell>
          <table:table-cell office:value-type="float" office:value="43" table:style-name="ce5">
            <text:p>43</text:p>
          </table:table-cell>
          <table:table-cell office:value-type="float" office:value="2312.1799999999998" table:style-name="ce2">
            <text:p>2.312,18</text:p>
          </table:table-cell>
          <table:table-cell office:value-type="float" office:value="99423.739999999991" table:formula="msoxl:=C23*D23" table:style-name="ce2">
            <text:p>99.423,74</text:p>
          </table:table-cell>
          <table:table-cell office:value-type="float" office:value="11" table:style-name="ce5">
            <text:p>11</text:p>
          </table:table-cell>
          <table:table-cell office:value-type="float" office:value="25433.98" table:formula="msoxl:=D23*F23" table:style-name="ce2">
            <text:p>25.433,98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D3-D4</text:p>
          </table:table-cell>
          <table:table-cell office:value-type="float" office:value="2" table:style-name="ce5">
            <text:p>2</text:p>
          </table:table-cell>
          <table:table-cell office:value-type="float" office:value="1126.32" table:style-name="ce2">
            <text:p>1.126,32</text:p>
          </table:table-cell>
          <table:table-cell office:value-type="float" office:value="2252.64" table:formula="msoxl:=C24*D24" table:style-name="ce2">
            <text:p>2.252,64</text:p>
          </table:table-cell>
          <table:table-cell office:value-type="float" office:value="1" table:style-name="ce5">
            <text:p>1</text:p>
          </table:table-cell>
          <table:table-cell office:value-type="float" office:value="1126.32" table:formula="msoxl:=D24*F24" table:style-name="ce2">
            <text:p>1.126,32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D3L-D4L</text:p>
          </table:table-cell>
          <table:table-cell office:value-type="float" office:value="21" table:style-name="ce5">
            <text:p>21</text:p>
          </table:table-cell>
          <table:table-cell office:value-type="float" office:value="1126.32" table:style-name="ce2">
            <text:p>1.126,32</text:p>
          </table:table-cell>
          <table:table-cell office:value-type="float" office:value="23652.719999999998" table:formula="msoxl:=C25*D25" table:style-name="ce2">
            <text:p>23.652,72</text:p>
          </table:table-cell>
          <table:table-cell office:value-type="float" office:value="8" table:style-name="ce5">
            <text:p>8</text:p>
          </table:table-cell>
          <table:table-cell office:value-type="float" office:value="9010.56" table:formula="msoxl:=D25*F25" table:style-name="ce2">
            <text:p>9.010,56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D4-D5</text:p>
          </table:table-cell>
          <table:table-cell office:value-type="float" office:value="6" table:style-name="ce5">
            <text:p>6</text:p>
          </table:table-cell>
          <table:table-cell office:value-type="float" office:value="1227.5899999999999" table:style-name="ce2">
            <text:p>1.227,59</text:p>
          </table:table-cell>
          <table:table-cell office:value-type="float" office:value="7365.5399999999991" table:formula="msoxl:=C26*D26" table:style-name="ce2">
            <text:p>7.365,54</text:p>
          </table:table-cell>
          <table:table-cell office:value-type="float" office:value="1" table:style-name="ce5">
            <text:p>1</text:p>
          </table:table-cell>
          <table:table-cell office:value-type="float" office:value="1227.5899999999999" table:formula="msoxl:=D26*F26" table:style-name="ce2">
            <text:p>1.227,59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D4L-D5L</text:p>
          </table:table-cell>
          <table:table-cell office:value-type="float" office:value="27" table:style-name="ce5">
            <text:p>27</text:p>
          </table:table-cell>
          <table:table-cell office:value-type="float" office:value="1227.5899999999999" table:style-name="ce2">
            <text:p>1.227,59</text:p>
          </table:table-cell>
          <table:table-cell office:value-type="float" office:value="33144.93" table:formula="msoxl:=C27*D27" table:style-name="ce2">
            <text:p>33.144,93</text:p>
          </table:table-cell>
          <table:table-cell office:value-type="float" office:value="3" table:style-name="ce5">
            <text:p>3</text:p>
          </table:table-cell>
          <table:table-cell office:value-type="float" office:value="3682.7699999999995" table:formula="msoxl:=D27*F27" table:style-name="ce2">
            <text:p>3.682,77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D5-D6</text:p>
          </table:table-cell>
          <table:table-cell office:value-type="float" office:value="2" table:style-name="ce5">
            <text:p>2</text:p>
          </table:table-cell>
          <table:table-cell office:value-type="float" office:value="1984.58" table:style-name="ce2">
            <text:p>1.984,58</text:p>
          </table:table-cell>
          <table:table-cell office:value-type="float" office:value="3969.16" table:formula="msoxl:=C28*D28" table:style-name="ce2">
            <text:p>3.969,16</text:p>
          </table:table-cell>
          <table:table-cell office:value-type="float" office:value="2" table:style-name="ce5">
            <text:p>2</text:p>
          </table:table-cell>
          <table:table-cell office:value-type="float" office:value="3969.16" table:formula="msoxl:=D28*F28" table:style-name="ce2">
            <text:p>3.969,16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covered-table-cell/>
          <table:table-cell office:value-type="string" table:style-name="ce1">
            <text:p>D5L-D6L</text:p>
          </table:table-cell>
          <table:table-cell office:value-type="float" office:value="28" table:style-name="ce5">
            <text:p>28</text:p>
          </table:table-cell>
          <table:table-cell office:value-type="float" office:value="1984.58" table:style-name="ce2">
            <text:p>1.984,58</text:p>
          </table:table-cell>
          <table:table-cell office:value-type="float" office:value="55568.24" table:formula="msoxl:=C29*D29" table:style-name="ce2">
            <text:p>55.568,24</text:p>
          </table:table-cell>
          <table:table-cell office:value-type="float" office:value="2" table:style-name="ce5">
            <text:p>2</text:p>
          </table:table-cell>
          <table:table-cell office:value-type="float" office:value="3969.16" table:formula="msoxl:=D29*F29" table:style-name="ce2">
            <text:p>3.969,16</text:p>
          </table:table-cell>
          <table:table-cell table:number-columns-repeated="2" table:style-name="ce5"/>
          <table:table-cell table:number-columns-repeated="16375"/>
        </table:table-row>
        <table:table-row table:style-name="ro2">
          <table:table-cell office:value-type="string" table:style-name="ce9">
            <text:p>TOT. CAT. D</text:p>
          </table:table-cell>
          <table:table-cell table:style-name="ce10"/>
          <table:table-cell office:value-type="float" office:value="172" table:formula="msoxl:=SUM(C22:C29)" table:style-name="ce11">
            <text:p>172</text:p>
          </table:table-cell>
          <table:table-cell table:style-name="ce12"/>
          <table:table-cell office:value-type="float" office:value="273691.34000000003" table:formula="msoxl:=SUM(E22:E29)" table:style-name="ce12">
            <text:p>273.691,34</text:p>
          </table:table-cell>
          <table:table-cell office:value-type="float" office:value="49" table:formula="msoxl:=SUM(F22:F29)" table:style-name="ce11">
            <text:p>49</text:p>
          </table:table-cell>
          <table:table-cell office:value-type="float" office:value="72014.929999999993" table:formula="msoxl:=SUM(G22:G29)" table:style-name="ce12">
            <text:p>72.014,93</text:p>
          </table:table-cell>
          <table:table-cell office:value-type="float" office:value="28.488372093023255" table:formula="msoxl:=F30/C30*100" table:style-name="ce13">
            <text:p>28,49</text:p>
          </table:table-cell>
          <table:table-cell office:value-type="float" office:value="26.312462060363323" table:formula="msoxl:=G30/E30*100" table:style-name="ce13">
            <text:p>26,31</text:p>
          </table:table-cell>
          <table:table-cell table:number-columns-repeated="16375"/>
        </table:table-row>
        <table:table-row table:style-name="ro5">
          <table:table-cell table:number-columns-repeated="16384"/>
        </table:table-row>
        <table:table-row table:style-name="ro2">
          <table:table-cell office:value-type="string" table:style-name="ce9">
            <text:p>TOT. GENERALE</text:p>
          </table:table-cell>
          <table:table-cell table:style-name="ce10"/>
          <table:table-cell office:value-type="float" office:value="735" table:formula="msoxl:=C6+C16+C21+C30" table:style-name="ce11">
            <text:p>735</text:p>
          </table:table-cell>
          <table:table-cell table:style-name="ce12"/>
          <table:table-cell office:value-type="float" office:value="602363.06000000006" table:formula="msoxl:=E6+E16+E21+E30" table:style-name="ce12">
            <text:p>602.363,06</text:p>
          </table:table-cell>
          <table:table-cell office:value-type="float" office:value="147" table:formula="msoxl:=F6+F16+F21+F30" table:style-name="ce11">
            <text:p>147</text:p>
          </table:table-cell>
          <table:table-cell office:value-type="float" office:value="127249.71999999999" table:formula="msoxl:=G6+G16+G21+G30" table:style-name="ce12">
            <text:p>127.249,72</text:p>
          </table:table-cell>
          <table:table-cell office:value-type="float" office:value="20" table:formula="msoxl:=F32/C32*100" table:style-name="ce13">
            <text:p>20,00</text:p>
          </table:table-cell>
          <table:table-cell office:value-type="float" office:value="21.125086920170698" table:formula="msoxl:=G32/E32*100" table:style-name="ce13">
            <text:p>21,13</text:p>
          </table:table-cell>
          <table:table-cell table:number-columns-repeated="16375"/>
        </table:table-row>
        <table:table-row table:number-rows-repeated="104854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Times New Roman" svg:font-family="&quot;Times New Roman&quot;"/>
    <style:font-face style:name="MS Sans Serif" svg:font-family="&quot;MS Sans Serif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delta_32_e_32_valutazioni" style:display-name="Normale_delta e valutazioni" style:family="table-cell" style:data-style-name="N0">
      <style:table-cell-properties style:vertical-align="automatic" fo:background-color="transparent"/>
      <style:text-properties style:font-name="MS Sans Serif" style:font-name-asian="MS Sans Serif" style:font-name-complex="MS Sans Serif" style:font-family-generic="swiss"/>
    </style: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bb22</meta:initial-creator>
    <dc:creator>Carla Pretto</dc:creator>
    <meta:creation-date>2019-11-14T13:55:52Z</meta:creation-date>
    <dc:date>2019-12-04T11:23:59Z</dc:date>
    <meta:print-date>2019-12-03T09:11:05Z</meta:print-date>
  </office:meta>
</office:document-meta>
</file>