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A3900000328110457F5.jpg" manifest:media-type="image/jpeg"/>
  <manifest:file-entry manifest:full-path="Pictures/10000000000000EC0000018DD03D363B.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Calibri1" svg:font-family="Calibri"/>
    <style:font-face style:name="OpenSymbol" svg:font-family="OpenSymbol"/>
    <style:font-face style:name="Courier New" svg:font-family="'Courier New'" style:font-family-generic="modern" style:font-pitch="fixed"/>
    <style:font-face style:name="Calibri2" svg:font-family="Calibri" style:font-pitch="variable"/>
    <style:font-face style:name="Book Antiqua" svg:font-family="'Book Antiqua'"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Grassetto" style:font-family-generic="swiss" style:font-pitch="variable"/>
    <style:font-face style:name="Arial3" svg:font-family="Arial, 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MS Mincho" svg:font-family="'MS Mincho'" style:font-family-generic="system" style:font-pitch="variable"/>
    <style:font-face style:name="Tahoma1" svg:font-family="Tahoma" style:font-family-generic="system" style:font-pitch="variable"/>
  </office:font-face-decls>
  <office:automatic-styles>
    <style:style style:name="P1" style:family="paragraph" style:parent-style-name="Footer">
      <style:text-properties style:font-name="Arial" fo:font-size="8pt" style:font-size-asian="8pt" style:font-name-complex="Arial" style:font-size-complex="8pt"/>
    </style:style>
    <style:style style:name="P2" style:family="paragraph" style:parent-style-name="Normale">
      <style:paragraph-properties fo:margin-left="5.08cm" fo:margin-right="0cm" fo:text-indent="0cm" style:auto-text-indent="false">
        <style:tab-stops/>
      </style:paragraph-properties>
      <style:text-properties style:font-name="Arial" fo:font-size="22pt" fo:font-weight="bold" style:font-size-asian="22pt" style:font-weight-asian="bold" style:font-name-complex="Arial" style:font-size-complex="22pt" style:font-weight-complex="bold"/>
    </style:style>
    <style:style style:name="P3" style:family="paragraph" style:parent-style-name="Normale">
      <style:paragraph-properties fo:margin-left="5.08cm" fo:margin-right="0cm" fo:text-indent="0cm" style:auto-text-indent="false">
        <style:tab-stops/>
      </style:paragraph-properties>
      <style:text-properties style:font-name="Arial" fo:font-size="16pt" style:font-size-asian="16pt" style:font-name-complex="Arial" style:font-size-complex="16pt" style:font-weight-complex="bold"/>
    </style:style>
    <style:style style:name="P4" style:family="paragraph" style:parent-style-name="Normale">
      <style:paragraph-properties fo:margin-left="5.08cm" fo:margin-right="0cm" fo:text-indent="0cm" style:auto-text-indent="false">
        <style:tab-stops/>
      </style:paragraph-properties>
      <style:text-properties style:font-name="Arial" fo:font-size="20pt" style:font-size-asian="20pt" style:font-name-complex="Arial"/>
    </style:style>
    <style:style style:name="P5" style:family="paragraph" style:parent-style-name="Normale">
      <style:paragraph-properties fo:break-before="page"/>
    </style:style>
    <style:style style:name="P6" style:family="paragraph" style:parent-style-name="Normale">
      <style:text-properties style:font-name="Arial" fo:font-size="10pt" style:font-size-asian="10pt" style:font-name-complex="Arial" style:font-size-complex="10pt"/>
    </style:style>
    <style:style style:name="P7" style:family="paragraph" style:parent-style-name="Normale">
      <style:paragraph-properties style:text-autospace="none"/>
      <style:text-properties style:font-name="Arial" fo:font-size="9pt" style:font-size-asian="9pt" style:language-asian="it" style:country-asian="IT" style:font-name-complex="Arial" style:font-size-complex="9pt"/>
    </style:style>
    <style:style style:name="P8" style:family="paragraph" style:parent-style-name="Normale">
      <style:paragraph-properties fo:line-height="115%" fo:text-align="justify" style:justify-single-word="false" style:text-autospace="none"/>
      <style:text-properties style:font-name="Arial" style:language-asian="it" style:country-asian="IT" style:font-name-complex="Arial"/>
    </style:style>
    <style:style style:name="P9" style:family="paragraph" style:parent-style-name="Normale">
      <style:paragraph-properties fo:line-height="115%" style:text-autospace="none"/>
      <style:text-properties style:font-name="Arial" style:language-asian="it" style:country-asian="IT" style:font-name-complex="Arial"/>
    </style:style>
    <style:style style:name="P10" style:family="paragraph" style:parent-style-name="Normale">
      <style:paragraph-properties fo:line-height="115%" fo:text-align="justify" style:justify-single-word="false"/>
      <style:text-properties style:font-name="Arial" style:font-name-complex="Arial"/>
    </style:style>
    <style:style style:name="P11" style:family="paragraph" style:parent-style-name="Normale">
      <style:paragraph-properties fo:line-height="115%" fo:text-align="justify" style:justify-single-word="false"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style:font-name-complex="Arial"/>
    </style:style>
    <style:style style:name="P12" style:family="paragraph" style:parent-style-name="Normale">
      <style:paragraph-properties fo:line-height="115%" fo:text-align="justify" style:justify-single-word="false">
        <style:tab-stops>
          <style:tab-stop style:position="4.752cm"/>
        </style:tab-stops>
      </style:paragraph-properties>
      <style:text-properties style:font-name="Arial" style:font-name-complex="Arial"/>
    </style:style>
    <style:style style:name="P13" style:family="paragraph" style:parent-style-name="Normale">
      <style:paragraph-properties fo:line-height="115%"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style:font-name-complex="Arial" style:font-weight-complex="bold"/>
    </style:style>
    <style:style style:name="P14" style:family="paragraph" style:parent-style-name="Normale">
      <style:paragraph-properties fo:line-height="115%" style:text-autospace="none"/>
      <style:text-properties style:font-name="Arial" fo:font-size="11pt" style:text-underline-style="solid" style:text-underline-width="auto" style:text-underline-color="font-color" fo:font-weight="bold" style:font-size-asian="11pt" style:font-weight-asian="bold" style:font-size-complex="11pt" style:font-weight-complex="bold"/>
    </style:style>
    <style:style style:name="P15" style:family="paragraph" style:parent-style-name="Normale">
      <style:paragraph-properties fo:line-height="115%" fo:text-align="justify" style:justify-single-word="false" style:text-autospace="none"/>
      <style:text-properties fo:color="#000000" style:font-name="Arial" style:language-asian="it" style:country-asian="IT" style:font-name-complex="Arial"/>
    </style:style>
    <style:style style:name="P16" style:family="paragraph" style:parent-style-name="Normale">
      <style:paragraph-properties fo:line-height="115%" style:text-autospace="none"/>
      <style:text-properties fo:color="#000000" style:font-name="Arial" style:language-asian="it" style:country-asian="IT" style:font-name-complex="Arial"/>
    </style:style>
    <style:style style:name="P17" style:family="paragraph" style:parent-style-name="Normale">
      <style:paragraph-properties fo:line-height="115%" fo:text-align="justify" style:justify-single-word="false" style:text-autospace="none"/>
      <style:text-properties fo:color="#000000" style:font-name="Arial" fo:background-color="#ffffff" style:language-asian="it" style:country-asian="IT" style:font-name-complex="Arial"/>
    </style:style>
    <style:style style:name="P18" style:family="paragraph" style:parent-style-name="Normale">
      <style:paragraph-properties fo:line-height="115%"/>
    </style:style>
    <style:style style:name="P19" style:family="paragraph" style:parent-style-name="Normale">
      <style:paragraph-properties fo:line-height="115%" fo:text-align="justify" style:justify-single-word="false"/>
    </style:style>
    <style:style style:name="P20" style:family="paragraph" style:parent-style-name="Normale">
      <style:paragraph-properties fo:line-height="115%" fo:text-align="justify" style:justify-single-word="false" style:text-autospace="none"/>
    </style:style>
    <style:style style:name="P21" style:family="paragraph" style:parent-style-name="Normale">
      <style:paragraph-properties fo:line-height="115%" fo:text-align="justify" style:justify-single-word="false"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style>
    <style:style style:name="P22" style:family="paragraph" style:parent-style-name="Normale">
      <style:paragraph-properties fo:line-height="115%" style:text-autospace="none"/>
    </style:style>
    <style:style style:name="P23" style:family="paragraph" style:parent-style-name="Paragrafo_20_elenco">
      <style:paragraph-properties fo:margin-left="0cm" fo:margin-right="0.086cm" fo:line-height="100%" fo:text-indent="0cm" style:auto-text-indent="false" fo:break-before="page" style:text-autospace="none">
        <style:tab-stops/>
      </style:paragraph-properties>
    </style:style>
    <style:style style:name="P24" style:family="paragraph" style:parent-style-name="Paragrafo_20_elenco">
      <style:paragraph-properties fo:margin-left="0cm" fo:margin-right="0.086cm" fo:line-height="100%" fo:text-indent="0cm" style:auto-text-indent="false" style:text-autospace="none">
        <style:tab-stops/>
      </style:paragraph-properties>
      <style:text-properties fo:language="it" fo:country="IT" style:language-asian="it" style:country-asian="IT" style:font-size-complex="12pt"/>
    </style:style>
    <style:style style:name="P25" style:family="paragraph" style:parent-style-name="Paragrafo_20_elenco">
      <style:paragraph-properties fo:margin-left="0cm" fo:margin-right="0.086cm" fo:line-height="115%" fo:text-align="justify" style:justify-single-word="false" fo:text-indent="0cm" style:auto-text-indent="false" style:text-autospace="none">
        <style:tab-stops/>
      </style:paragraph-properties>
      <style:text-properties style:font-name="Arial" fo:font-size="11pt" fo:language="it" fo:country="IT" style:font-size-asian="11pt" style:language-asian="it" style:country-asian="IT" style:font-name-complex="Arial"/>
    </style:style>
    <style:style style:name="P26" style:family="paragraph" style:parent-style-name="Paragrafo_20_elenco">
      <style:paragraph-properties fo:margin-left="0cm" fo:margin-right="0.086cm" fo:margin-top="0cm" fo:margin-bottom="0.349cm" loext:contextual-spacing="false" fo:line-height="115%" fo:text-align="justify" style:justify-single-word="false" fo:text-indent="0cm" style:auto-text-indent="false" style:text-autospace="none">
        <style:tab-stops/>
      </style:paragraph-properties>
      <style:text-properties style:font-name="Arial" fo:font-size="11pt" fo:language="it" fo:country="IT" style:font-size-asian="11pt" style:language-asian="it" style:country-asian="IT" style:font-name-complex="Arial"/>
    </style:style>
    <style:style style:name="P27" style:family="paragraph" style:parent-style-name="Normale">
      <style:paragraph-properties fo:margin-top="0.212cm" fo:margin-bottom="0cm" loext:contextual-spacing="false" style:text-autospace="none"/>
      <style:text-properties fo:color="#000000" style:font-name="Arial" fo:font-size="9pt" style:font-size-asian="9pt" style:language-asian="it" style:country-asian="IT" style:font-name-complex="Arial" style:font-size-complex="9pt"/>
    </style:style>
    <style:style style:name="P28" style:family="paragraph" style:parent-style-name="Normale">
      <style:paragraph-properties fo:margin-top="0.212cm" fo:margin-bottom="0cm" loext:contextual-spacing="false" fo:text-align="justify" style:justify-single-word="false" style:text-autospace="none"/>
      <style:text-properties fo:color="#000000" style:font-name="Arial" fo:font-size="9pt" style:font-size-asian="9pt" style:language-asian="it" style:country-asian="IT" style:font-name-complex="Arial" style:font-size-complex="9pt"/>
    </style:style>
    <style:style style:name="P29" style:family="paragraph" style:parent-style-name="Normale">
      <style:paragraph-properties fo:margin-top="0.212cm" fo:margin-bottom="0cm" loext:contextual-spacing="false" fo:line-height="115%" style:text-autospace="none"/>
      <style:text-properties fo:color="#000000" style:font-name="Arial" fo:font-weight="bold" style:language-asian="it" style:country-asian="IT" style:font-weight-asian="bold" style:font-name-complex="Arial" style:font-weight-complex="bold"/>
    </style:style>
    <style:style style:name="P30" style:family="paragraph" style:parent-style-name="Normale">
      <style:paragraph-properties fo:margin-top="0.212cm" fo:margin-bottom="0cm" loext:contextual-spacing="false" fo:line-height="115%" style:text-autospace="none"/>
      <style:text-properties fo:color="#000000" style:font-name="Arial" style:language-asian="it" style:country-asian="IT" style:font-name-complex="Arial"/>
    </style:style>
    <style:style style:name="P31" style:family="paragraph" style:parent-style-name="Normale">
      <style:paragraph-properties fo:margin-top="0.212cm" fo:margin-bottom="0cm" loext:contextual-spacing="false" fo:line-height="115%" fo:text-align="justify" style:justify-single-word="false" style:text-autospace="none"/>
      <style:text-properties fo:color="#000000" style:font-name="Arial" style:language-asian="it" style:country-asian="IT" style:font-name-complex="Arial"/>
    </style:style>
    <style:style style:name="P32" style:family="paragraph" style:parent-style-name="Normale">
      <style:paragraph-properties fo:margin-top="0.212cm" fo:margin-bottom="0cm" loext:contextual-spacing="false" fo:line-height="115%"/>
      <style:text-properties style:font-name="Arial" style:font-name-complex="Arial"/>
    </style:style>
    <style:style style:name="P33" style:family="paragraph" style:parent-style-name="Normale">
      <style:paragraph-properties fo:margin-top="0.212cm" fo:margin-bottom="0cm" loext:contextual-spacing="false" fo:line-height="115%" fo:text-align="justify" style:justify-single-word="false"/>
      <style:text-properties style:font-name="Arial" style:font-name-complex="Arial"/>
    </style:style>
    <style:style style:name="P34" style:family="paragraph" style:parent-style-name="Normale">
      <style:paragraph-properties fo:margin-top="0.212cm" fo:margin-bottom="0cm" loext:contextual-spacing="false" fo:line-height="115%"/>
      <style:text-properties style:font-name="Arial" style:text-underline-style="solid" style:text-underline-width="auto" style:text-underline-color="font-color" fo:font-weight="bold" style:font-weight-asian="bold" style:font-name-complex="Arial" style:font-weight-complex="bold"/>
    </style:style>
    <style:style style:name="P35" style:family="paragraph" style:parent-style-name="Normale">
      <style:paragraph-properties fo:margin-top="0.212cm" fo:margin-bottom="0cm" loext:contextual-spacing="false" fo:line-height="115%"/>
      <style:text-properties style:font-name="Arial" fo:font-size="11pt" style:text-underline-style="solid" style:text-underline-width="auto" style:text-underline-color="font-color" fo:font-weight="bold" style:font-size-asian="11pt" style:font-weight-asian="bold" style:font-name-complex="Arial" style:font-size-complex="11pt" style:font-weight-complex="bold"/>
    </style:style>
    <style:style style:name="P36" style:family="paragraph" style:parent-style-name="Normale">
      <style:paragraph-properties fo:margin-top="0.212cm" fo:margin-bottom="0cm" loext:contextual-spacing="false" fo:line-height="115%" fo:text-align="justify" style:justify-single-word="false"/>
      <style:text-properties style:font-name="Arial" style:text-underline-style="none" fo:font-weight="normal" style:font-weight-asian="normal" style:font-name-complex="Arial" style:font-weight-complex="normal"/>
    </style:style>
    <style:style style:name="P37" style:family="paragraph" style:parent-style-name="Footnote">
      <style:paragraph-properties fo:margin-top="0cm" fo:margin-bottom="0.101cm" loext:contextual-spacing="false"/>
      <style:text-properties style:font-name="Arial" fo:font-size="9pt" style:font-size-asian="9pt" style:font-size-complex="9pt"/>
    </style:style>
    <style:style style:name="P38" style:family="paragraph" style:parent-style-name="Footnote">
      <style:paragraph-properties fo:margin-top="0cm" fo:margin-bottom="0.101cm" loext:contextual-spacing="false" fo:text-align="justify" style:justify-single-word="false"/>
      <style:text-properties style:font-name="Arial" fo:font-size="9pt" style:font-size-asian="9pt" style:font-size-complex="9pt"/>
    </style:style>
    <style:style style:name="P39" style:family="paragraph" style:parent-style-name="Standard">
      <style:paragraph-properties fo:margin-top="0cm" fo:margin-bottom="0.101cm" loext:contextual-spacing="false" fo:line-height="115%" fo:text-align="justify" style:justify-single-word="false"/>
      <style:text-properties style:font-name="Arial" fo:font-size="11pt" style:font-size-asian="11pt" style:font-size-complex="11pt"/>
    </style:style>
    <style:style style:name="P40" style:family="paragraph" style:parent-style-name="Normale">
      <style:paragraph-properties fo:margin-top="0cm" fo:margin-bottom="0.101cm" loext:contextual-spacing="false" fo:line-height="115%"/>
      <style:text-properties style:font-name="Arial" fo:font-weight="bold" style:font-weight-asian="bold" style:font-name-complex="Arial"/>
    </style:style>
    <style:style style:name="P41" style:family="paragraph" style:parent-style-name="Standard">
      <style:paragraph-properties fo:line-height="115%"/>
      <style:text-properties style:font-name="Arial" fo:font-size="11pt" style:font-size-asian="9.60000038146973pt" style:font-size-complex="11pt"/>
    </style:style>
    <style:style style:name="P42" style:family="paragraph" style:parent-style-name="Standard">
      <style:paragraph-properties fo:line-height="115%" fo:text-align="start" style:justify-single-word="false"/>
      <style:text-properties style:font-name="Arial" fo:font-size="11pt" style:font-size-asian="11pt" style:font-size-complex="11pt"/>
    </style:style>
    <style:style style:name="P43" style:family="paragraph" style:parent-style-name="Standard">
      <style:paragraph-properties fo:line-height="115%" fo:text-align="justify" style:justify-single-word="false"/>
      <style:text-properties style:font-name="Arial" fo:font-size="11pt" officeooo:rsid="001c9451" officeooo:paragraph-rsid="001cb07b" style:font-size-asian="11pt" style:font-size-complex="11pt"/>
    </style:style>
    <style:style style:name="P44" style:family="paragraph" style:parent-style-name="Standard">
      <style:paragraph-properties fo:line-height="115%" fo:text-align="start" style:justify-single-word="false"/>
      <style:text-properties style:font-name="Arial" fo:font-size="11pt" fo:background-color="#ffffff" style:font-size-asian="11pt" style:font-size-complex="11pt"/>
    </style:style>
    <style:style style:name="P45" style:family="paragraph" style:parent-style-name="Normale">
      <style:paragraph-properties fo:margin-top="0cm" fo:margin-bottom="0.651cm" loext:contextual-spacing="false" style:text-autospace="none"/>
    </style:style>
    <style:style style:name="P46" style:family="paragraph" style:parent-style-name="Normale">
      <style:paragraph-properties fo:margin-top="0cm" fo:margin-bottom="0.651cm" loext:contextual-spacing="false" fo:text-align="justify" style:justify-single-word="false" style:text-autospace="none"/>
    </style:style>
    <style:style style:name="P47" style:family="paragraph" style:parent-style-name="Standard">
      <style:paragraph-properties fo:margin-top="0cm" fo:margin-bottom="0.349cm" loext:contextual-spacing="false" fo:line-height="115%" fo:text-align="justify" style:justify-single-word="false" style:text-autospace="none"/>
      <style:text-properties style:font-name="Arial" fo:font-size="11pt" style:font-size-asian="11pt" style:font-size-complex="11pt"/>
    </style:style>
    <style:style style:name="P48" style:family="paragraph" style:parent-style-name="Standard">
      <style:paragraph-properties fo:margin-top="0cm" fo:margin-bottom="0.349cm" loext:contextual-spacing="false" fo:line-height="115%" fo:text-align="start" style:justify-single-word="false"/>
      <style:text-properties style:font-name="Arial" fo:font-size="11pt" style:font-size-asian="11pt" style:font-size-complex="11pt"/>
    </style:style>
    <style:style style:name="P49" style:family="paragraph" style:parent-style-name="Standard">
      <style:paragraph-properties fo:margin-top="0cm" fo:margin-bottom="0.349cm" loext:contextual-spacing="false" fo:line-height="115%" fo:text-align="justify" style:justify-single-word="false"/>
    </style:style>
    <style:style style:name="P50" style:family="paragraph" style:parent-style-name="Normale">
      <style:paragraph-properties fo:margin-top="0cm" fo:margin-bottom="0.349cm" loext:contextual-spacing="false" fo:line-height="115%" fo:text-align="justify" style:justify-single-word="false" style:text-autospace="none"/>
    </style:style>
    <style:style style:name="P51" style:family="paragraph" style:parent-style-name="western">
      <style:paragraph-properties fo:margin-top="0cm" fo:margin-bottom="0.349cm" loext:contextual-spacing="false" fo:line-height="115%" fo:text-align="justify" style:justify-single-word="false">
        <style:tab-stops>
          <style:tab-stop style:position="0cm"/>
        </style:tab-stops>
      </style:paragraph-properties>
      <style:text-properties style:font-name="Arial" fo:font-weight="normal" style:font-weight-asian="normal" style:font-name-complex="Arial" style:font-weight-complex="normal"/>
    </style:style>
    <style:style style:name="P52" style:family="paragraph" style:parent-style-name="Normale">
      <style:paragraph-properties fo:margin-top="0cm" fo:margin-bottom="0cm" loext:contextual-spacing="false" fo:line-height="115%" fo:text-align="justify" style:justify-single-word="false" fo:hyphenation-ladder-count="no-limit" style:text-autospace="none"/>
      <style:text-properties fo:hyphenate="false"/>
    </style:style>
    <style:style style:name="P53" style:family="paragraph" style:parent-style-name="Normale">
      <style:paragraph-properties fo:margin-top="0cm" fo:margin-bottom="0cm" loext:contextual-spacing="false" fo:line-height="115%" fo:hyphenation-ladder-count="no-limit" style:text-autospace="none"/>
      <style:text-properties fo:color="#000000" style:font-name="Arial" fo:font-size="11pt" fo:background-color="transparent" style:font-size-asian="11pt" style:font-name-complex="Arial" style:font-size-complex="11pt" fo:hyphenate="false"/>
    </style:style>
    <style:style style:name="P54" style:family="paragraph" style:parent-style-name="western">
      <style:paragraph-properties fo:margin-top="0cm" fo:margin-bottom="0cm" loext:contextual-spacing="false" fo:line-height="115%" fo:text-align="justify" style:justify-single-word="false">
        <style:tab-stops>
          <style:tab-stop style:position="0cm"/>
        </style:tab-stops>
      </style:paragraph-properties>
    </style:style>
    <style:style style:name="P55" style:family="paragraph" style:parent-style-name="western">
      <style:paragraph-properties fo:margin-top="0cm" fo:margin-bottom="0cm" loext:contextual-spacing="false" fo:line-height="115%" fo:text-align="justify" style:justify-single-word="false">
        <style:tab-stops>
          <style:tab-stop style:position="0cm"/>
        </style:tab-stops>
      </style:paragraph-properties>
      <style:text-properties style:font-name="Arial" fo:font-weight="normal" style:font-weight-asian="normal" style:font-name-complex="Arial" style:font-weight-complex="normal"/>
    </style:style>
    <style:style style:name="P56" style:family="paragraph" style:parent-style-name="Normale_20__28_Web_29_">
      <style:paragraph-properties fo:margin-top="0cm" fo:margin-bottom="0cm" loext:contextual-spacing="false" fo:line-height="115%" fo:text-align="justify" style:justify-single-word="false">
        <style:tab-stops>
          <style:tab-stop style:position="0cm"/>
        </style:tab-stops>
      </style:paragraph-properties>
      <style:text-properties fo:font-size="11pt" style:font-size-asian="11pt" style:font-size-complex="11pt"/>
    </style:style>
    <style:style style:name="P57" style:family="paragraph" style:parent-style-name="Normale_20__28_Web_29_">
      <style:paragraph-properties fo:margin-top="0cm" fo:margin-bottom="0cm" loext:contextual-spacing="false" fo:line-height="115%" fo:text-align="justify" style:justify-single-word="false">
        <style:tab-stops>
          <style:tab-stop style:position="0cm"/>
        </style:tab-stops>
      </style:paragraph-properties>
      <style:text-properties fo:font-size="11pt" fo:background-color="#ffffff" style:font-size-asian="11pt" style:font-size-complex="11pt"/>
    </style:style>
    <style:style style:name="P58" style:family="paragraph" style:parent-style-name="Normale">
      <style:paragraph-properties fo:margin-top="0.106cm" fo:margin-bottom="0cm" loext:contextual-spacing="false" fo:line-height="115%" style:text-autospace="none"/>
      <style:text-properties style:font-name="Arial" style:language-asian="it" style:country-asian="IT" style:font-name-complex="Arial"/>
    </style:style>
    <style:style style:name="P59" style:family="paragraph" style:parent-style-name="Normale">
      <style:paragraph-properties fo:margin-top="0.106cm" fo:margin-bottom="0cm" loext:contextual-spacing="false" fo:line-height="115%" fo:orphans="0" fo:widows="0"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fo:font-weight="bold" style:font-weight-asian="bold" style:font-name-complex="Arial" style:font-weight-complex="bold"/>
    </style:style>
    <style:style style:name="P60" style:family="paragraph" style:parent-style-name="Normale">
      <style:paragraph-properties fo:margin-top="0.106cm" fo:margin-bottom="0cm" loext:contextual-spacing="false" fo:line-height="115%" fo:orphans="0" fo:widows="0" style:text-autospace="none">
        <style:tab-stops>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Arial" fo:font-weight="bold" style:font-weight-asian="bold" style:font-name-complex="Arial"/>
    </style:style>
    <style:style style:name="P61" style:family="paragraph" style:parent-style-name="Normale">
      <style:paragraph-properties fo:margin-top="0.21cm" fo:margin-bottom="0.349cm" loext:contextual-spacing="false" fo:line-height="115%" fo:text-align="justify" style:justify-single-word="false"/>
      <style:text-properties style:font-name="Arial" style:font-name-complex="Arial"/>
    </style:style>
    <style:style style:name="P62" style:family="paragraph" style:parent-style-name="Normale">
      <style:paragraph-properties fo:margin-top="0.21cm" fo:margin-bottom="0.349cm" loext:contextual-spacing="false" fo:line-height="115%"/>
      <style:text-properties style:font-name="Arial" style:text-underline-style="solid" style:text-underline-width="auto" style:text-underline-color="font-color" fo:font-weight="bold" style:font-weight-asian="bold" style:font-name-complex="Arial" style:font-weight-complex="bold"/>
    </style:style>
    <style:style style:name="P63" style:family="paragraph" style:parent-style-name="Normale">
      <style:paragraph-properties fo:margin-top="0.21cm" fo:margin-bottom="0.349cm" loext:contextual-spacing="false" fo:line-height="115%" fo:text-align="justify" style:justify-single-word="false"/>
    </style:style>
    <style:style style:name="P64" style:family="paragraph" style:parent-style-name="Normale">
      <style:paragraph-properties fo:margin-top="0.21cm" fo:margin-bottom="0.349cm" loext:contextual-spacing="false" fo:line-height="115%" style:text-autospace="none"/>
      <style:text-properties fo:color="#000000" style:font-name="Arial" fo:font-weight="bold" style:language-asian="it" style:country-asian="IT" style:font-weight-asian="bold" style:font-name-complex="Arial" style:font-weight-complex="bold"/>
    </style:style>
    <style:style style:name="P65" style:family="paragraph" style:parent-style-name="Standard">
      <style:paragraph-properties fo:margin-top="0.21cm" fo:margin-bottom="0.349cm" loext:contextual-spacing="false" fo:line-height="115%" fo:text-align="start" style:justify-single-word="false"/>
      <style:text-properties style:font-name="Arial" fo:font-size="11pt" fo:background-color="#ffffff" style:font-size-asian="11pt" style:font-size-complex="11pt"/>
    </style:style>
    <style:style style:name="P66" style:family="paragraph" style:parent-style-name="Normale">
      <style:paragraph-properties fo:margin-left="1cm" fo:margin-right="0cm" fo:margin-top="0.106cm" fo:margin-bottom="0cm" loext:contextual-spacing="false" fo:line-height="115%" fo:orphans="0" fo:widows="0" fo:text-indent="0cm" style:auto-text-indent="false" style:text-autospace="none">
        <style:tab-stops>
          <style:tab-stop style:position="0.975cm"/>
          <style:tab-stop style:position="1.963cm"/>
          <style:tab-stop style:position="2.951cm"/>
          <style:tab-stop style:position="3.939cm"/>
          <style:tab-stop style:position="4.927cm"/>
          <style:tab-stop style:position="5.914cm"/>
          <style:tab-stop style:position="6.902cm"/>
          <style:tab-stop style:position="7.89cm"/>
          <style:tab-stop style:position="8.878cm"/>
          <style:tab-stop style:position="9.865cm"/>
          <style:tab-stop style:position="10.853cm"/>
        </style:tab-stops>
      </style:paragraph-properties>
      <style:text-properties style:font-name="Arial" style:font-name-complex="Arial"/>
    </style:style>
    <style:style style:name="P67" style:family="paragraph" style:parent-style-name="Header">
      <style:paragraph-properties fo:margin-top="0.199cm" fo:margin-bottom="0cm" loext:contextual-spacing="false" style:line-height-at-least="0.176cm" fo:text-align="justify" style:justify-single-word="false" fo:orphans="2" fo:widows="2" fo:hyphenation-ladder-count="no-limit" style:writing-mode="lr-tb">
        <style:tab-stops>
          <style:tab-stop style:position="5.001cm"/>
          <style:tab-stop style:position="8.5cm" style:type="center"/>
          <style:tab-stop style:position="17cm" style:type="right"/>
        </style:tab-stops>
      </style:paragraph-properties>
      <style:text-properties style:use-window-font-color="true" style:font-name="Arial" fo:font-size="11pt" fo:language="it" fo:country="IT" fo:font-style="normal" fo:font-weight="normal" fo:background-color="transparent" style:font-name-asian="Times New Roman" style:font-size-asian="11pt" style:language-asian="zxx" style:country-asian="none" style:font-style-asian="normal" style:font-weight-asian="normal" style:font-name-complex="Book Antiqua" style:font-size-complex="11pt" style:language-complex="ar" style:country-complex="SA" style:font-style-complex="normal" style:font-weight-complex="normal" fo:hyphenate="false" fo:hyphenation-remain-char-count="2" fo:hyphenation-push-char-count="2"/>
    </style:style>
    <style:style style:name="P68" style:family="paragraph" style:parent-style-name="Header">
      <style:paragraph-properties fo:margin-top="0.199cm" fo:margin-bottom="0cm" loext:contextual-spacing="false" fo:line-height="115%" fo:text-align="justify" style:justify-single-word="false" fo:orphans="2" fo:widows="2" fo:hyphenation-ladder-count="no-limit" fo:background-color="transparent" style:writing-mode="lr-tb">
        <style:tab-stops>
          <style:tab-stop style:position="5.001cm"/>
          <style:tab-stop style:position="8.5cm" style:type="center"/>
          <style:tab-stop style:position="17cm" style:type="right"/>
        </style:tab-stops>
        <style:background-image/>
      </style:paragraph-properties>
      <style:text-properties style:use-window-font-color="true" style:font-name="Arial" fo:font-size="11pt" fo:language="it" fo:country="IT" fo:font-style="normal" fo:font-weight="normal" fo:background-color="transparent" style:font-name-asian="Times New Roman" style:font-size-asian="11pt" style:language-asian="zxx" style:country-asian="none" style:font-style-asian="normal" style:font-weight-asian="normal" style:font-name-complex="Book Antiqua" style:font-size-complex="11pt" style:language-complex="ar" style:country-complex="SA" style:font-style-complex="normal" style:font-weight-complex="normal" fo:hyphenate="false" fo:hyphenation-remain-char-count="2" fo:hyphenation-push-char-count="2"/>
    </style:style>
    <style:style style:name="P69" style:family="paragraph" style:parent-style-name="Text_20_body">
      <style:paragraph-properties fo:margin-top="0.199cm" fo:margin-bottom="0cm" loext:contextual-spacing="false"/>
    </style:style>
    <style:style style:name="P70" style:family="paragraph" style:parent-style-name="Normale">
      <style:paragraph-properties fo:margin-top="0.101cm" fo:margin-bottom="9.999cm" loext:contextual-spacing="false" fo:line-height="115%" fo:text-align="justify" style:justify-single-word="false" style:text-autospace="none"/>
      <style:text-properties style:font-name="Arial" fo:background-color="transparent" style:language-asian="it" style:country-asian="IT" style:font-name-complex="Arial"/>
    </style:style>
    <style:style style:name="P71" style:family="paragraph" style:parent-style-name="Standard">
      <style:paragraph-properties fo:margin-top="0.21cm" fo:margin-bottom="0cm" loext:contextual-spacing="false" fo:line-height="115%" fo:text-align="justify" style:justify-single-word="false"/>
      <style:text-properties style:font-name="Arial" fo:font-size="11pt" fo:background-color="#ffffff" style:font-size-asian="11pt" style:font-size-complex="11pt"/>
    </style:style>
    <style:style style:name="P72" style:family="paragraph" style:parent-style-name="Normale_20__28_Web_29_">
      <style:paragraph-properties fo:line-height="115%" fo:text-align="justify" style:justify-single-word="false" fo:orphans="0" fo:widows="0" fo:background-color="transparent" style:text-autospace="none">
        <style:tab-stops>
          <style:tab-stop style:position="0cm"/>
        </style:tab-stops>
        <style:background-image/>
      </style:paragraph-properties>
      <style:text-properties style:font-name="Arial" fo:font-size="11pt" fo:background-color="#ffffff" style:font-size-asian="11pt" style:font-name-complex="Arial" style:font-size-complex="11pt"/>
    </style:style>
    <style:style style:name="P73" style:family="paragraph" style:parent-style-name="List_20_Paragraph" style:list-style-name="L7">
      <style:paragraph-properties fo:margin-top="0cm" fo:margin-bottom="0cm" loext:contextual-spacing="false" fo:line-height="115%" fo:text-align="justify" style:justify-single-word="false"/>
      <style:text-properties style:font-name="Arial" fo:font-size="11pt" style:font-size-asian="11pt" style:font-name-complex="Arial" style:font-size-complex="11pt"/>
    </style:style>
    <style:style style:name="P74" style:family="paragraph" style:parent-style-name="List_20_Paragraph" style:list-style-name="L7">
      <style:paragraph-properties fo:margin-top="0cm" fo:margin-bottom="0cm" loext:contextual-spacing="false" fo:line-height="115%"/>
      <style:text-properties style:font-name="Arial" fo:font-size="11pt" style:font-size-asian="11pt" style:font-name-complex="Arial" style:font-size-complex="11pt"/>
    </style:style>
    <style:style style:name="P75" style:family="paragraph" style:parent-style-name="List_20_Paragraph" style:list-style-name="L7">
      <style:paragraph-properties fo:margin-top="0cm" fo:margin-bottom="0cm" loext:contextual-spacing="false" fo:line-height="115%" fo:text-align="justify" style:justify-single-word="false"/>
    </style:style>
    <style:style style:name="P76" style:family="paragraph" style:parent-style-name="List_20_Paragraph" style:list-style-name="L7">
      <style:paragraph-properties fo:margin-top="0cm" fo:margin-bottom="0.349cm" loext:contextual-spacing="false" fo:line-height="115%" fo:text-align="justify" style:justify-single-word="false"/>
    </style:style>
    <style:style style:name="P77" style:family="paragraph" style:parent-style-name="Heading_20_2">
      <style:paragraph-properties fo:line-height="115%" fo:text-align="start" style:justify-single-word="false"/>
    </style:style>
    <style:style style:name="P78" style:family="paragraph" style:parent-style-name="Heading_20_2">
      <style:paragraph-properties fo:line-height="115%" fo:text-align="start" style:justify-single-word="false" fo:break-before="page"/>
    </style:style>
    <style:style style:name="P79" style:family="paragraph" style:parent-style-name="Heading_20_3">
      <style:paragraph-properties fo:line-height="115%"/>
    </style:style>
    <style:style style:name="P80" style:family="paragraph" style:parent-style-name="Heading_20_3">
      <style:paragraph-properties fo:margin-top="0.21cm" fo:margin-bottom="0cm" loext:contextual-spacing="false" fo:line-height="115%"/>
      <style:text-properties fo:font-size="11pt" fo:font-style="normal" style:text-underline-style="solid" style:text-underline-width="auto" style:text-underline-color="font-color" fo:font-weight="bold" style:font-size-asian="11pt" style:font-style-asian="normal" style:font-weight-asian="bold" style:font-size-complex="11pt" style:font-style-complex="normal" style:font-weight-complex="bold"/>
    </style:style>
    <style:style style:name="P81" style:family="paragraph" style:parent-style-name="Heading_20_3">
      <style:paragraph-properties fo:margin-top="0cm" fo:margin-bottom="0.101cm" loext:contextual-spacing="false" fo:line-height="115%"/>
    </style:style>
    <style:style style:name="P82" style:family="paragraph" style:parent-style-name="Heading_20_3">
      <style:paragraph-properties fo:margin-top="0cm" fo:margin-bottom="0.101cm" loext:contextual-spacing="false" fo:line-height="115%" fo:text-align="justify" style:justify-single-word="false"/>
    </style:style>
    <style:style style:name="P83" style:family="paragraph" style:parent-style-name="Heading_20_3">
      <style:paragraph-properties fo:margin-top="0cm" fo:margin-bottom="0.101cm" loext:contextual-spacing="false" fo:line-height="115%" style:text-autospace="none"/>
      <style:text-properties style:font-name="Arial" fo:font-size="11pt" style:text-underline-style="none" fo:font-weight="bold" style:font-size-asian="11pt" style:font-weight-asian="bold" style:font-size-complex="11pt" style:font-weight-complex="bold"/>
    </style:style>
    <style:style style:name="P84" style:family="paragraph" style:parent-style-name="Heading_20_3">
      <style:paragraph-properties fo:margin-top="0cm" fo:margin-bottom="0.101cm" loext:contextual-spacing="false" fo:line-height="115%"/>
      <style:text-properties style:font-name="Arial" fo:font-size="11pt" fo:font-weight="bold" style:font-size-asian="9.60000038146973pt" style:font-weight-asian="bold" style:font-size-complex="11pt" style:font-weight-complex="bold"/>
    </style:style>
    <style:style style:name="P85" style:family="paragraph" style:parent-style-name="Heading_20_3">
      <style:paragraph-properties fo:margin-top="0cm" fo:margin-bottom="0.349cm" loext:contextual-spacing="false" fo:line-height="115%" fo:break-before="page"/>
    </style:style>
    <style:style style:name="P86" style:family="paragraph" style:parent-style-name="Normale" style:master-page-name="MPF0">
      <style:paragraph-properties style:page-number="auto" fo:break-before="page"/>
    </style:style>
    <style:style style:name="P87" style:family="paragraph" style:parent-style-name="Normale" style:list-style-name="L4">
      <style:paragraph-properties fo:margin-top="0cm" fo:margin-bottom="0cm" loext:contextual-spacing="false" fo:line-height="115%" fo:text-align="justify" style:justify-single-word="false" style:text-autospace="none"/>
      <style:text-properties style:font-name="Arial" style:language-asian="it" style:country-asian="IT" style:font-name-complex="Arial"/>
    </style:style>
    <style:style style:name="P88" style:family="paragraph" style:parent-style-name="Normale" style:list-style-name="L5">
      <style:paragraph-properties fo:margin-top="0cm" fo:margin-bottom="0cm" loext:contextual-spacing="false" fo:line-height="115%" fo:text-align="justify" style:justify-single-word="false" fo:hyphenation-ladder-count="no-limit" style:text-autospace="none"/>
      <style:text-properties style:font-name="Arial" style:font-name-complex="Arial" fo:hyphenate="false"/>
    </style:style>
    <style:style style:name="P89" style:family="paragraph" style:parent-style-name="Normale" style:list-style-name="L5">
      <style:paragraph-properties fo:margin-top="0cm" fo:margin-bottom="0cm" loext:contextual-spacing="false" fo:line-height="115%" fo:hyphenation-ladder-count="no-limit" style:text-autospace="none"/>
      <style:text-properties style:font-name="Arial" style:font-name-complex="Arial" fo:hyphenate="false"/>
    </style:style>
    <style:style style:name="P90" style:family="paragraph" style:parent-style-name="Normale" style:list-style-name="L4">
      <style:paragraph-properties fo:margin-top="0.101cm" fo:margin-bottom="0cm" loext:contextual-spacing="false" fo:line-height="115%" fo:text-align="justify" style:justify-single-word="false" style:text-autospace="none"/>
      <style:text-properties style:font-name="Arial" style:language-asian="it" style:country-asian="IT" style:font-name-complex="Arial"/>
    </style:style>
    <style:style style:name="P91" style:family="paragraph" style:parent-style-name="Normale" style:list-style-name="L4">
      <style:paragraph-properties fo:margin-top="0.101cm" fo:margin-bottom="0cm" loext:contextual-spacing="false" fo:line-height="115%" style:text-autospace="none"/>
      <style:text-properties style:font-name="Arial" style:language-asian="it" style:country-asian="IT" style:font-name-complex="Arial"/>
    </style:style>
    <style:style style:name="P92" style:family="paragraph" style:parent-style-name="Normale" style:list-style-name="L4">
      <style:paragraph-properties fo:margin-top="0.101cm" fo:margin-bottom="9.999cm" loext:contextual-spacing="false" fo:line-height="115%" style:text-autospace="none"/>
    </style:style>
    <style:style style:name="P93" style:family="paragraph" style:parent-style-name="Normale" style:list-style-name="L5">
      <style:paragraph-properties fo:margin-top="0cm" fo:margin-bottom="0.101cm" loext:contextual-spacing="false" fo:line-height="115%" fo:text-align="justify" style:justify-single-word="false" fo:hyphenation-ladder-count="no-limit" style:text-autospace="none"/>
      <style:text-properties style:font-name="Arial" style:font-name-complex="Arial" fo:hyphenate="false"/>
    </style:style>
    <style:style style:name="P94" style:family="paragraph" style:parent-style-name="Normale" style:list-style-name="L6">
      <style:paragraph-properties fo:margin-left="1.259cm" fo:margin-right="0cm" fo:margin-top="0.106cm" fo:margin-bottom="0cm" loext:contextual-spacing="false" fo:line-height="115%" fo:text-indent="-0.63cm" style:auto-text-indent="false" style:text-autospace="none">
        <style:tab-stops>
          <style:tab-stop style:position="0.011cm"/>
        </style:tab-stops>
      </style:paragraph-properties>
      <style:text-properties style:font-name="Arial" style:language-asian="it" style:country-asian="IT" style:font-name-complex="Arial"/>
    </style:style>
    <style:style style:name="P95" style:family="paragraph" style:parent-style-name="Normale" style:list-style-name="L8">
      <style:paragraph-properties fo:margin-left="1.259cm" fo:margin-right="0cm" fo:margin-top="0cm" fo:margin-bottom="0cm" loext:contextual-spacing="false" fo:line-height="115%" fo:text-align="justify" style:justify-single-word="false" fo:text-indent="-0.63cm" style:auto-text-indent="false" style:text-autospace="none">
        <style:tab-stops>
          <style:tab-stop style:position="0.011cm"/>
        </style:tab-stops>
      </style:paragraph-properties>
      <style:text-properties style:font-name="Arial" style:language-asian="it" style:country-asian="IT" style:font-name-complex="Arial"/>
    </style:style>
    <style:style style:name="P96" style:family="paragraph" style:parent-style-name="Normale" style:list-style-name="L8">
      <style:paragraph-properties fo:margin-left="1.259cm" fo:margin-right="0cm" fo:margin-top="0cm" fo:margin-bottom="0cm" loext:contextual-spacing="false" fo:line-height="115%" fo:text-indent="-0.63cm" style:auto-text-indent="false" style:text-autospace="none">
        <style:tab-stops>
          <style:tab-stop style:position="0.011cm"/>
        </style:tab-stops>
      </style:paragraph-properties>
      <style:text-properties style:font-name="Arial" style:language-asian="it" style:country-asian="IT" style:font-name-complex="Arial"/>
    </style:style>
    <style:style style:name="P97" style:family="paragraph" style:parent-style-name="Normale" style:list-style-name="L8">
      <style:paragraph-properties fo:margin-left="1.259cm" fo:margin-right="0cm" fo:margin-top="0cm" fo:margin-bottom="0cm" loext:contextual-spacing="false" fo:line-height="115%" fo:hyphenation-ladder-count="no-limit" fo:text-indent="-0.63cm" style:auto-text-indent="false" style:text-autospace="none">
        <style:tab-stops>
          <style:tab-stop style:position="0.011cm"/>
        </style:tab-stops>
      </style:paragraph-properties>
      <style:text-properties fo:hyphenate="false"/>
    </style:style>
    <style:style style:name="P98" style:family="paragraph" style:parent-style-name="Normale" style:list-style-name="L8">
      <style:paragraph-properties fo:margin-left="1.259cm" fo:margin-right="0cm" fo:margin-top="0cm" fo:margin-bottom="0cm" loext:contextual-spacing="false" fo:line-height="115%" fo:text-align="justify" style:justify-single-word="false" fo:hyphenation-ladder-count="no-limit" fo:text-indent="-0.63cm" style:auto-text-indent="false" style:text-autospace="none">
        <style:tab-stops>
          <style:tab-stop style:position="0.011cm"/>
        </style:tab-stops>
      </style:paragraph-properties>
      <style:text-properties fo:hyphenate="false"/>
    </style:style>
    <style:style style:name="P99" style:family="paragraph" style:parent-style-name="Normale" style:list-style-name="L9">
      <style:paragraph-properties fo:margin-top="0.106cm" fo:margin-bottom="0cm" loext:contextual-spacing="false" fo:line-height="115%" fo:text-align="justify" style:justify-single-word="false" style:text-autospace="none"/>
      <style:text-properties fo:color="#000000" style:font-name="Arial" style:language-asian="it" style:country-asian="IT" style:font-name-complex="Arial"/>
    </style:style>
    <style:style style:name="P100" style:family="paragraph" style:parent-style-name="Normale" style:list-style-name="L9">
      <style:paragraph-properties fo:margin-top="0.106cm" fo:margin-bottom="0cm" loext:contextual-spacing="false" fo:line-height="115%" fo:text-align="justify" style:justify-single-word="false" style:text-autospace="none"/>
      <style:text-properties style:font-name="Arial"/>
    </style:style>
    <style:style style:name="P101" style:family="paragraph" style:parent-style-name="Normale_20__28_Web_29_" style:list-style-name="L8">
      <style:paragraph-properties fo:margin-left="1.259cm" fo:margin-right="0cm" fo:margin-top="0cm" fo:margin-bottom="0cm" loext:contextual-spacing="false" fo:line-height="115%" fo:hyphenation-ladder-count="no-limit" fo:text-indent="-0.63cm" style:auto-text-indent="false" style:text-autospace="none">
        <style:tab-stops>
          <style:tab-stop style:position="0cm"/>
        </style:tab-stops>
      </style:paragraph-properties>
      <style:text-properties style:font-name="Arial" fo:font-weight="bold" style:font-weight-asian="bold" style:font-name-complex="Arial" fo:hyphenate="false"/>
    </style:style>
    <style:style style:name="P102" style:family="paragraph">
      <style:paragraph-properties fo:margin-left="0cm" fo:margin-right="0cm" fo:margin-top="0cm" fo:margin-bottom="0.141cm" fo:line-height="90%" fo:text-align="center" fo:text-indent="0cm" style:punctuation-wrap="hanging" style:writing-mode="lr-tb">
        <style:tab-stops/>
      </style:paragraph-properties>
    </style:style>
    <style:style style:name="P103" style:family="paragraph">
      <style:paragraph-properties style:writing-mode="lr-tb" style:font-independent-line-spacing="false"/>
    </style:style>
    <style:style style:name="T1" style:family="text">
      <style:text-properties style:font-name="Arial" fo:font-size="8pt" style:font-size-asian="8pt" style:font-name-complex="Arial" style:font-size-complex="8pt"/>
    </style:style>
    <style:style style:name="T2" style:family="text">
      <style:text-properties style:font-name="Arial" fo:font-size="12pt" fo:font-weight="bold" style:font-size-asian="12pt" style:font-weight-asian="bold" style:font-name-complex="Arial" style:font-size-complex="12pt"/>
    </style:style>
    <style:style style:name="T3" style:family="text">
      <style:text-properties style:font-name="Arial" fo:font-size="12pt" style:font-size-asian="12pt" style:font-name-complex="Arial" style:font-size-complex="12pt"/>
    </style:style>
    <style:style style:name="T4" style:family="text">
      <style:text-properties style:font-name="Arial" fo:font-size="10pt" style:font-size-asian="10pt" style:font-name-complex="Arial" style:font-size-complex="10pt"/>
    </style:style>
    <style:style style:name="T5" style:family="text">
      <style:text-properties style:font-name="Arial" fo:font-size="10pt" officeooo:rsid="0022133c" style:font-size-asian="10pt" style:font-name-complex="Arial" style:font-size-complex="10pt"/>
    </style:style>
    <style:style style:name="T6" style:family="text">
      <style:text-properties style:font-name="Arial" fo:font-size="10pt" officeooo:rsid="0025e123" style:font-size-asian="10pt" style:font-name-complex="Arial" style:font-size-complex="10pt"/>
    </style:style>
    <style:style style:name="T7" style:family="text">
      <style:text-properties style:font-name="Arial" fo:language="it" fo:country="IT" fo:font-weight="bold" style:language-asian="it" style:country-asian="IT" style:font-weight-asian="bold" style:font-name-complex="Arial" style:font-size-complex="12pt"/>
    </style:style>
    <style:style style:name="T8" style:family="text">
      <style:text-properties style:font-name="Arial" style:language-asian="it" style:country-asian="IT" style:font-name-complex="Arial"/>
    </style:style>
    <style:style style:name="T9" style:family="text">
      <style:text-properties style:font-name="Arial" style:language-asian="it" style:country-asian="IT" style:font-name-complex="Arial" style:font-weight-complex="bold"/>
    </style:style>
    <style:style style:name="T10" style:family="text">
      <style:text-properties style:font-name="Arial" fo:font-weight="bold" style:language-asian="it" style:country-asian="IT" style:font-weight-asian="bold" style:font-name-complex="Arial" style:font-weight-complex="bold"/>
    </style:style>
    <style:style style:name="T11" style:family="text">
      <style:text-properties style:font-name="Arial" fo:font-weight="bold" style:font-weight-asian="bold" style:font-name-complex="Arial"/>
    </style:style>
    <style:style style:name="T12" style:family="text">
      <style:text-properties style:font-name="Arial" fo:font-weight="bold" style:font-weight-asian="bold" style:font-name-complex="Arial" style:font-weight-complex="bold"/>
    </style:style>
    <style:style style:name="T13" style:family="text">
      <style:text-properties style:font-name="Arial" fo:font-style="italic" style:language-asian="it" style:country-asian="IT" style:font-style-asian="italic" style:font-name-complex="Arial" style:font-style-complex="italic"/>
    </style:style>
    <style:style style:name="T14" style:family="text">
      <style:text-properties style:font-name="Arial" fo:font-style="italic" fo:font-weight="bold" style:language-asian="it" style:country-asian="IT" style:font-style-asian="italic" style:font-weight-asian="bold" style:font-name-complex="Arial" style:font-style-complex="italic" style:font-weight-complex="bold"/>
    </style:style>
    <style:style style:name="T15" style:family="text">
      <style:text-properties style:font-name="Arial" fo:font-size="9pt" style:font-size-asian="9pt" style:language-asian="it" style:country-asian="IT" style:font-name-complex="Arial" style:font-size-complex="9pt"/>
    </style:style>
    <style:style style:name="T16" style:family="text">
      <style:text-properties style:font-name="Arial" fo:font-size="9pt" fo:font-weight="bold" style:font-size-asian="9pt" style:language-asian="it" style:country-asian="IT" style:font-weight-asian="bold" style:font-name-complex="Arial" style:font-size-complex="9pt" style:font-weight-complex="bold"/>
    </style:style>
    <style:style style:name="T17" style:family="text">
      <style:text-properties style:font-name="Arial" style:font-name-complex="Arial"/>
    </style:style>
    <style:style style:name="T18" style:family="text">
      <style:text-properties style:font-name="Arial" style:font-name-complex="Arial" style:font-weight-complex="bold"/>
    </style:style>
    <style:style style:name="T19" style:family="text">
      <style:text-properties style:font-name="Arial" fo:font-weight="normal" style:language-asian="it" style:country-asian="IT" style:font-weight-asian="normal" style:font-name-complex="Arial" style:font-weight-complex="normal"/>
    </style:style>
    <style:style style:name="T20" style:family="text">
      <style:text-properties style:font-name="Arial" fo:font-weight="normal" style:font-weight-asian="normal" style:font-name-complex="Arial" style:font-weight-complex="normal"/>
    </style:style>
    <style:style style:name="T21" style:family="text">
      <style:text-properties style:font-name="Arial" fo:font-weight="normal" fo:background-color="transparent" loext:char-shading-value="0" style:font-weight-asian="normal" style:font-name-complex="Arial" style:font-weight-complex="normal"/>
    </style:style>
    <style:style style:name="T22" style:family="text">
      <style:text-properties style:font-name="Arial" fo:font-size="11pt" style:font-size-asian="11pt" style:font-size-complex="11pt"/>
    </style:style>
    <style:style style:name="T23" style:family="text">
      <style:text-properties style:font-name="Arial" fo:font-size="11pt" style:font-size-asian="11pt" style:language-asian="it" style:country-asian="IT" style:font-name-complex="Arial" style:font-size-complex="11pt"/>
    </style:style>
    <style:style style:name="T24" style:family="text">
      <style:text-properties style:font-name="Arial" fo:font-size="11pt" style:font-size-asian="11pt" style:font-name-complex="Arial" style:font-size-complex="11pt"/>
    </style:style>
    <style:style style:name="T25" style:family="text">
      <style:text-properties style:font-name="Arial" fo:font-size="11pt" fo:font-weight="normal" style:font-size-asian="11pt" style:font-weight-asian="normal" style:font-size-complex="11pt"/>
    </style:style>
    <style:style style:name="T26" style:family="text">
      <style:text-properties style:font-name="Arial" fo:font-size="11pt" fo:font-weight="normal" style:font-size-asian="11pt" style:font-weight-asian="normal" style:font-size-complex="11pt" style:font-weight-complex="normal"/>
    </style:style>
    <style:style style:name="T27" style:family="text">
      <style:text-properties style:font-name="Arial" fo:font-size="11pt" fo:font-weight="normal" fo:background-color="#ffffff" loext:char-shading-value="0" style:font-size-asian="11pt" style:font-weight-asian="normal" style:font-name-complex="Arial" style:font-size-complex="11pt"/>
    </style:style>
    <style:style style:name="T28" style:family="text">
      <style:text-properties style:font-name="Arial" fo:font-size="11pt" fo:language="it" fo:country="IT" style:font-size-asian="11pt" style:language-asian="it" style:country-asian="IT" style:font-name-complex="Arial" style:font-size-complex="11pt"/>
    </style:style>
    <style:style style:name="T29" style:family="text">
      <style:text-properties style:font-name="Arial" fo:font-size="11pt" fo:font-weight="bold" style:font-size-asian="11pt" style:font-weight-asian="bold" style:font-size-complex="11pt"/>
    </style:style>
    <style:style style:name="T30" style:family="text">
      <style:text-properties style:font-name="Arial" fo:font-size="11pt" style:font-name-complex="Arial"/>
    </style:style>
    <style:style style:name="T31" style:family="text">
      <style:text-properties style:font-name="Arial" fo:font-size="11pt" style:font-size-asian="12pt"/>
    </style:style>
    <style:style style:name="T32" style:family="text">
      <style:text-properties style:font-name="Arial" fo:font-size="11pt" fo:font-style="italic" fo:background-color="transparent" loext:char-shading-value="0" style:font-size-asian="11pt" style:font-style-asian="italic" style:font-name-complex="Arial" style:font-size-complex="11pt" style:font-style-complex="italic"/>
    </style:style>
    <style:style style:name="T33" style:family="text">
      <style:text-properties style:font-name="Arial" fo:font-size="11pt" fo:background-color="#ffffff" loext:char-shading-value="0" style:font-size-asian="11pt" style:font-size-complex="11pt"/>
    </style:style>
    <style:style style:name="T34" style:family="text">
      <style:text-properties style:font-name="Arial" fo:font-size="11pt" fo:background-color="transparent" loext:char-shading-value="0" style:font-size-asian="11pt" style:font-name-complex="Arial" style:font-size-complex="11pt"/>
    </style:style>
    <style:style style:name="T35" style:family="text">
      <style:text-properties style:font-name="Arial" fo:font-size="11pt" style:font-size-asian="9.60000038146973pt" style:font-size-complex="11pt"/>
    </style:style>
    <style:style style:name="T36" style:family="text">
      <style:text-properties style:font-name="Arial" fo:background-color="transparent" loext:char-shading-value="0" style:font-name-complex="Arial"/>
    </style:style>
    <style:style style:name="T37" style:family="text">
      <style:text-properties style:font-name="Arial" style:font-size-asian="9.60000038146973pt"/>
    </style:style>
    <style:style style:name="T38" style:family="text">
      <style:text-properties style:font-name="Arial" fo:background-color="#ffffff" loext:char-shading-value="0" style:font-name-complex="Arial"/>
    </style:style>
    <style:style style:name="T39" style:family="text">
      <style:text-properties style:language-asian="it" style:country-asian="IT"/>
    </style:style>
    <style:style style:name="T40" style:family="text">
      <style:text-properties fo:font-size="8pt" fo:font-weight="bold" style:font-size-asian="8pt" style:font-weight-asian="bold" style:font-size-complex="8pt"/>
    </style:style>
    <style:style style:name="T41" style:family="text">
      <style:text-properties fo:font-variant="small-caps" style:font-name="Arial" style:font-name-complex="Arial"/>
    </style:style>
    <style:style style:name="T42" style:family="text">
      <style:text-properties fo:font-variant="small-caps" style:font-name="Arial" fo:font-weight="bold" style:font-weight-asian="bold" style:font-name-complex="Arial"/>
    </style:style>
    <style:style style:name="T43" style:family="text">
      <style:text-properties fo:color="#000000" style:font-name="Arial" fo:font-weight="bold" style:language-asian="it" style:country-asian="IT" style:font-weight-asian="bold" style:font-name-complex="Arial"/>
    </style:style>
    <style:style style:name="T44" style:family="text">
      <style:text-properties fo:color="#000000" style:font-name="Arial" style:language-asian="it" style:country-asian="IT" style:font-name-complex="Arial"/>
    </style:style>
    <style:style style:name="T45" style:family="text">
      <style:text-properties fo:color="#000000" style:font-name="Arial" fo:font-size="11pt" style:font-size-asian="11pt" style:language-asian="it" style:country-asian="IT" style:font-name-complex="Arial" style:font-size-complex="11pt"/>
    </style:style>
    <style:style style:name="T46" style:family="text">
      <style:text-properties fo:color="#000000" style:font-name="Arial" fo:font-size="11pt" fo:background-color="transparent" loext:char-shading-value="0" style:font-size-asian="11pt" style:font-size-complex="11pt"/>
    </style:style>
    <style:style style:name="T47" style:family="text">
      <style:text-properties fo:color="#000000" style:font-name="Arial" fo:font-size="11pt" fo:language="it" fo:country="IT" style:font-size-asian="11pt" style:language-asian="it" style:country-asian="IT" style:font-name-complex="Arial" style:font-size-complex="11pt"/>
    </style:style>
    <style:style style:name="T48" style:family="text">
      <style:text-properties fo:color="#000000" style:font-name="Arial" fo:background-color="transparent" loext:char-shading-value="0" style:font-name-complex="Arial"/>
    </style:style>
    <style:style style:name="T49" style:family="text">
      <style:text-properties fo:color="#000000" style:font-name="Arial" style:font-name-asian="Arial3" style:language-asian="ar" style:country-asian="SA" style:font-name-complex="Arial3" style:language-complex="ar" style:country-complex="SA" style:font-style-complex="italic"/>
    </style:style>
    <style:style style:name="T50" style:family="text">
      <style:text-properties fo:color="#000000" style:language-asian="it" style:country-asian="IT" style:font-name-complex="Arial"/>
    </style:style>
    <style:style style:name="T51" style:family="text">
      <style:text-properties fo:color="#000000" style:font-name="Times New Roman" fo:font-size="12pt" style:font-name-asian="Arial3" style:font-size-asian="12pt" style:language-asian="ar" style:country-asian="SA" style:font-name-complex="Arial3" style:font-size-complex="12pt" style:language-complex="ar" style:country-complex="SA" style:font-style-complex="italic"/>
    </style:style>
    <style:style style:name="T52" style:family="text">
      <style:text-properties fo:color="#000000" style:font-name-asian="Arial3" style:language-asian="ar" style:country-asian="SA" style:font-name-complex="Arial3" style:language-complex="ar" style:country-complex="SA" style:font-style-complex="italic"/>
    </style:style>
    <style:style style:name="T53" style:family="text">
      <style:text-properties fo:color="#000000" officeooo:rsid="001cb07b" style:font-name-asian="Arial3" style:language-asian="ar" style:country-asian="SA" style:font-name-complex="Arial3" style:language-complex="ar" style:country-complex="SA" style:font-style-complex="italic"/>
    </style:style>
    <style:style style:name="T54" style:family="text">
      <style:text-properties fo:color="#000000" fo:background-color="#ffffff" loext:char-shading-value="0" style:language-asian="it" style:country-asian="IT" style:font-name-complex="Arial"/>
    </style:style>
    <style:style style:name="T55" style:family="text">
      <style:text-properties fo:font-weight="bold" style:font-weight-asian="bold"/>
    </style:style>
    <style:style style:name="T56" style:family="text">
      <style:text-properties fo:font-weight="bold" style:font-weight-asian="bold" style:font-weight-complex="bold"/>
    </style:style>
    <style:style style:name="T57" style:family="text">
      <style:text-properties fo:font-weight="normal" style:font-weight-asian="normal" style:font-weight-complex="normal"/>
    </style:style>
    <style:style style:name="T58" style:family="text">
      <style:text-properties fo:font-weight="normal" fo:background-color="#ffffff" loext:char-shading-value="0" style:font-weight-asian="normal" style:font-weight-complex="normal"/>
    </style:style>
    <style:style style:name="T59" style:family="text">
      <style:text-properties style:text-position="super 58%"/>
    </style:style>
    <style:style style:name="T60" style:family="text">
      <style:text-properties style:text-position="super 58%" fo:background-color="transparent" loext:char-shading-value="0"/>
    </style:style>
    <style:style style:name="T61" style:family="text">
      <style:text-properties fo:font-size="11pt" style:font-size-asian="11pt" style:font-size-complex="11pt"/>
    </style:style>
    <style:style style:name="T62" style:family="text">
      <style:text-properties style:font-name="Arial1" fo:font-size="11pt" fo:font-weight="normal" style:font-size-asian="11pt" style:font-weight-asian="normal" style:font-size-complex="11pt" style:font-weight-complex="normal"/>
    </style:style>
    <style:style style:name="T63" style:family="text">
      <style:text-properties style:font-name="Arial1" fo:font-size="11pt" style:font-size-asian="11pt" style:font-size-complex="11pt"/>
    </style:style>
    <style:style style:name="T64" style:family="text">
      <style:text-properties style:use-window-font-color="true" style:font-name="Arial" fo:font-size="11pt" fo:language="it" fo:country="IT" fo:font-style="normal" style:font-name-asian="Times New Roman" style:font-size-asian="11pt" style:language-asian="zxx" style:country-asian="none" style:font-style-asian="normal" style:font-name-complex="Book Antiqua" style:font-size-complex="11pt" style:language-complex="ar" style:country-complex="SA" style:font-style-complex="normal" style:font-weight-complex="bold"/>
    </style:style>
    <style:style style:name="T65" style:family="text">
      <style:text-properties style:use-window-font-color="true" style:font-name="Arial" fo:font-size="11pt" fo:language="it" fo:country="IT" fo:font-style="normal" style:font-name-asian="Times New Roman" style:font-size-asian="11pt" style:language-asian="zxx" style:country-asian="none" style:font-style-asian="normal" style:font-name-complex="Book Antiqua" style:font-size-complex="11pt" style:language-complex="ar" style:country-complex="SA" style:font-style-complex="normal" style:font-weight-complex="normal"/>
    </style:style>
    <style:style style:name="T66" style:family="text">
      <style:text-properties style:use-window-font-color="true" style:font-name="Arial" fo:font-size="11pt" fo:language="it" fo:country="IT" fo:font-style="normal" fo:background-color="transparent" loext:char-shading-value="0" style:font-name-asian="Times New Roman" style:font-size-asian="11pt" style:language-asian="zxx" style:country-asian="none" style:font-style-asian="normal" style:font-name-complex="Book Antiqua" style:font-size-complex="11pt" style:language-complex="ar" style:country-complex="SA" style:font-style-complex="normal" style:font-weight-complex="normal"/>
    </style:style>
    <style:style style:name="T67" style:family="text">
      <style:text-properties style:use-window-font-color="true" style:font-name="Arial" fo:font-size="11pt" fo:language="it" fo:country="IT" fo:font-style="normal" fo:font-weight="normal" fo:background-color="transparent" loext:char-shading-value="0" style:font-name-asian="Times New Roman" style:font-size-asian="11pt" style:language-asian="zxx" style:country-asian="none" style:font-style-asian="normal" style:font-weight-asian="normal" style:font-name-complex="Book Antiqua" style:font-size-complex="11pt" style:language-complex="ar" style:country-complex="SA" style:font-style-complex="normal" style:font-weight-complex="normal"/>
    </style:style>
    <style:style style:name="T68" style:family="text">
      <style:text-properties style:use-window-font-color="true" style:font-name="Arial" fo:font-size="11pt" fo:language="it" fo:country="IT" fo:font-style="normal" fo:font-weight="normal" fo:background-color="transparent" loext:char-shading-value="0" style:font-name-asian="Times New Roman" style:font-size-asian="11pt" style:language-asian="zxx" style:country-asian="none" style:font-style-asian="normal" style:font-weight-asian="normal" style:font-name-complex="Book Antiqua" style:font-size-complex="11pt" style:language-complex="zxx" style:country-complex="none" style:font-style-complex="normal" style:font-weight-complex="normal"/>
    </style:style>
    <style:style style:name="T69" style:family="text">
      <style:text-properties style:use-window-font-color="true" style:font-name="Arial" fo:font-size="11pt" fo:language="it" fo:country="IT" fo:font-style="italic" fo:background-color="transparent" loext:char-shading-value="0" style:font-name-asian="Times New Roman" style:font-size-asian="11pt" style:language-asian="zxx" style:country-asian="none" style:font-style-asian="italic" style:font-name-complex="Book Antiqua" style:font-size-complex="11pt" style:language-complex="ar" style:country-complex="SA" style:font-style-complex="normal" style:font-weight-complex="normal"/>
    </style:style>
    <style:style style:name="T70" style:family="text">
      <style:text-properties style:use-window-font-color="true" fo:background-color="transparent" loext:char-shading-value="0"/>
    </style:style>
    <style:style style:name="T71" style:family="text">
      <style:text-properties officeooo:rsid="001c32af"/>
    </style:style>
    <style:style style:name="T72" style:family="text">
      <style:text-properties officeooo:rsid="001c9451"/>
    </style:style>
    <style:style style:name="T73" style:family="text">
      <style:text-properties style:font-name="Arial2" fo:font-size="9pt"/>
    </style:style>
    <style:style style:name="T74" style:family="text">
      <style:text-properties style:font-name="Arial2" fo:font-size="9pt" officeooo:rsid="001e794e"/>
    </style:style>
    <style:style style:name="T75" style:family="text">
      <style:text-properties fo:background-color="transparent" loext:char-shading-value="0"/>
    </style:style>
    <style:style style:name="T76" style:family="text">
      <style:text-properties officeooo:rsid="00214b58" fo:background-color="transparent" loext:char-shading-value="0"/>
    </style:style>
    <style:style style:name="T77" style:family="text">
      <style:text-properties fo:color="#000000" style:text-line-through-style="none" style:text-line-through-type="none" style:text-position="0% 100%" style:font-name="Calibri1" fo:font-size="9pt" fo:letter-spacing="normal" fo:language="it" fo:country="IT" fo:font-style="normal" style:text-underline-style="none" fo:font-weight="bold" style:text-underline-mode="continuous" style:text-overline-mode="continuous" style:text-line-through-mode="continuous" style:letter-kerning="true" style:font-size-asian="9pt" style:font-style-asian="normal" style:font-weight-asian="bold" style:font-size-complex="9pt" style:font-style-complex="normal" style:font-weight-complex="bold"/>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4">
      <text:list-level-style-bullet text:level="1" text:style-name="WW_5f_CharLFO4LVL1" text:bullet-char="-">
        <style:list-level-properties text:space-before="0.635cm" text:min-label-width="0.635cm"/>
        <style:text-properties style:font-name="Times New Roman"/>
      </text:list-level-style-bullet>
      <text:list-level-style-bullet text:level="2" text:style-name="WW_5f_CharLFO4LVL2" text:bullet-char="o">
        <style:list-level-properties text:space-before="1.905cm" text:min-label-width="0.635cm"/>
        <style:text-properties style:font-name="Courier New"/>
      </text:list-level-style-bullet>
      <text:list-level-style-bullet text:level="3" text:style-name="WW_5f_CharLFO4LVL3" text:bullet-char="">
        <style:list-level-properties text:space-before="3.175cm" text:min-label-width="0.635cm"/>
        <style:text-properties style:font-name="Wingdings"/>
      </text:list-level-style-bullet>
      <text:list-level-style-bullet text:level="4" text:style-name="WW_5f_CharLFO4LVL4" text:bullet-char="">
        <style:list-level-properties text:space-before="4.445cm" text:min-label-width="0.635cm"/>
        <style:text-properties style:font-name="Symbol"/>
      </text:list-level-style-bullet>
      <text:list-level-style-bullet text:level="5" text:style-name="WW_5f_CharLFO4LVL5" text:bullet-char="o">
        <style:list-level-properties text:space-before="5.715cm" text:min-label-width="0.635cm"/>
        <style:text-properties style:font-name="Courier New"/>
      </text:list-level-style-bullet>
      <text:list-level-style-bullet text:level="6" text:style-name="WW_5f_CharLFO4LVL6" text:bullet-char="">
        <style:list-level-properties text:space-before="6.985cm" text:min-label-width="0.635cm"/>
        <style:text-properties style:font-name="Wingdings"/>
      </text:list-level-style-bullet>
      <text:list-level-style-bullet text:level="7" text:style-name="WW_5f_CharLFO4LVL7" text:bullet-char="">
        <style:list-level-properties text:space-before="8.255cm" text:min-label-width="0.635cm"/>
        <style:text-properties style:font-name="Symbol"/>
      </text:list-level-style-bullet>
      <text:list-level-style-bullet text:level="8" text:style-name="WW_5f_CharLFO4LVL8" text:bullet-char="o">
        <style:list-level-properties text:space-before="9.525cm" text:min-label-width="0.635cm"/>
        <style:text-properties style:font-name="Courier New"/>
      </text:list-level-style-bullet>
      <text:list-level-style-bullet text:level="9" text:style-name="WW_5f_CharLFO4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6LVL1" text:bullet-char="-">
        <style:list-level-properties text:space-before="0.635cm" text:min-label-width="0.635cm"/>
        <style:text-properties style:font-name="Times New Roman"/>
      </text:list-level-style-bullet>
      <text:list-level-style-bullet text:level="2" text:style-name="WW_5f_CharLFO6LVL2" text:bullet-char="o">
        <style:list-level-properties text:space-before="1.905cm" text:min-label-width="0.635cm"/>
        <style:text-properties style:font-name="Courier New"/>
      </text:list-level-style-bullet>
      <text:list-level-style-bullet text:level="3" text:style-name="WW_5f_CharLFO6LVL3" text:bullet-char="">
        <style:list-level-properties text:space-before="3.175cm" text:min-label-width="0.635cm"/>
        <style:text-properties style:font-name="Wingdings"/>
      </text:list-level-style-bullet>
      <text:list-level-style-bullet text:level="4" text:style-name="WW_5f_CharLFO6LVL4" text:bullet-char="">
        <style:list-level-properties text:space-before="4.445cm" text:min-label-width="0.635cm"/>
        <style:text-properties style:font-name="Symbol"/>
      </text:list-level-style-bullet>
      <text:list-level-style-bullet text:level="5" text:style-name="WW_5f_CharLFO6LVL5" text:bullet-char="o">
        <style:list-level-properties text:space-before="5.715cm" text:min-label-width="0.635cm"/>
        <style:text-properties style:font-name="Courier New"/>
      </text:list-level-style-bullet>
      <text:list-level-style-bullet text:level="6" text:style-name="WW_5f_CharLFO6LVL6" text:bullet-char="">
        <style:list-level-properties text:space-before="6.985cm" text:min-label-width="0.635cm"/>
        <style:text-properties style:font-name="Wingdings"/>
      </text:list-level-style-bullet>
      <text:list-level-style-bullet text:level="7" text:style-name="WW_5f_CharLFO6LVL7" text:bullet-char="">
        <style:list-level-properties text:space-before="8.255cm" text:min-label-width="0.635cm"/>
        <style:text-properties style:font-name="Symbol"/>
      </text:list-level-style-bullet>
      <text:list-level-style-bullet text:level="8" text:style-name="WW_5f_CharLFO6LVL8" text:bullet-char="o">
        <style:list-level-properties text:space-before="9.525cm" text:min-label-width="0.635cm"/>
        <style:text-properties style:font-name="Courier New"/>
      </text:list-level-style-bullet>
      <text:list-level-style-bullet text:level="9" text:style-name="WW_5f_CharLFO6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2LVL1" text:bullet-char="">
        <style:list-level-properties text:space-before="0.635cm" text:min-label-width="0.635cm"/>
        <style:text-properties style:font-name="Symbol"/>
      </text:list-level-style-bullet>
      <text:list-level-style-bullet text:level="2" text:style-name="WW_5f_CharLFO2LVL2" text:bullet-char="o">
        <style:list-level-properties text:space-before="1.905cm" text:min-label-width="0.635cm"/>
        <style:text-properties style:font-name="Courier New"/>
      </text:list-level-style-bullet>
      <text:list-level-style-bullet text:level="3" text:style-name="WW_5f_CharLFO2LVL3" text:bullet-char="">
        <style:list-level-properties text:space-before="3.175cm" text:min-label-width="0.635cm"/>
        <style:text-properties style:font-name="Wingdings"/>
      </text:list-level-style-bullet>
      <text:list-level-style-bullet text:level="4" text:style-name="WW_5f_CharLFO2LVL4" text:bullet-char="">
        <style:list-level-properties text:space-before="4.445cm" text:min-label-width="0.635cm"/>
        <style:text-properties style:font-name="Symbol"/>
      </text:list-level-style-bullet>
      <text:list-level-style-bullet text:level="5" text:style-name="WW_5f_CharLFO2LVL5" text:bullet-char="o">
        <style:list-level-properties text:space-before="5.715cm" text:min-label-width="0.635cm"/>
        <style:text-properties style:font-name="Courier New"/>
      </text:list-level-style-bullet>
      <text:list-level-style-bullet text:level="6" text:style-name="WW_5f_CharLFO2LVL6" text:bullet-char="">
        <style:list-level-properties text:space-before="6.985cm" text:min-label-width="0.635cm"/>
        <style:text-properties style:font-name="Wingdings"/>
      </text:list-level-style-bullet>
      <text:list-level-style-bullet text:level="7" text:style-name="WW_5f_CharLFO2LVL7" text:bullet-char="">
        <style:list-level-properties text:space-before="8.255cm" text:min-label-width="0.635cm"/>
        <style:text-properties style:font-name="Symbol"/>
      </text:list-level-style-bullet>
      <text:list-level-style-bullet text:level="8" text:style-name="WW_5f_CharLFO2LVL8" text:bullet-char="o">
        <style:list-level-properties text:space-before="9.525cm" text:min-label-width="0.635cm"/>
        <style:text-properties style:font-name="Courier New"/>
      </text:list-level-style-bullet>
      <text:list-level-style-bullet text:level="9" text:style-name="WW_5f_CharLFO2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1LVL1" text:bullet-char="-">
        <style:list-level-properties text:space-before="0.635cm" text:min-label-width="0.635cm"/>
        <style:text-properties style:font-name="Tahoma"/>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_5f_CharLFO3LVL1" text:bullet-char="">
        <style:list-level-properties text:space-before="0.635cm" text:min-label-width="0.635cm"/>
        <style:text-properties style:font-name="Symbol"/>
      </text:list-level-style-bullet>
      <text:list-level-style-bullet text:level="2" text:style-name="WW_5f_CharLFO3LVL2" text:bullet-char="o">
        <style:list-level-properties text:space-before="1.905cm" text:min-label-width="0.635cm"/>
        <style:text-properties style:font-name="Courier New"/>
      </text:list-level-style-bullet>
      <text:list-level-style-bullet text:level="3" text:style-name="WW_5f_CharLFO3LVL3" text:bullet-char="">
        <style:list-level-properties text:space-before="3.175cm" text:min-label-width="0.635cm"/>
        <style:text-properties style:font-name="Wingdings"/>
      </text:list-level-style-bullet>
      <text:list-level-style-bullet text:level="4" text:style-name="WW_5f_CharLFO3LVL4" text:bullet-char="">
        <style:list-level-properties text:space-before="4.445cm" text:min-label-width="0.635cm"/>
        <style:text-properties style:font-name="Symbol"/>
      </text:list-level-style-bullet>
      <text:list-level-style-bullet text:level="5" text:style-name="WW_5f_CharLFO3LVL5" text:bullet-char="o">
        <style:list-level-properties text:space-before="5.715cm" text:min-label-width="0.635cm"/>
        <style:text-properties style:font-name="Courier New"/>
      </text:list-level-style-bullet>
      <text:list-level-style-bullet text:level="6" text:style-name="WW_5f_CharLFO3LVL6" text:bullet-char="">
        <style:list-level-properties text:space-before="6.985cm" text:min-label-width="0.635cm"/>
        <style:text-properties style:font-name="Wingdings"/>
      </text:list-level-style-bullet>
      <text:list-level-style-bullet text:level="7" text:style-name="WW_5f_CharLFO3LVL7" text:bullet-char="">
        <style:list-level-properties text:space-before="8.255cm" text:min-label-width="0.635cm"/>
        <style:text-properties style:font-name="Symbol"/>
      </text:list-level-style-bullet>
      <text:list-level-style-bullet text:level="8" text:style-name="WW_5f_CharLFO3LVL8" text:bullet-char="o">
        <style:list-level-properties text:space-before="9.525cm" text:min-label-width="0.635cm"/>
        <style:text-properties style:font-name="Courier New"/>
      </text:list-level-style-bullet>
      <text:list-level-style-bullet text:level="9" text:style-name="WW_5f_CharLFO3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style:run-through="background" style:vertical-pos="from-top"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auto-grow-height="false" draw:auto-grow-width="false" fo:padding-top="0.032cm" fo:padding-bottom="0.032cm" fo:padding-left="0.032cm" fo:padding-right="0.032cm" fo:wrap-option="wrap" style:run-through="background"/>
    </style:style>
    <style:style style:name="gr4" style:family="graphic">
      <style:graphic-properties draw:stroke="solid" svg:stroke-width="0.071cm" svg:stroke-color="#ffffff" svg:stroke-opacity="100%" draw:fill="solid" draw:fill-color="#4f81bd" draw:opacity="100%" fo:min-height="0cm" fo:min-width="0cm" style:run-through="back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6"/>
      <text:p text:style-name="Normale"><draw:frame draw:style-name="fr2" draw:name="Immagine1" text:anchor-type="paragraph" svg:x="11.238cm" svg:y="-0.187cm" svg:width="3.732cm" svg:height="5.382cm" draw:z-index="16"><draw:image xlink:href="Pictures/10000000000000EC0000018DD03D363B.jpg" xlink:type="simple" xlink:show="embed" xlink:actuate="onLoad"/></draw:frame><draw:frame draw:style-name="fr1" draw:name="Immagine 10" text:anchor-type="paragraph" svg:x="0.58cm" svg:y="0.228cm" svg:width="9.156cm" style:rel-width="scale" svg:height="2.835cm" style:rel-height="scale" draw:z-index="15"><draw:image xlink:href="Pictures/1000000000000A3900000328110457F5.jpg" xlink:type="simple" xlink:show="embed" xlink:actuate="onLoad"/><svg:desc>StemmaBNpositivioO</svg:desc></draw:frame><text:span text:style-name="Car._20_predefinito_20_paragrafo"><text:span text:style-name="T39"/></text:span></text:p>
      <text:p text:style-name="Normale"><text:tab/><text:tab/><text:tab/><text:tab/><text:tab/><text:tab/><text:tab/><text:tab/></text:p>
      <text:p text:style-name="Normale"/>
      <text:p text:style-name="P2"/>
      <text:p text:style-name="P2"/>
      <text:p text:style-name="P2"/>
      <text:p text:style-name="P2">Piano di prevenzione della corruzione e dell’illegalità di Comune e Provincia di Prato - Triennio 2017 - 2019 </text:p>
      <text:p text:style-name="P3">Legge 190 del 06/11/2012</text:p>
      <text:p text:style-name="P4"/>
      <text:p text:style-name="P4"/>
      <text:p text:style-name="P4"/>
      <text:p text:style-name="P4"/>
      <text:p text:style-name="P4"/>
      <text:p text:style-name="P5"><text:span text:style-name="Car._20_predefinito_20_paragrafo"><text:span text:style-name="T2">Indice</text:span></text:span></text:p>
      <text:p text:style-name="P6"/>
      <text:p text:style-name="Normale"><text:span text:style-name="Car._20_predefinito_20_paragrafo"><text:span text:style-name="T3">Premessa</text:span></text:span><text:span text:style-name="Car._20_predefinito_20_paragrafo"><text:span text:style-name="T4"> <text:tab/>…………………………………………………………………………………………………</text:span></text:span><text:span text:style-name="Car._20_predefinito_20_paragrafo"><text:span text:style-name="T5">3</text:span></text:span></text:p>
      <text:p text:style-name="P6"/>
      <text:p text:style-name="Normale"><text:span text:style-name="Car._20_predefinito_20_paragrafo"><text:span text:style-name="T3">Parte I </text:span></text:span><text:span text:style-name="Car._20_predefinito_20_paragrafo"><text:span text:style-name="T4">Disposizioni generali <text:tab/>……………………………………………………………………………...</text:span></text:span><text:span text:style-name="Car._20_predefinito_20_paragrafo"><text:span text:style-name="T6">5</text:span></text:span></text:p>
      <text:p text:style-name="P6">-<text:tab/>Analisi del contesto</text:p>
      <text:p text:style-name="P6">-<text:tab/>Finalità e obiettivi del piano di prevenzione della corruzione e dell’illegalità </text:p>
      <text:p text:style-name="P6">-<text:tab/>Soggetti coinvolti nella predisposizione e attuazione del piano</text:p>
      <text:p text:style-name="P6"/>
      <text:p text:style-name="Normale"><text:span text:style-name="Car._20_predefinito_20_paragrafo"><text:span text:style-name="T3">Parte II</text:span></text:span><text:span text:style-name="Car._20_predefinito_20_paragrafo"><text:span text:style-name="T4">………………………………………………………………………………………………………... </text:span></text:span><text:span text:style-name="Car._20_predefinito_20_paragrafo"><text:span text:style-name="T6">14</text:span></text:span></text:p>
      <text:p text:style-name="P6">-<text:tab/>Metodologia</text:p>
      <text:p text:style-name="P6">-<text:tab/>La mappatura dei rischi</text:p>
      <text:p text:style-name="P6">-<text:tab/>Gli strumenti per la buona amministrazione e per la prevenzione del rischio corruzione</text:p>
      <text:p text:style-name="P6">-<text:tab/>Il Controllo </text:p>
      <text:p text:style-name="P6">-<text:tab/>Obiettivi</text:p>
      <text:p text:style-name="P6"/>
      <text:p text:style-name="Normale"><text:span text:style-name="Car._20_predefinito_20_paragrafo"><text:span text:style-name="T3">Parte III</text:span></text:span><text:span text:style-name="Car._20_predefinito_20_paragrafo"><text:span text:style-name="T4">………………………………………………………………………………………………………. </text:span></text:span><text:span text:style-name="Car._20_predefinito_20_paragrafo"><text:span text:style-name="T6">64</text:span></text:span></text:p>
      <text:p text:style-name="P6">-<text:tab/>Trasparenza</text:p>
      <text:p text:style-name="P4"/>
      <text:p text:style-name="P23"><text:span text:style-name="Car._20_predefinito_20_paragrafo"><text:span text:style-name="T7">Premessa </text:span></text:span></text:p>
      <text:p text:style-name="P24"/>
      <text:p text:style-name="P25">Il presente documento costituisce <text:s/>il Piano triennale per la prevenzione della corruzione e dell’illegalità del Comune e della Provincia di Prato per il triennio 2017-2019.</text:p>
      <text:p text:style-name="P20"><text:span text:style-name="T47">L'elaborazione di un piano congiunto tra i due enti giunge al termine di un percorso che, come p</text:span><text:span text:style-name="T28">revisto dalla convenzione per </text:span><text:span text:style-name="T29"><text:s/></text:span><text:span text:style-name="T26">l’esercizio associato delle funzioni in materia di anticorruzione, traspa</text:span><text:span text:style-name="T62">renza e controllo di regolarita’ amministrativa stipulata tra Comune e Provincia in data 5 settembre 2016, ha visto l'</text:span><text:span text:style-name="T63">ottimizzazione delle attività propedeutiche alla stesura e aggiornamento dei piani <text:s text:c="2"/>(analisi del contesto esterno, individuazione delle aree di rischio, mappatura dei processi/attività di competenza, valutazione del rischio) attraverso l’adozione di metodologie di analisi standardizzate.</text:span></text:p>
      <text:p text:style-name="P26">La stesura è stata <text:s/>effettuata tenendo conto delle Deliberazioni <text:s/>di ANAC n. 831 del 3 agosto 2016 avente ad oggetto <text:s/>“Determinazione di approvazione definitiva del Piano Nazionale Anticorruzione 2016” e n. 1310 del 28.12.2016 “Prime linee <text:s/>guida recanti indicazioni sull'attuazione degli obblighi di pubblicità, trasparenza e diffusione di informazioni contenute nel D. Lgs. n. 33/2013 come modificato dal D. Lgs. n. 97/2016”. </text:p>
      <text:p text:style-name="P17">La sezione “Trasparenza”, in sostituzione del Programma triennale per l'integrità e la trasparenza, <text:s text:c="2"/>costituisce parte integrante ed essenziale del presente piano triennale di prevenzione della corruzione. </text:p>
      <text:p text:style-name="P20"><text:span text:style-name="T44">Per quanto riguarda il Comune l’elaborazione del piano è stata preceduta da due consultazioni: la prima (dal 30 novembre al 20 dicembre 2016), interna all'ente, con la quale il <text:s/>personale dipendente <text:s/>è stato invitato a presentare</text:span><text:span text:style-name="T45"> i propri </text:span><text:span text:style-name="T22"><text:s/>suggerimenti e le proprie proposte nell’ottica di potenziare l'impostazione del piano quale concreto e fattivo strumento di lavoro</text:span><text:span text:style-name="T33">; la</text:span><text:span text:style-name="T22"> seconda (dal 6 al 30 dicembre 2016), <text:s/>con la quale <text:s text:c="2"/></text:span><text:span text:style-name="T44"><text:s/>l'invito a presentare proposte, suggerimenti e osservazioni in merito ai contenuti del piano è stato rivolto a cittadini e associazioni.</text:span></text:p>
      <text:p text:style-name="P15">Per quanto riguarda la Provincia, invece, non ritenendo necessaria l'apertura di una formale consultazione interna in considerazione del fatto che tutto il personale dipendente, per l'esiguità dello stesso, <text:s/>ha la possibilità di interagire più o meno direttamente con il Responsabile anticorruzione, <text:s/>l'unica consultazione effettuata è stata quella rivolta alla società civile (cittadini e associazioni) aperta dal 23 al 29 gennaio 2017.</text:p>
      <text:p text:style-name="P20"><text:span text:style-name="Car._20_predefinito_20_paragrafo"><text:span text:style-name="T44">Il presente documento, <text:s/>tenendo conto anche delle novità introdotte in materia di appalti pubblici dal decreto legislativo 18 aprile 2016 n. 50, nonché delle modificazioni apportate agli obblighi di pubblicazione e trasparenza <text:s/>dal decreto legislativo 23 giugno 2016 n. 97, <text:s/>rafforza ulteriormente <text:s/>l'impostazione già propria del piano (almeno quello comunale) </text:span></text:span><text:span text:style-name="Car._20_predefinito_20_paragrafo"><text:span text:style-name="T9">quale strumento (non regolamentare) <text:s/>di <text:s text:c="2"/></text:span></text:span><text:span text:style-name="Car._20_predefinito_20_paragrafo"><text:span text:style-name="T10">orientamento dei comportamenti organizzativi </text:span></text:span><text:span text:style-name="Car._20_predefinito_20_paragrafo"><text:span text:style-name="T19">dell'ente</text:span></text:span><text:span text:style-name="Car._20_predefinito_20_paragrafo"><text:span text:style-name="T10">, <text:s/>in un'ottica non adempimentale </text:span></text:span><text:span text:style-name="Car._20_predefinito_20_paragrafo"><text:span text:style-name="T19">e si pone l'obiettivo del raggiungimento delle <text:s/>seguenti finalità: </text:span></text:span></text:p>
      <text:list xml:id="list6863545921396589067" text:style-name="L4">
        <text:list-item>
          <text:p text:style-name="P87">riaffermare il principio costituzionale della “buona amministrazione” (buon andamento e imparzialità);</text:p>
        </text:list-item>
        <text:list-item>
          <text:p text:style-name="P90">creare e mantenere un ambiente di diffusa percezione della necessità di rispettare regole e principi. L'intento è quello di mantenere alta l'attenzione di tutto il personale su questi temi, <text:s/>affinché ciascuno possa fornire il proprio contributo quotidiano al lavoro all'interno del proprio ente e, conseguentemente, al miglioramento del piano; <text:s/></text:p>
        </text:list-item>
        <text:list-item>
          <text:p text:style-name="P91">recuperare la fiducia di cittadini e imprese verso la pubblica amministrazione.;</text:p>
        </text:list-item>
        <text:list-item>
          <text:p text:style-name="P91">contribuire alla crescita economica e sociale del territorio e del paese;</text:p>
        </text:list-item>
        <text:list-item>
          <text:p text:style-name="P92"><text:span text:style-name="Car._20_predefinito_20_paragrafo"><text:span text:style-name="T8">rinobilitare, nel senso <text:s/>di “</text:span></text:span><text:span text:style-name="Car._20_predefinito_20_paragrafo"><text:span text:style-name="T13">riportare a un più elevato livello di dignità o di decoro dopo un periodo di decadenza o di avvilimento”, </text:span></text:span><text:span text:style-name="Car._20_predefinito_20_paragrafo"><text:span text:style-name="T8"><text:s/>il ruolo dei funzionari pubblici (“a servizio della Nazione”).</text:span></text:span></text:p>
        </text:list-item>
      </text:list>
      <text:p text:style-name="P50"><text:soft-page-break/><text:span text:style-name="Car._20_predefinito_20_paragrafo"><text:span text:style-name="T8">Quanto sopra </text:span></text:span><text:span text:style-name="Car._20_predefinito_20_paragrafo"><text:span text:style-name="T10">nella convinzione <text:s/>che per recuperare l’etica pubblica sono necessarie concrete azioni a corollario dell’attività legislativa. <text:s/></text:span></text:span><text:span text:style-name="Car._20_predefinito_20_paragrafo"><text:span text:style-name="T8">Differentemente non solo sarà <text:s/>concreto il rischio che </text:span></text:span><text:span text:style-name="Car._20_predefinito_20_paragrafo"><text:span text:style-name="T10">aumentino gli adempimenti burocratici senza un reale effetto sull’andamento <text:s/>della pubblica amministrazione, </text:span></text:span><text:span text:style-name="Car._20_predefinito_20_paragrafo"><text:span text:style-name="T9">ma </text:span></text:span><text:span text:style-name="Car._20_predefinito_20_paragrafo"><text:span text:style-name="T8">difficilmente il nostro Paese potrà <text:s/></text:span></text:span><text:span text:style-name="Car._20_predefinito_20_paragrafo"><text:span text:style-name="T10">recuperare posizioni </text:span></text:span><text:span text:style-name="Car._20_predefinito_20_paragrafo"><text:span text:style-name="T8">nella classifica predisposta da Trasparency International</text:span></text:span><text:span text:style-name="Car._20_predefinito_20_paragrafo"><text:span text:style-name="T8"><text:note text:id="ftn1" text:note-class="footnote"><text:note-citation>1</text:note-citation><text:note-body><text:p text:style-name="P46"><text:span text:style-name="Car._20_predefinito_20_paragrafo"><text:span text:style-name="T15"><text:s/>Nell’ultima classifica della corruzione </text:span></text:span><text:span text:style-name="Car._20_predefinito_20_paragrafo"><text:span text:style-name="T16">percepita</text:span></text:span><text:span text:style-name="Car._20_predefinito_20_paragrafo"><text:span text:style-name="T15">, il </text:span></text:span><text:span text:style-name="Car._20_predefinito_20_paragrafo"><text:span text:style-name="T16">Corruption <text:s/>Perception Index 2016 </text:span></text:span><text:span text:style-name="Car._20_predefinito_20_paragrafo"><text:span text:style-name="T15">di </text:span></text:span><text:span text:style-name="Car._20_predefinito_20_paragrafo"><text:span text:style-name="T16">Transparency International</text:span></text:span><text:span text:style-name="Car._20_predefinito_20_paragrafo"><text:span text:style-name="T15">, <text:s/>il nostro paese si colloca al 60simo posto della classifica generale, scalando di un posto rispetto al 2015, ma <text:s/>rimanendo terzultimo <text:s/>in Unione Europea. </text:span></text:span></text:p><text:p text:style-name="P45"><text:span text:style-name="Car._20_predefinito_20_paragrafo"><text:span text:style-name="T15"/></text:span></text:p></text:note-body></text:note></text:span></text:span><text:span text:style-name="Car._20_predefinito_20_paragrafo"><text:span text:style-name="T8">.</text:span></text:span></text:p>
      <text:p text:style-name="P70">Altro aspetto caratterizzante il sistema di prevenzione della corruzione e dell'illegalità di cui il presente documento costituisce la sintesi è il collegamento dello stesso con il sistema di programmazione, sistema dei controlli, obblighi di trasparenza e comunicazione e piani della <text:s/>performance nell’ottica <text:s/>di creare un sistema di amministrazione volto all’adozione di procedure e comportamenti interni finalizzati a prevenire attività illegittime o illecite e a migliorare l’efficienza e l’efficacia dell’azione <text:s/>amministrativa.</text:p>
      <text:h text:style-name="P77" text:outline-level="2"/>
      <text:h text:style-name="P78" text:outline-level="2">Parte I – Disposizioni generali</text:h>
      <text:h text:style-name="P79" text:outline-level="3">Analisi di contesto</text:h>
      <text:p text:style-name="P61">L’analisi del contesto (esterno ed interno) costituisce la prima fase del processo di gestione del rischio quale strumento attraverso “il quale ottenere le informazioni necessarie a comprendere come il rischio corruttivo possa verificarsi all’interno dell’amministrazione o dell’ente per via delle specificità dell’ambiente in cui essa opera in termini di strutture territoriali e di dinamiche sociali, economiche e culturali, o per via delle caratteristiche organizzative interne” (Aggiornamento PNA 2015). </text:p>
      <text:h text:style-name="P79" text:outline-level="3">Contesto esterno<text:span text:style-name="T59">1</text:span></text:h>
      <text:p text:style-name="P33">Per quanto riguarda il contesto esterno, <text:s text:c="2"/>in raccordo con i Documenti Unici di Programmazione di Comune e Provincia di Prato per il triennio 2017-2019, approvati rispettivamente <text:s/><text:span text:style-name="T75">con D.C.C. </text:span><text:span text:style-name="T76">n. 8 </text:span><text:span text:style-name="T75">del 31.01.2017 </text:span><text:s/>e con D.C.P. n. 30 del 12.09.2016, <text:s/>si ritiene opportuno approfondire gli aspetti relativi alla situazione socio-economica in cui i due enti <text:s/>si trovano <text:s/>ad operare. </text:p>
      <text:p text:style-name="P33">Tale quadro sarà poi integrato per quanto riguarda l'aspetto della sicurezza con i dati ricavati dalla <text:span text:style-name="Car._20_predefinito_20_paragrafo"><text:span text:style-name="T55">Relazione sull'attività delle forze di polizia, sullo stato dell'ordine e della sicurezza pubblica e sulla criminalità organizzata – anno 2014 </text:span></text:span><text:span text:style-name="Car._20_predefinito_20_paragrafo"><text:s/></text:span><text:span text:style-name="Car._20_predefinito_20_paragrafo"><text:span text:style-name="T56">- XVII legislatura – </text:span></text:span><text:span text:style-name="Car._20_predefinito_20_paragrafo"><text:span text:style-name="T57">presen</text:span></text:span><text:span text:style-name="Car._20_predefinito_20_paragrafo"><text:span text:style-name="T58">tata dal Ministro dell'Interno alla Camera dei Deputati in data 5 gennaio 2016.</text:span></text:span></text:p>
      <text:p text:style-name="P34">Economia</text:p>
      <text:p text:style-name="P32">Benché la ripresa sia stata inferiore alle attese, <text:s/>il sistema economico pratese ha in linea generale chiuso il 2015 con un valore moderatamente positivo rispetto agli anni passati.</text:p>
      <text:p text:style-name="P33">La tenuta dei livelli di produzione e di fatturato <text:s/>si è avuta con riguardo al settore manifatturiero <text:s/>per l'aumento della domanda dall'estero, che ha fatto registrare sia un aumento degli ordinativi che dei ricavi sulle vendite. <text:s/>Dato negativo di tale ripresa è, tuttavia, la ripartizione dei benefici della stessa su <text:s/>una quota circoscritta di imprese e individui, con scarse ricadute sugli altri aggregati <text:s/>macroeconomici.</text:p>
      <text:p text:style-name="P33">Alla tenuta del manifatturiero corrispondono la flessione nel settore commerciale e le persistenti difficoltà nel settore edile e delle imprese artigiane. </text:p>
      <text:p text:style-name="P33">Di diverso tenore, invece, <text:s/>i tassi di crescita di attività imprenditoriali meno legate a quelle che, nell'immaginario collettivo, sono <text:s/>identificate come proprie del distretto pratese, quali l'agricoltura (+0,5%), i sevizi turistici e di ristorazione (+ 3,6%), le attività informatiche (+ 2,3%) e i servizi di natura ricreativa e/o orientati alla persona (+ 2,0%). </text:p>
      <text:p text:style-name="P33">Per quanto attiene al mercato del lavoro, nonostante il leggero incremento del numero degli avviamenti al lavoro, si è registrato un saldo occupazionale negativo con una stima su base provinciale di 870 posti di lavoro persi.</text:p>
      <text:p text:style-name="P35">Popolazione</text:p>
      <text:p text:style-name="P36">Nel 2015 il numero dei residenti nella Provincia di Prato è tornato a crescere, anche se in maniera contenuta (+ 136 residenti al 31 dicembre 2015 rispetto al 31 dicembre 2014). </text:p>
      <text:p text:style-name="P36">Nonostante questo, <text:s/>il saldo naturale è stato negativo con 408 morti in più rispetto ai nati. Nel Comune di Prato tale saldo negativo si giustifica <text:s/>sia <text:s/>per l'incremento <text:s/>registrato nel 2015 dal <text:s/>tasso di mortalità (concentrato, tra il 2014 e il 2015, per il 74,52% dei casi, nella popolazione con più di 81 anni), sia per il calo della natalità (- 78 unità rispetto al 2014) anche nella popolazione straniera (- 90 unità rispetto al 2014).</text:p>
      <text:p text:style-name="P36"><text:span text:style-name="T61">In linea generale dalla composizione demografica si rilevano due tendenze principali, da un lato <text:s/>la progressiva tendenza all'invecchiamento (i soggetti <text:s/>con più di 65 anni di età risulta pari al 21,99% dell'intera popolazione provinciale), dall'altro </text:span>il trend del generale incremento della popolazione <text:s/><text:soft-page-break/>straniera, della <text:s/>diminuzione di <text:s/>quella italiana e del <text:s/>conseguente aumento <text:s/>dell'incidenza degli stranieri sulla popolazione totale passata dal 15,83% <text:s/>del 2014 al 16,02 % del 2015<text:span text:style-name="T60"><text:note text:id="ftn2" text:note-class="footnote"><text:note-citation>2</text:note-citation><text:note-body><text:p text:style-name="P38">Nel Comune di Prato, benché <text:s/>risulti ancora più consistente nelle classi di età più giovani (36,01% nella fascia 0-4 anni, 34,95% nella fascia 30-34 anni) , l'incidenza della popolazione straniera su quella italiana rimane comunque superiore al 10% in tutte le fasce di età fino a 59 anni, mentre in quelle a partire dai 60 anni è sempre al di sotto del 7% e tende a diminuire progressivamente.</text:p><text:p text:style-name="P37"/></text:note-body></text:note></text:span>. </text:p>
      <text:p text:style-name="P36">La forte presenza della popolazione straniera sul territorio pratese incide, altresì, sull'età media dei pratesi, che, nonostante sia negli anni progressivamente aumentata, rimane più bassa dell'età media italiana.</text:p>
      <text:h text:style-name="P80" text:outline-level="3">Sicurezza</text:h>
      <text:p text:style-name="P63"><text:span text:style-name="Car._20_predefinito_20_paragrafo"><text:span text:style-name="T17">Come già detto documento di riferimento per l'analisi del contesto relativamente alla sicurezza è la <text:s text:c="2"/></text:span></text:span><text:span text:style-name="Car._20_predefinito_20_paragrafo"><text:span text:style-name="T11">Relazione sull'attività delle forze di polizia, sullo stato dell'ordine e della sicurezza pubblica e sulla criminalità organizzata – anno 2014 </text:span></text:span><text:span text:style-name="Car._20_predefinito_20_paragrafo"><text:span text:style-name="T17"><text:s/></text:span></text:span><text:span text:style-name="Car._20_predefinito_20_paragrafo"><text:span text:style-name="T12">- XVII legislatura – </text:span></text:span><text:span text:style-name="Car._20_predefinito_20_paragrafo"><text:span text:style-name="T20">p</text:span></text:span><text:span text:style-name="Car._20_predefinito_20_paragrafo"><text:span text:style-name="T21">resentata dal Ministro dell'Interno alla Camera dei Deputati in data 5 gennaio 2016.</text:span></text:span></text:p>
      <text:p text:style-name="P19"><text:span text:style-name="Car._20_predefinito_20_paragrafo"><text:span text:style-name="T27">La relazione conferma </text:span></text:span><text:span text:style-name="Car._20_predefinito_20_paragrafo"><text:span text:style-name="T25"><text:s/>la presenza <text:s/>sul territorio provinciale di propaggini criminali legate a clan camorristici, <text:s/>prevalentemente operanti nei <text:s/>settori del commercio di indumenti usati (i c.d. stracci) e del riciclaggio e smaltimento dei rifiuti industriali, nonché lo svolgimento di attività illecite di vario tipo <text:s/>(contraffazione di marchi, <text:s/>vendita di prodotti potenzialmente pericolosi per la salute e/o privi dei requisiti di legge, favoreggiamento dell’immigrazione clandestina, impiego di manodopera in nero, riciclaggio di denaro, attività estorsive in pregiudizio dei connazionali) da parte della consistente comunità cinese, la seconda in Italia per numero di presenze. </text:span></text:span></text:p>
      <text:p text:style-name="P19"><text:span text:style-name="Car._20_predefinito_20_paragrafo"><text:span text:style-name="T25">Per quanto riguarda la criminalità straniera la relazione evidenzia, altresì, l'evoluzione della criminalità cinese <text:s/>verso forme di associazionismo criminale di tipo mafioso <text:s/>e i <text:s/>collegamenti della stessa con <text:s/>organizzazioni cinesi di altre zone d'Italia e con gruppi campani vicini alla camorra, nonché l'attività criminale di elementi provenienti dall'area balcanica (sopratutto albanesi) e dal nord Africa (in particolare nigeriani) indirizzata allo sfruttamento della prostituzione, allo spaccio e al traffico, anche internazionale, di sostanze stupefacenti. </text:span></text:span></text:p>
      <text:p text:style-name="P19"><text:span text:style-name="Car._20_predefinito_20_paragrafo"><text:span text:style-name="T25">In linea generale il numero totale dei reati ha registrato un incremento del 2,1% <text:s/>con particolare riferimento a violenze sessuali, furti, furti in abitazione, furti su auto in sosta e rapine in abitazione. <text:s/>Nell'ambito dei reati contro il patrimonio ancora presente <text:s/>il fenomeno dei reati in pregiudizio di cittadini cinesi attuati da cittadini marocchini o nordafricani o da gruppi di delinquenti locali (anche minorenni). </text:span></text:span></text:p>
      <text:p text:style-name="P18"><text:span text:style-name="Car._20_predefinito_20_paragrafo"><text:span text:style-name="T25">Significativamente più alta la percentuale di incidenza del numero di segnalazioni riferite a cittadini stranieri, pari al 58,3% del totale dei reati commessi, a fronte di una media regionale che si attesta al 40,8% del totale delle persone denunciate e/o arrestate.</text:span></text:span></text:p>
      <text:h text:style-name="P79" text:outline-level="3">Contesto interno</text:h>
      <text:p text:style-name="P33">Anche per l’analisi del contesto interno i documenti di riferimento sono i <text:s/>Documenti Unici di Programmazione di Comune e Provincia di Prato per il triennio 2017-2019. </text:p>
      <text:p text:style-name="P62">Comune di Prato </text:p>
      <text:h text:style-name="P81" text:outline-level="3">Struttura organizzativa</text:h>
      <text:p text:style-name="P10">L’attuale struttura organizzativa del Comune di Prato, approvata con D.G.C. n. 87/2015 è di tipo misto (gerarchico - funzionale): </text:p>
      <text:list xml:id="list7272698783554753476" text:style-name="L5">
        <text:list-item>
          <text:p text:style-name="P88">è basata su due livelli decisionali: Direzione generale e Servizi, al fine di assicurare decisioni tempestive ed efficaci;</text:p>
        </text:list-item>
        <text:list-item>
          <text:p text:style-name="P93">i servizi sono distinti in servizi di Line (orientati all’erogazione di servizi finali) e servizi di Staff (per garantire le condizioni migliori per lo <text:s/>svolgimento delle funzioni di line); </text:p>
        </text:list-item>
        <text:list-item>
          <text:p text:style-name="P93"><text:soft-page-break/>prevede meccanismi che favoriscono il lavoro in team, attraverso il c.d lavoro per progetti, che contribuisce a rendere flessibile l’organizzazione del lavoro, demandandola a progetti variabili e perciò facilmente adattabili alle mutevoli esigenze dell’ambiente esterno e all’orientamento delle politiche dell’ente, in relazione agli obiettivi più importanti che <text:s/>richiedono un certo livello di trasversalità. </text:p>
        </text:list-item>
        <text:list-item>
          <text:p text:style-name="P93">l’integrazione e la collaborazione tra gli uffici è assicurata attraverso gli strumenti della “Conferenza di dirigenti” (organismo presieduto dal direttore generale e composto da tutti i dirigenti) e delle Unità di staff (strutture apicali, di limitata dimensione, che assicurano la gestione coordinata di processi trasversali).</text:p>
          <text:p text:style-name="P89"/>
        </text:list-item>
      </text:list>
      <text:p text:style-name="P52"><text:span text:style-name="T17">A partire dal 1° marzo 2017 la struttura organizzativa del Comune di Prato subirà alcune ulteriori modifiche come stabilito dalla D.G.C. n. 518 del 29.11.2016 e ss.mm.ii. Le modifiche introdotte sono state adottate nel ri</text:span><text:span text:style-name="T48">spetto dei principi cardine </text:span><text:span text:style-name="T46">del riassetto della <text:s/>macchina comunale di cui alla D.G.C. n. 87/2015, ovvero chiaro riparto delle funzioni, dei poteri e delle responsabilità connesse.</text:span></text:p>
      <text:p text:style-name="P53"/>
      <text:h text:style-name="P81" text:outline-level="3">Personale </text:h>
      <text:p text:style-name="P19"><text:span text:style-name="T17">Il personale in servizio al 30/06/2016 è pari a 1.007 unità (comprensivo dei dirigenti e dipendenti di categoria a tempo indeterminato e determinato, del personale assunto ex art. 90 del D. Lgs 267/2000, del Segretario Generale ed escluso il personale comandato e/o distaccato), di cui <text:s/>346 sono uomini e 661 <text:s/>donne. Negli anni (in conseguenza dei processi che hanno portato ad un cambiamento del ruolo e delle funzioni gestite direttamente dall’ente locale) <text:s/>si è assistito ad una progressiva diminuzione del personale che svolge attività di tipo operativo a favore di personale che ha funzioni più complesse legate a conoscenze anche fortemente specialistiche. A s</text:span><text:span text:style-name="T30">eguito della ridefinizione della <text:s/>dotazione organica intrapresa con <text:s/>D.G.C. n. 87/2015 </text:span><text:span text:style-name="T31"><text:s/>che ha portato i dirigenti a 17 unità</text:span><text:span text:style-name="T31"><text:note text:id="ftn3" text:note-class="footnote"><text:note-citation>3</text:note-citation><text:note-body><text:p text:style-name="Footnote">Di cui 1 dirigente di profilo amministrativo in comando al Comune di Firenze dal <text:s/><text:span text:style-name="T71">01.02.2015</text:span></text:p><text:p text:style-name="Footnote"/></text:note-body></text:note></text:span><text:span text:style-name="T31">, è emersa <text:s/>l’ esigenza di diffondere adeguatamente la funzione direzionale anche mediante l’attribuzione di incarichi di posizione </text:span><text:span text:style-name="T22">organizzativa che, a seguito delle integrazioni all’organigramma dell’ente introdotte con D.G.C. n. <text:s/>288 del 12/7/2016, ammontano a:</text:span></text:p>
      <text:p text:style-name="P39">- <text:s/>31 posizioni organizzative responsabili di Unità operative complesse ovvero strutture di livello non dirigenziale, <text:s/>caratterizzate da elevato grado di autonomia gestionale ed organizzativa;</text:p>
      <text:p text:style-name="P48">- <text:s/>3 posizioni organizzative di alta specializzazione.</text:p>
      <text:p text:style-name="P44">Particolare rilevanza <text:s/>sotto il profilo della prevenzione della corruzione rivestono, inoltre, i processi di mobilità interna che hanno interessato il personale sia di livello dirigenziale che non nel corso degli anni 2015 e 2016 per la loro strumentalità <text:s/>all'attuazione di quelle misure di attenuazione del rischio corruttivo che prevedono la rotazione triennale dei dirigenti e quella quinquennale dei responsabili di procedimento.</text:p>
      <text:p text:style-name="P71">La riorganizzazione attuata nel 2015, nonché <text:s/>la cessazione dal servizio di <text:s/>n. 3 dirigenti (1 di profilo tecnico, 2 di profilo <text:s/>amministrativo), hanno portato ad un avvicendamento nella direzione di servizi importanti quali i Lavori Pubblici, la Pubblica Istruzione, il Gabinetto Sindaco, la Biblioteca, <text:s/>la Promozione Economica e lo sportello Europa, con una diversa valutazione, nel caso di quest'ultimo, <text:s/>delle funzioni svolte ed <text:s/>il passaggio da servizio di line a unità di staff. Questo, nonostante le oggettive difficoltà legate <text:span text:style-name="T72">alla non elevata </text:span><text:s/>dotazione organica di livello dirigenziale <text:span text:style-name="T72">(17 unità) di cui </text:span>n. 2 (<text:span text:style-name="T72">1 amministrativo e </text:span>1 tecnico) <text:s/>a tempo determinato. Preme, inoltre, ricordare come l'attribuzione degli incarichi dirigenziali in occasione della riorganizzazione del 2015 sia stata preceduta da una selezione interna, con l'invito ai dirigenti di ruolo <text:s/>dell'ente a presentare la propria candidatura ed il <text:s/>curriculum per una o più delle posizioni dirigenziali da attribuire.</text:p>
      <text:p text:style-name="P71"/>
      <text:p text:style-name="P71"><text:soft-page-break/>Il vigente <text:s/>assetto della dirigenza sarà ulteriormente modificato all'entrata in vigore, dalla data del 1° marzo 2017, <text:s/>dei cambiamenti alla struttura organizzativa di cui alla D.G.C. n. 518/2016. Allo smembramento delle funzioni attualmente svolte dal Servizio Lavori Pubblici nei due servizi Edilizia Pubblica e Manutenzioni e sicurezza, oltre all'assunzione di un dirigente tecnico a tempo determinato ex art. 110 del D. Lgs. n. 165/2011, consegue, infatti, <text:s/>una diversa <text:s/>riallocazione anche di alcune delle <text:s/>funzioni svolte dai servizi Governo del Territorio <text:s/>e Mobilità e Infrastrutture <text:s text:c="2"/>con la necessità di procedere <text:s text:c="2"/>ad una nuova attribuzione delle relative <text:s/>deleghe dirigenziali. </text:p>
      <text:p text:style-name="P65">Per quanto riguarda il personale di qualifica non dirigenziale gli spostamenti tra servizi sono stati 16 nell'anno 2015 e 67 nell'anno 2016, realizzando una <text:s/>rotazione <text:s/>di circa l'8% del <text:s/>totale del personale in servizio alla data del 30 giugno 2016. </text:p>
      <text:p text:style-name="P43">Anche <text:s/>la scelta di affidare l'intero complesso di funzioni <text:span text:style-name="T49">di cui all’art. 71 bis c. 3 lett. c e lett. d <text:s/>della L.R.T. n. 40/2005</text:span><text:span text:style-name="T49"><text:note text:id="ftn4" text:note-class="footnote"><text:note-citation>4</text:note-citation><text:note-body><text:p text:style-name="P69"><text:span text:style-name="T73"><text:s/>La società della salute esercita funzioni di: […] c) organizzazione e gestione delle attività sociosanitarie ad alta integrazione sanitaria e delle altre prestazioni sanitarie a rilevanza sociale di cui all'articolo 3-septies, comma 3 del decreto delegato, individuate dal piano sanitario e sociale integrato regionale; d) organizzazione e gestione delle attività di assistenza sociale individuate ai sensi degli indirizzi contenuti nel piano sanitario e sociale integrato regionale </text:span><text:span text:style-name="T74">(art. 3 L.R.T. n. 40/2005).</text:span></text:p></text:note-body></text:note></text:span><text:span text:style-name="T49"> alla</text:span><text:span text:style-name="T51"> </text:span>gestione indiretta della Società della Salute zona pratese gioca un ruolo <text:span text:style-name="T52"><text:s/>significativo nel sistema di prevenzione della corruzione <text:s/>e dell'illegalità messo a punto dal Comune di Prato. </text:span><text:span text:style-name="T53">In tale ottica, infatti, la gestione associata <text:s/>di <text:s/>tali funzioni, acnhe per la loro <text:s/>particolare rilevanza economica, <text:s/>costituisce <text:s/>un'ulteriore forma di controllo sulla regolarità delle procedure <text:s/>seguite che va ad aggiungersi a quella dei singoli enti associati. </text:span></text:p>
      <text:p text:style-name="P42"/>
      <text:h text:style-name="P81" text:outline-level="3">Indirizzi e obiettivi strategici del Comune 2017/2019</text:h>
      <text:p text:style-name="P8">Come già evidenziato nel piano per il triennio 2016-2018 le funzioni <text:s/>in materia di anticorruzione e trasparenza sono riconducibili <text:s/>all'ambito strategico Città amministrativa e trasparente<text:note text:id="ftn5" text:note-class="footnote"><text:note-citation>5</text:note-citation><text:note-body><text:p text:style-name="P7"><text:s/>Dal programma di mandato del Sindaco sono stati definiti ati 5 ambiti strategici (Città da promuovere, Città smart, Città da abitare, Città per tutti, Città innovativa, trasparente ed efficiente) che definiscono le linee di intervento prioritarie che l’Amministrazione intende attuare durante il mandato politico.</text:p><text:p text:style-name="P7"/></text:note-body></text:note>. </text:p>
      <text:p text:style-name="P20"><text:span text:style-name="T8">In materia di anticorruzione, trasparenza e controllo di regolarità amministrativa è, altresì, <text:s/>operativa dal 5 settembre 2016 la gestione associata Comune – Provincia di Prato. <text:s/>Ciò allo </text:span><text:span text:style-name="T23">scopo di omogeneizzare <text:s/>l</text:span><text:span text:style-name="T22">e modalità e lo strumentario di svolgimento di tali funzioni da parte dei due enti, <text:s/>nonché, per quanto riguarda il piano di prevenzione della corruzione e dell'illegalità, di ottimizzare tutte quelle attività propedeutiche alla stesura e all'aggiornamento dello stesso (analisi del contesto esterno, individuazione delle aree di rischio, mappatura dei processi/attività di competenza, valutazione del rischio), di uniformarne le modalità di impostazione, di controllo e di verifica, nonché <text:s/>l’attività di indirizzo del Responsabile anticorruzione nei confronti dei vari servizi e soggetti coinvolti nell’attuazione del piano.</text:span></text:p>
      <text:p text:style-name="P47">Particolare attenzione nell'ambito della gestione associata sarà poi riservata all'adozione di comportamenti e strategie comuni, in attuazione <text:s/>dei nuovi obblighi di pubblicazione introdotti dal già citato <text:s/>decreto legislativo 25 maggio 2016 n. 97, correttivo della legge 6 novembre 2012, n. 190 e del decreto legislativo 14 marzo 2013, n. 33.</text:p>
      <text:p text:style-name="P14">Provincia di Prato</text:p>
      <text:h text:style-name="P83" text:outline-level="3">Struttura organizzativa</text:h>
      <text:p text:style-name="P49"><text:span text:style-name="T35">L'attuale struttura organizzativa risente delle disposizioni della <text:s/>legge 56/2014 che ha ridefinito <text:s/>le funzioni assegnate a questi enti e della legge 190/2014 (legge di stabilità 2015) che ha stabilito un percorso di ricollocazione del personale addetto alle funzioni non fondamentali e di quello eventualmente in esubero. </text:span><text:span text:style-name="T64"><text:s/>Con atto del Presidente della Provincia</text:span><text:span text:style-name="T65"> </text:span><text:span text:style-name="T69"><text:s/></text:span><text:span text:style-name="T66">n. 48 del 24.05.2016 è stata </text:span><text:span text:style-name="T67">approvata, con </text:span><text:span text:style-name="T68">valenza a decorrere dal 1° luglio 2016,</text:span><text:span text:style-name="T67"> la struttura organizzativa della Provincia di Prato </text:span><text:soft-page-break/><text:span text:style-name="T67">quale ente territoriale di Area Vasta e con Decreto del Segretario Generale n. 1 del 20.06.2016 si è provveduto all’assegnazione dei dipendenti effettivi alle aree e alla unità organizzative <text:s/>a decorrere dal 1 luglio 2016, coerentemente con la nuova struttura organizzativa.</text:span></text:p>
      <text:h text:style-name="P82" text:outline-level="3">Personale </text:h>
      <text:p text:style-name="P68">Tenendo conto di quanto sopra lo schema di Documento Unico di Programmazione <text:s/>2017-2019 <text:s/>ipotizzava <text:s/><text:span text:style-name="T37">una dotazione organica</text:span> di 62 dipendenti, segnalando la possibilità di una riduzione di 7 persone, effettivamente avvenuta al 31.12.2016, <text:s/>ad esito del perfezionamento delle procedure di mobilità di cui al PMG e a fronte di processi di trasferimento di personale c.d. trasversale verso la Regione Toscana. </text:p>
      <text:p text:style-name="P67"/>
      <text:h text:style-name="P84" text:outline-level="3">Indirizzi e obiettivi strategici del Comune 2017/2019</text:h>
      <text:p text:style-name="P41">Per quanto riguarda le funzioni in materia di anticorruzione, trasparenza e regolarità amministrativa si rimanda a quanto detto sopra in materia di gestione associata nella sezione dedicata al Comune di Prato.</text:p>
      <text:p text:style-name="P18"/>
      <text:h text:style-name="P82" text:outline-level="3">Finalità ed obiettivi del Piano di prevenzione della corruzione e dell’illegalità</text:h>
      <text:p text:style-name="P20"><text:span text:style-name="Car._20_predefinito_20_paragrafo"><text:span text:style-name="T8">Nel contesto sopra esposto <text:s text:c="2"/>il <text:s/>presente piano, quale strumento di prevenzione della corruzione <text:s/>e dell'illegalità del Comune e della Provincia di Prato, <text:s/>ha una </text:span></text:span><text:span text:style-name="Car._20_predefinito_20_paragrafo"><text:span text:style-name="T10">impostazione “positiva”, </text:span></text:span><text:span text:style-name="Car._20_predefinito_20_paragrafo"><text:span text:style-name="T8">quale </text:span></text:span><text:span text:style-name="Car._20_predefinito_20_paragrafo"><text:span text:style-name="T10">Piano per la “buona amministrazione”</text:span></text:span><text:span text:style-name="Car._20_predefinito_20_paragrafo"><text:span text:style-name="T8">, finalizzato alla riaffermazione dei principi di imparzialità, legalità, integrità, trasparenza, efficienza, pari opportunità, uguaglianza, responsabilità, giustizia e solo in via residuale quale strumento sanzionatorio dei comportamenti difformi. </text:span></text:span></text:p>
      <text:p text:style-name="P8">Per pretendere il rispetto delle regole occorre, infatti, creare un ambiente di diffusa percezione della necessità di tale osservanza. Affinché l’attività di prevenzione della corruzione sia davvero efficace è basilare la formazione della cultura della legalità, rendendo residuale la funzione di repressione dei comportamenti difformi.</text:p>
      <text:p text:style-name="P20"><text:span text:style-name="Car._20_predefinito_20_paragrafo"><text:span text:style-name="T8">Le misure contenute nel Piano hanno, pertanto, lo scopo di </text:span></text:span><text:span text:style-name="Car._20_predefinito_20_paragrafo"><text:span text:style-name="T10">riaffermare la </text:span></text:span><text:span text:style-name="Car._20_predefinito_20_paragrafo"><text:span text:style-name="T14">buona amministrazione </text:span></text:span><text:span text:style-name="Car._20_predefinito_20_paragrafo"><text:span text:style-name="T8">e, di conseguenza, di prevenire fenomeni corruttivi. Una pubblica amministrazione che riafferma i principi costituzionali della buona amministrazione, contribuisce a rafforzare anche </text:span></text:span><text:span text:style-name="Car._20_predefinito_20_paragrafo"><text:span text:style-name="T10">la fiducia di cittadini e imprese </text:span></text:span><text:span text:style-name="Car._20_predefinito_20_paragrafo"><text:span text:style-name="T8">nei suoi confronti.</text:span></text:span></text:p>
      <text:p text:style-name="P22"><text:span text:style-name="Car._20_predefinito_20_paragrafo"><text:span text:style-name="T8">A livello operativo è <text:s text:c="2"/>necessario </text:span></text:span><text:span text:style-name="Car._20_predefinito_20_paragrafo"><text:span text:style-name="T10">integrare </text:span></text:span><text:span text:style-name="Car._20_predefinito_20_paragrafo"><text:span text:style-name="T8">i vari provvedimenti legislativi per </text:span></text:span><text:span text:style-name="Car._20_predefinito_20_paragrafo"><text:span text:style-name="T10">evitare </text:span></text:span><text:span text:style-name="Car._20_predefinito_20_paragrafo"><text:span text:style-name="T8">che ciascuna norma proceda, nell’applicazione, in maniera autonoma, avulsa dal contesto e, quindi, in un’ottica esclusivamente adempimentale. <text:s/>Deve scaturirne <text:s/>un’azione sinergica che si dispieghi <text:s/>attraverso le seguenti azioni:</text:span></text:span></text:p>
      <text:list xml:id="list1547272966434387811" text:style-name="L6">
        <text:list-item>
          <text:p text:style-name="P94">miglioramento degli strumenti di programmazione</text:p>
        </text:list-item>
        <text:list-item>
          <text:p text:style-name="P94">introduzione di un sistema integrato di controlli interni a carattere collaborativo</text:p>
        </text:list-item>
        <text:list-item>
          <text:p text:style-name="P94">misure per il rispetto del Codice comportamentale dell’ente</text:p>
        </text:list-item>
        <text:list-item>
          <text:p text:style-name="P94">incremento della trasparenza</text:p>
        </text:list-item>
        <text:list-item>
          <text:p text:style-name="P94">formazione rivolta al personale operante nelle aree più esposte a rischio di corruzione</text:p>
        </text:list-item>
        <text:list-item>
          <text:p text:style-name="P94">implementazione degli strumenti di rendicontazione sociale</text:p>
        </text:list-item>
        <text:list-item>
          <text:p text:style-name="P94">assegnazione di obiettivi di qualità ai dirigenti</text:p>
        </text:list-item>
        <text:list-item>
          <text:p text:style-name="P94">implementazione dell’innovazione tecnologia</text:p>
        </text:list-item>
        <text:list-item>
          <text:p text:style-name="P94">miglioramento della comunicazione pubblica</text:p>
        </text:list-item>
      </text:list>
      <text:p text:style-name="P58">Il Piano deve svolgere, quindi, la funzione di favorire la buona amministrazione e di ridurre il rischio (c.d. minimizzazione del rischio), attraverso il seguente ciclo virtuoso:</text:p>
      <text:p text:style-name="P9"/>
      <text:p text:style-name="P18"><text:soft-page-break/><text:span text:style-name="Car._20_predefinito_20_paragrafo"><text:span text:style-name="T40"><text:s text:c="73"/></text:span></text:span><text:span text:style-name="Car._20_predefinito_20_paragrafo"><text:span text:style-name="T8"><draw:g text:anchor-type="as-char" svg:y="0cm" draw:z-index="14" draw:name="Diagramma 2" draw:style-name="gr2"><draw:custom-shape draw:style-name="gr3" draw:text-style-name="P103" svg:width="2.481cm" svg:height="2.481cm" svg:x="4.177cm" svg:y="0.49cm"><text:p text:style-name="P102"><text:span text:style-name="T77">Riaffermazione delle regole della buona amministrazione</text:span></text:p><draw:enhanced-geometry svg:viewBox="0 0 893145 893145" draw:text-areas="?f16 ?f18 ?f17 ?f19" draw:glue-points="?f12 ?f13 ?f14 ?f13 ?f14 ?f15 ?f12 ?f15 ?f12 ?f13" draw:type="non-primitive" draw:enhanced-path="M 0 0 L 893145 0 893145 893145 0 893145 0 0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3145"/><draw:equation draw:name="f7" draw:formula="?f4 / 893145"/><draw:equation draw:name="f8" draw:formula="0 * ?f5 / 893145"/><draw:equation draw:name="f9" draw:formula="0 * ?f4 / 893145"/><draw:equation draw:name="f10" draw:formula="893145 * ?f5 / 893145"/><draw:equation draw:name="f11" draw:formula="893145 * ?f4 / 89314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draw:style-name="gr4" svg:width="5.869cm" svg:height="5.869cm" svg:x="0.395cm" svg:y="0cm"><text:p/><draw:enhanced-geometry svg:viewBox="0 0 2113382 2113382" draw:text-areas="?f48 ?f50 ?f49 ?f51" draw:glue-points="?f40 ?f41 ?f42 ?f43 ?f44 ?f45 ?f46 ?f47" draw:type="non-primitive" draw:enhanced-path="M 1997185 1070307 A ?f91 ?f92 ?f93 ?f94 1997185 1070307 ?f88 ?f90 W ?f95 ?f96 ?f97 ?f98 1997185 1070307 ?f88 ?f90 L 1716142 1879413 1495802 1788580 1507079 1530957 1566100 1629330 A ?f138 ?f139 ?f140 ?f141 1566100 1629330 ?f135 ?f137 W ?f142 ?f143 ?f144 ?f145 1566100 1629330 ?f135 ?f137 Z N"><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13382"/><draw:equation draw:name="f11" draw:formula="?f6 / 2113382"/><draw:equation draw:name="f12" draw:formula="1495802 - 1056691"/><draw:equation draw:name="f13" draw:formula="1788580 - 1056691"/><draw:equation draw:name="f14" draw:formula="sqrt(?f12 * ?f12 + ?f13 * ?f13 + 0 * 0)"/><draw:equation draw:name="f15" draw:formula="atan2(?f12, ?f13)"/><draw:equation draw:name="f16" draw:formula="?f15 + ?f1"/><draw:equation draw:name="f17" draw:formula="?f16 * ?f9 / ?f0"/><draw:equation draw:name="f18" draw:formula="0 - ?f17"/><draw:equation draw:name="f19" draw:formula="1997185 - 1056691"/><draw:equation draw:name="f20" draw:formula="1070307 - 1056691"/><draw:equation draw:name="f21" draw:formula="sqrt(?f19 * ?f19 + ?f20 * ?f20 + 0 * 0)"/><draw:equation draw:name="f22" draw:formula="atan2(?f19, ?f20)"/><draw:equation draw:name="f23" draw:formula="?f22 + ?f1"/><draw:equation draw:name="f24" draw:formula="?f23 * ?f9 / ?f0"/><draw:equation draw:name="f25" draw:formula="0 - ?f24"/><draw:equation draw:name="f26" draw:formula="1656987 - 1056691"/><draw:equation draw:name="f27" draw:formula="1780817 - 1056691"/><draw:equation draw:name="f28" draw:formula="sqrt(?f26 * ?f26 + ?f27 * ?f27 + 0 * 0)"/><draw:equation draw:name="f29" draw:formula="atan2(?f26, ?f27)"/><draw:equation draw:name="f30" draw:formula="?f29 + ?f1"/><draw:equation draw:name="f31" draw:formula="?f30 * ?f9 / ?f0"/><draw:equation draw:name="f32" draw:formula="0 - ?f31"/><draw:equation draw:name="f33" draw:formula="1507079 - 1056691"/><draw:equation draw:name="f34" draw:formula="1530957 - 1056691"/><draw:equation draw:name="f35" draw:formula="sqrt(?f33 * ?f33 + ?f34 * ?f34 + 0 * 0)"/><draw:equation draw:name="f36" draw:formula="atan2(?f33, ?f34)"/><draw:equation draw:name="f37" draw:formula="?f36 + ?f1"/><draw:equation draw:name="f38" draw:formula="?f37 * ?f9 / ?f0"/><draw:equation draw:name="f39" draw:formula="0 - ?f38"/><draw:equation draw:name="f40" draw:formula="1910112 / ?f10"/><draw:equation draw:name="f41" draw:formula="1069047 / ?f11"/><draw:equation draw:name="f42" draw:formula="1716142 / ?f10"/><draw:equation draw:name="f43" draw:formula="1879413 / ?f11"/><draw:equation draw:name="f44" draw:formula="1495802 / ?f10"/><draw:equation draw:name="f45" draw:formula="1788580 / ?f11"/><draw:equation draw:name="f46" draw:formula="1507079 / ?f10"/><draw:equation draw:name="f47" draw:formula="1530957 / ?f11"/><draw:equation draw:name="f48" draw:formula="391592 / ?f10"/><draw:equation draw:name="f49" draw:formula="1721790 / ?f10"/><draw:equation draw:name="f50" draw:formula="391592 / ?f11"/><draw:equation draw:name="f51" draw:formula="1721790 / ?f11"/><draw:equation draw:name="f52" draw:formula="21550000 - 2970721"/><draw:equation draw:name="f53" draw:formula="if(?f52, 2970721, 21550000)"/><draw:equation draw:name="f54" draw:formula="-21550000 - ?f53"/><draw:equation draw:name="f55" draw:formula="if(?f54, -21550000, ?f53)"/><draw:equation draw:name="f56" draw:formula="49767 + ?f55"/><draw:equation draw:name="f57" draw:formula="49767 + ?f1"/><draw:equation draw:name="f58" draw:formula="?f57 * ?f8 / ?f0"/><draw:equation draw:name="f59" draw:formula="0 - ?f58"/><draw:equation draw:name="f60" draw:formula="cos(?f59)"/><draw:equation draw:name="f61" draw:formula="0 - ?f60"/><draw:equation draw:name="f62" draw:formula="?f61 * 940592"/><draw:equation draw:name="f63" draw:formula="sin(?f59)"/><draw:equation draw:name="f64" draw:formula="0 - ?f63"/><draw:equation draw:name="f65" draw:formula="?f64 * 940592"/><draw:equation draw:name="f66" draw:formula="sqrt(?f62 * ?f62 + ?f65 * ?f65 + 0 * 0)"/><draw:equation draw:name="f67" draw:formula="940592 * 940592 / ?f66"/><draw:equation draw:name="f68" draw:formula="?f64 * ?f67"/><draw:equation draw:name="f69" draw:formula="1997185 - ?f68"/><draw:equation draw:name="f70" draw:formula="?f61 * ?f67"/><draw:equation draw:name="f71" draw:formula="1070307 - ?f70"/><draw:equation draw:name="f72" draw:formula="?f69 - 940592"/><draw:equation draw:name="f73" draw:formula="?f71 - 940592"/><draw:equation draw:name="f74" draw:formula="?f69 + 940592"/><draw:equation draw:name="f75" draw:formula="?f71 + 940592"/><draw:equation draw:name="f76" draw:formula="?f56 + ?f1"/><draw:equation draw:name="f77" draw:formula="?f76 * ?f8 / ?f0"/><draw:equation draw:name="f78" draw:formula="0 - ?f77"/><draw:equation draw:name="f79" draw:formula="cos(?f78)"/><draw:equation draw:name="f80" draw:formula="0 - ?f79"/><draw:equation draw:name="f81" draw:formula="?f80 * 940592"/><draw:equation draw:name="f82" draw:formula="sin(?f78)"/><draw:equation draw:name="f83" draw:formula="0 - ?f82"/><draw:equation draw:name="f84" draw:formula="?f83 * 940592"/><draw:equation draw:name="f85" draw:formula="sqrt(?f81 * ?f81 + ?f84 * ?f84 + 0 * 0)"/><draw:equation draw:name="f86" draw:formula="940592 * 940592 / ?f85"/><draw:equation draw:name="f87" draw:formula="?f83 * ?f86"/><draw:equation draw:name="f88" draw:formula="?f69 + ?f87"/><draw:equation draw:name="f89" draw:formula="?f80 * ?f86"/><draw:equation draw:name="f90" draw:formula="?f71 + ?f89"/><draw:equation draw:name="f91" draw:formula="if(?f55, 1997185, ?f72)"/><draw:equation draw:name="f92" draw:formula="if(?f55, 1070307, ?f73)"/><draw:equation draw:name="f93" draw:formula="if(?f55, 1997185, ?f74)"/><draw:equation draw:name="f94" draw:formula="if(?f55, 1070307, ?f75)"/><draw:equation draw:name="f95" draw:formula="if(?f55, ?f72, ?f88)"/><draw:equation draw:name="f96" draw:formula="if(?f55, ?f73, ?f90)"/><draw:equation draw:name="f97" draw:formula="if(?f55, ?f74, ?f88)"/><draw:equation draw:name="f98" draw:formula="if(?f55, ?f75, ?f90)"/><draw:equation draw:name="f99" draw:formula="21550000 - -2850892"/><draw:equation draw:name="f100" draw:formula="if(?f99, -2850892, 21550000)"/><draw:equation draw:name="f101" draw:formula="-21550000 - ?f100"/><draw:equation draw:name="f102" draw:formula="if(?f101, -21550000, ?f100)"/><draw:equation draw:name="f103" draw:formula="2900659 + ?f102"/><draw:equation draw:name="f104" draw:formula="2900659 + ?f1"/><draw:equation draw:name="f105" draw:formula="?f104 * ?f8 / ?f0"/><draw:equation draw:name="f106" draw:formula="0 - ?f105"/><draw:equation draw:name="f107" draw:formula="cos(?f106)"/><draw:equation draw:name="f108" draw:formula="0 - ?f107"/><draw:equation draw:name="f109" draw:formula="?f108 * 766429"/><draw:equation draw:name="f110" draw:formula="sin(?f106)"/><draw:equation draw:name="f111" draw:formula="0 - ?f110"/><draw:equation draw:name="f112" draw:formula="?f111 * 766429"/><draw:equation draw:name="f113" draw:formula="sqrt(?f109 * ?f109 + ?f112 * ?f112 + 0 * 0)"/><draw:equation draw:name="f114" draw:formula="766429 * 766429 / ?f113"/><draw:equation draw:name="f115" draw:formula="?f111 * ?f114"/><draw:equation draw:name="f116" draw:formula="1566100 - ?f115"/><draw:equation draw:name="f117" draw:formula="?f108 * ?f114"/><draw:equation draw:name="f118" draw:formula="1629330 - ?f117"/><draw:equation draw:name="f119" draw:formula="?f116 - 766429"/><draw:equation draw:name="f120" draw:formula="?f118 - 766429"/><draw:equation draw:name="f121" draw:formula="?f116 + 766429"/><draw:equation draw:name="f122" draw:formula="?f118 + 766429"/><draw:equation draw:name="f123" draw:formula="?f103 + ?f1"/><draw:equation draw:name="f124" draw:formula="?f123 * ?f8 / ?f0"/><draw:equation draw:name="f125" draw:formula="0 - ?f124"/><draw:equation draw:name="f126" draw:formula="cos(?f125)"/><draw:equation draw:name="f127" draw:formula="0 - ?f126"/><draw:equation draw:name="f128" draw:formula="?f127 * 766429"/><draw:equation draw:name="f129" draw:formula="sin(?f125)"/><draw:equation draw:name="f130" draw:formula="0 - ?f129"/><draw:equation draw:name="f131" draw:formula="?f130 * 766429"/><draw:equation draw:name="f132" draw:formula="sqrt(?f128 * ?f128 + ?f131 * ?f131 + 0 * 0)"/><draw:equation draw:name="f133" draw:formula="766429 * 766429 / ?f132"/><draw:equation draw:name="f134" draw:formula="?f130 * ?f133"/><draw:equation draw:name="f135" draw:formula="?f116 + ?f134"/><draw:equation draw:name="f136" draw:formula="?f127 * ?f133"/><draw:equation draw:name="f137" draw:formula="?f118 + ?f136"/><draw:equation draw:name="f138" draw:formula="if(?f102, 1566100, ?f119)"/><draw:equation draw:name="f139" draw:formula="if(?f102, 1629330, ?f120)"/><draw:equation draw:name="f140" draw:formula="if(?f102, 1566100, ?f121)"/><draw:equation draw:name="f141" draw:formula="if(?f102, 1629330, ?f122)"/><draw:equation draw:name="f142" draw:formula="if(?f102, ?f119, ?f135)"/><draw:equation draw:name="f143" draw:formula="if(?f102, ?f120, ?f137)"/><draw:equation draw:name="f144" draw:formula="if(?f102, ?f121, ?f135)"/><draw:equation draw:name="f145" draw:formula="if(?f102, ?f122, ?f137)"/></draw:enhanced-geometry></draw:custom-shape><draw:custom-shape draw:style-name="gr3" draw:text-style-name="P103" svg:width="2.481cm" svg:height="2.481cm" svg:x="2.088cm" svg:y="4.106cm"><text:p text:style-name="P102"><text:span text:style-name="T77">Formazione, controlli, miglioramento continuo</text:span></text:p><draw:enhanced-geometry svg:viewBox="0 0 893145 893145" draw:text-areas="?f16 ?f18 ?f17 ?f19" draw:glue-points="?f12 ?f13 ?f14 ?f13 ?f14 ?f15 ?f12 ?f15 ?f12 ?f13" draw:type="non-primitive" draw:enhanced-path="M 0 0 L 893145 0 893145 893145 0 893145 0 0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3145"/><draw:equation draw:name="f7" draw:formula="?f4 / 893145"/><draw:equation draw:name="f8" draw:formula="0 * ?f5 / 893145"/><draw:equation draw:name="f9" draw:formula="0 * ?f4 / 893145"/><draw:equation draw:name="f10" draw:formula="893145 * ?f5 / 893145"/><draw:equation draw:name="f11" draw:formula="893145 * ?f4 / 89314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draw:style-name="gr4" svg:width="5.869cm" svg:height="5.869cm" svg:x="0.395cm" svg:y="0cm"><text:p/><draw:enhanced-geometry svg:viewBox="0 0 2113382 2113382" draw:text-areas="?f48 ?f50 ?f49 ?f51" draw:glue-points="?f40 ?f41 ?f42 ?f43 ?f44 ?f45 ?f46 ?f47" draw:type="non-primitive" draw:enhanced-path="M 572779 1863253 A ?f91 ?f92 ?f93 ?f94 572779 1863253 ?f88 ?f90 W ?f95 ?f96 ?f97 ?f98 572779 1863253 ?f88 ?f90 L 14099 1214012 203270 1069047 420418 1208129 305709 1209790 A ?f138 ?f139 ?f140 ?f141 305709 1209790 ?f135 ?f137 W ?f142 ?f143 ?f144 ?f145 305709 1209790 ?f135 ?f137 Z N"><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13382"/><draw:equation draw:name="f11" draw:formula="?f6 / 2113382"/><draw:equation draw:name="f12" draw:formula="203270 - 1056691"/><draw:equation draw:name="f13" draw:formula="1069047 - 1056691"/><draw:equation draw:name="f14" draw:formula="sqrt(?f12 * ?f12 + ?f13 * ?f13 + 0 * 0)"/><draw:equation draw:name="f15" draw:formula="atan2(?f12, ?f13)"/><draw:equation draw:name="f16" draw:formula="?f15 + ?f1"/><draw:equation draw:name="f17" draw:formula="?f16 * ?f9 / ?f0"/><draw:equation draw:name="f18" draw:formula="0 - ?f17"/><draw:equation draw:name="f19" draw:formula="572779 - 1056691"/><draw:equation draw:name="f20" draw:formula="1863253 - 1056691"/><draw:equation draw:name="f21" draw:formula="sqrt(?f19 * ?f19 + ?f20 * ?f20 + 0 * 0)"/><draw:equation draw:name="f22" draw:formula="atan2(?f19, ?f20)"/><draw:equation draw:name="f23" draw:formula="?f22 + ?f1"/><draw:equation draw:name="f24" draw:formula="?f23 * ?f9 / ?f0"/><draw:equation draw:name="f25" draw:formula="0 - ?f24"/><draw:equation draw:name="f26" draw:formula="129068 - 1056691"/><draw:equation draw:name="f27" draw:formula="1212347 - 1056691"/><draw:equation draw:name="f28" draw:formula="sqrt(?f26 * ?f26 + ?f27 * ?f27 + 0 * 0)"/><draw:equation draw:name="f29" draw:formula="atan2(?f26, ?f27)"/><draw:equation draw:name="f30" draw:formula="?f29 + ?f1"/><draw:equation draw:name="f31" draw:formula="?f30 * ?f9 / ?f0"/><draw:equation draw:name="f32" draw:formula="0 - ?f31"/><draw:equation draw:name="f33" draw:formula="420418 - 1056691"/><draw:equation draw:name="f34" draw:formula="1208129 - 1056691"/><draw:equation draw:name="f35" draw:formula="sqrt(?f33 * ?f33 + ?f34 * ?f34 + 0 * 0)"/><draw:equation draw:name="f36" draw:formula="atan2(?f33, ?f34)"/><draw:equation draw:name="f37" draw:formula="?f36 + ?f1"/><draw:equation draw:name="f38" draw:formula="?f37 * ?f9 / ?f0"/><draw:equation draw:name="f39" draw:formula="0 - ?f38"/><draw:equation draw:name="f40" draw:formula="617580 / ?f10"/><draw:equation draw:name="f41" draw:formula="1788580 / ?f11"/><draw:equation draw:name="f42" draw:formula="14099 / ?f10"/><draw:equation draw:name="f43" draw:formula="1214012 / ?f11"/><draw:equation draw:name="f44" draw:formula="203270 / ?f10"/><draw:equation draw:name="f45" draw:formula="1069047 / ?f11"/><draw:equation draw:name="f46" draw:formula="420418 / ?f10"/><draw:equation draw:name="f47" draw:formula="1208129 / ?f11"/><draw:equation draw:name="f48" draw:formula="391592 / ?f10"/><draw:equation draw:name="f49" draw:formula="1721790 / ?f10"/><draw:equation draw:name="f50" draw:formula="391592 / ?f11"/><draw:equation draw:name="f51" draw:formula="1721790 / ?f11"/><draw:equation draw:name="f52" draw:formula="21550000 - 2970721"/><draw:equation draw:name="f53" draw:formula="if(?f52, 2970721, 21550000)"/><draw:equation draw:name="f54" draw:formula="-21550000 - ?f53"/><draw:equation draw:name="f55" draw:formula="if(?f54, -21550000, ?f53)"/><draw:equation draw:name="f56" draw:formula="7257747 + ?f55"/><draw:equation draw:name="f57" draw:formula="7257747 + ?f1"/><draw:equation draw:name="f58" draw:formula="?f57 * ?f8 / ?f0"/><draw:equation draw:name="f59" draw:formula="0 - ?f58"/><draw:equation draw:name="f60" draw:formula="cos(?f59)"/><draw:equation draw:name="f61" draw:formula="0 - ?f60"/><draw:equation draw:name="f62" draw:formula="?f61 * 940592"/><draw:equation draw:name="f63" draw:formula="sin(?f59)"/><draw:equation draw:name="f64" draw:formula="0 - ?f63"/><draw:equation draw:name="f65" draw:formula="?f64 * 940592"/><draw:equation draw:name="f66" draw:formula="sqrt(?f62 * ?f62 + ?f65 * ?f65 + 0 * 0)"/><draw:equation draw:name="f67" draw:formula="940592 * 940592 / ?f66"/><draw:equation draw:name="f68" draw:formula="?f64 * ?f67"/><draw:equation draw:name="f69" draw:formula="572779 - ?f68"/><draw:equation draw:name="f70" draw:formula="?f61 * ?f67"/><draw:equation draw:name="f71" draw:formula="1863253 - ?f70"/><draw:equation draw:name="f72" draw:formula="?f69 - 940592"/><draw:equation draw:name="f73" draw:formula="?f71 - 940592"/><draw:equation draw:name="f74" draw:formula="?f69 + 940592"/><draw:equation draw:name="f75" draw:formula="?f71 + 940592"/><draw:equation draw:name="f76" draw:formula="?f56 + ?f1"/><draw:equation draw:name="f77" draw:formula="?f76 * ?f8 / ?f0"/><draw:equation draw:name="f78" draw:formula="0 - ?f77"/><draw:equation draw:name="f79" draw:formula="cos(?f78)"/><draw:equation draw:name="f80" draw:formula="0 - ?f79"/><draw:equation draw:name="f81" draw:formula="?f80 * 940592"/><draw:equation draw:name="f82" draw:formula="sin(?f78)"/><draw:equation draw:name="f83" draw:formula="0 - ?f82"/><draw:equation draw:name="f84" draw:formula="?f83 * 940592"/><draw:equation draw:name="f85" draw:formula="sqrt(?f81 * ?f81 + ?f84 * ?f84 + 0 * 0)"/><draw:equation draw:name="f86" draw:formula="940592 * 940592 / ?f85"/><draw:equation draw:name="f87" draw:formula="?f83 * ?f86"/><draw:equation draw:name="f88" draw:formula="?f69 + ?f87"/><draw:equation draw:name="f89" draw:formula="?f80 * ?f86"/><draw:equation draw:name="f90" draw:formula="?f71 + ?f89"/><draw:equation draw:name="f91" draw:formula="if(?f55, 572779, ?f72)"/><draw:equation draw:name="f92" draw:formula="if(?f55, 1863253, ?f73)"/><draw:equation draw:name="f93" draw:formula="if(?f55, 572779, ?f74)"/><draw:equation draw:name="f94" draw:formula="if(?f55, 1863253, ?f75)"/><draw:equation draw:name="f95" draw:formula="if(?f55, ?f72, ?f88)"/><draw:equation draw:name="f96" draw:formula="if(?f55, ?f73, ?f90)"/><draw:equation draw:name="f97" draw:formula="if(?f55, ?f74, ?f88)"/><draw:equation draw:name="f98" draw:formula="if(?f55, ?f75, ?f90)"/><draw:equation draw:name="f99" draw:formula="21550000 - -2850892"/><draw:equation draw:name="f100" draw:formula="if(?f99, -2850892, 21550000)"/><draw:equation draw:name="f101" draw:formula="-21550000 - ?f100"/><draw:equation draw:name="f102" draw:formula="if(?f101, -21550000, ?f100)"/><draw:equation draw:name="f103" draw:formula="10108639 + ?f102"/><draw:equation draw:name="f104" draw:formula="10108639 + ?f1"/><draw:equation draw:name="f105" draw:formula="?f104 * ?f8 / ?f0"/><draw:equation draw:name="f106" draw:formula="0 - ?f105"/><draw:equation draw:name="f107" draw:formula="cos(?f106)"/><draw:equation draw:name="f108" draw:formula="0 - ?f107"/><draw:equation draw:name="f109" draw:formula="?f108 * 766429"/><draw:equation draw:name="f110" draw:formula="sin(?f106)"/><draw:equation draw:name="f111" draw:formula="0 - ?f110"/><draw:equation draw:name="f112" draw:formula="?f111 * 766429"/><draw:equation draw:name="f113" draw:formula="sqrt(?f109 * ?f109 + ?f112 * ?f112 + 0 * 0)"/><draw:equation draw:name="f114" draw:formula="766429 * 766429 / ?f113"/><draw:equation draw:name="f115" draw:formula="?f111 * ?f114"/><draw:equation draw:name="f116" draw:formula="305709 - ?f115"/><draw:equation draw:name="f117" draw:formula="?f108 * ?f114"/><draw:equation draw:name="f118" draw:formula="1209790 - ?f117"/><draw:equation draw:name="f119" draw:formula="?f116 - 766429"/><draw:equation draw:name="f120" draw:formula="?f118 - 766429"/><draw:equation draw:name="f121" draw:formula="?f116 + 766429"/><draw:equation draw:name="f122" draw:formula="?f118 + 766429"/><draw:equation draw:name="f123" draw:formula="?f103 + ?f1"/><draw:equation draw:name="f124" draw:formula="?f123 * ?f8 / ?f0"/><draw:equation draw:name="f125" draw:formula="0 - ?f124"/><draw:equation draw:name="f126" draw:formula="cos(?f125)"/><draw:equation draw:name="f127" draw:formula="0 - ?f126"/><draw:equation draw:name="f128" draw:formula="?f127 * 766429"/><draw:equation draw:name="f129" draw:formula="sin(?f125)"/><draw:equation draw:name="f130" draw:formula="0 - ?f129"/><draw:equation draw:name="f131" draw:formula="?f130 * 766429"/><draw:equation draw:name="f132" draw:formula="sqrt(?f128 * ?f128 + ?f131 * ?f131 + 0 * 0)"/><draw:equation draw:name="f133" draw:formula="766429 * 766429 / ?f132"/><draw:equation draw:name="f134" draw:formula="?f130 * ?f133"/><draw:equation draw:name="f135" draw:formula="?f116 + ?f134"/><draw:equation draw:name="f136" draw:formula="?f127 * ?f133"/><draw:equation draw:name="f137" draw:formula="?f118 + ?f136"/><draw:equation draw:name="f138" draw:formula="if(?f102, 305709, ?f119)"/><draw:equation draw:name="f139" draw:formula="if(?f102, 1209790, ?f120)"/><draw:equation draw:name="f140" draw:formula="if(?f102, 305709, ?f121)"/><draw:equation draw:name="f141" draw:formula="if(?f102, 1209790, ?f122)"/><draw:equation draw:name="f142" draw:formula="if(?f102, ?f119, ?f135)"/><draw:equation draw:name="f143" draw:formula="if(?f102, ?f120, ?f137)"/><draw:equation draw:name="f144" draw:formula="if(?f102, ?f121, ?f135)"/><draw:equation draw:name="f145" draw:formula="if(?f102, ?f122, ?f137)"/></draw:enhanced-geometry></draw:custom-shape><draw:custom-shape draw:style-name="gr3" draw:text-style-name="P103" svg:width="2.481cm" svg:height="2.481cm" svg:x="0cm" svg:y="0.49cm"><text:p text:style-name="P102"><text:span text:style-name="T77">Analisi del rischio</text:span></text:p><draw:enhanced-geometry svg:viewBox="0 0 893145 893145" draw:text-areas="?f16 ?f18 ?f17 ?f19" draw:glue-points="?f12 ?f13 ?f14 ?f13 ?f14 ?f15 ?f12 ?f15 ?f12 ?f13" draw:type="non-primitive" draw:enhanced-path="M 0 0 L 893145 0 893145 893145 0 893145 0 0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3145"/><draw:equation draw:name="f7" draw:formula="?f4 / 893145"/><draw:equation draw:name="f8" draw:formula="0 * ?f5 / 893145"/><draw:equation draw:name="f9" draw:formula="0 * ?f4 / 893145"/><draw:equation draw:name="f10" draw:formula="893145 * ?f5 / 893145"/><draw:equation draw:name="f11" draw:formula="893145 * ?f4 / 89314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draw:style-name="gr4" svg:width="5.869cm" svg:height="5.869cm" svg:x="0.395cm" svg:y="0cm"><text:p/><draw:enhanced-geometry svg:viewBox="0 0 2113382 2113382" draw:text-areas="?f47 ?f49 ?f48 ?f50" draw:glue-points="?f40 ?f41 ?f42 ?f43 ?f44 ?f41 ?f45 ?f46" draw:type="non-primitive" draw:enhanced-path="M 726027 176137 A ?f90 ?f91 ?f92 ?f93 726027 176137 ?f87 ?f89 W ?f94 ?f95 ?f96 ?f97 726027 176137 ?f87 ?f89 L 1290842 28624 1356742 257661 1147986 409047 1188316 301649 A ?f137 ?f138 ?f139 ?f140 1188316 301649 ?f134 ?f136 W ?f141 ?f142 ?f143 ?f144 1188316 301649 ?f134 ?f136 Z N"><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13382"/><draw:equation draw:name="f11" draw:formula="?f6 / 2113382"/><draw:equation draw:name="f12" draw:formula="1356742 - 1056691"/><draw:equation draw:name="f13" draw:formula="257661 - 1056691"/><draw:equation draw:name="f14" draw:formula="sqrt(?f12 * ?f12 + ?f13 * ?f13 + 0 * 0)"/><draw:equation draw:name="f15" draw:formula="atan2(?f12, ?f13)"/><draw:equation draw:name="f16" draw:formula="?f15 + ?f1"/><draw:equation draw:name="f17" draw:formula="?f16 * ?f9 / ?f0"/><draw:equation draw:name="f18" draw:formula="0 - ?f17"/><draw:equation draw:name="f19" draw:formula="726027 - 1056691"/><draw:equation draw:name="f20" draw:formula="176137 - 1056691"/><draw:equation draw:name="f21" draw:formula="sqrt(?f19 * ?f19 + ?f20 * ?f20 + 0 * 0)"/><draw:equation draw:name="f22" draw:formula="atan2(?f19, ?f20)"/><draw:equation draw:name="f23" draw:formula="?f22 + ?f1"/><draw:equation draw:name="f24" draw:formula="?f23 * ?f9 / ?f0"/><draw:equation draw:name="f25" draw:formula="0 - ?f24"/><draw:equation draw:name="f26" draw:formula="1250420 - 1056691"/><draw:equation draw:name="f27" draw:formula="136266 - 1056691"/><draw:equation draw:name="f28" draw:formula="sqrt(?f26 * ?f26 + ?f27 * ?f27 + 0 * 0)"/><draw:equation draw:name="f29" draw:formula="atan2(?f26, ?f27)"/><draw:equation draw:name="f30" draw:formula="?f29 + ?f1"/><draw:equation draw:name="f31" draw:formula="?f30 * ?f9 / ?f0"/><draw:equation draw:name="f32" draw:formula="0 - ?f31"/><draw:equation draw:name="f33" draw:formula="1147986 - 1056691"/><draw:equation draw:name="f34" draw:formula="409047 - 1056691"/><draw:equation draw:name="f35" draw:formula="sqrt(?f33 * ?f33 + ?f34 * ?f34 + 0 * 0)"/><draw:equation draw:name="f36" draw:formula="atan2(?f33, ?f34)"/><draw:equation draw:name="f37" draw:formula="?f36 + ?f1"/><draw:equation draw:name="f38" draw:formula="?f37 * ?f9 / ?f0"/><draw:equation draw:name="f39" draw:formula="0 - ?f38"/><draw:equation draw:name="f40" draw:formula="756640 / ?f10"/><draw:equation draw:name="f41" draw:formula="257661 / ?f11"/><draw:equation draw:name="f42" draw:formula="1290842 / ?f10"/><draw:equation draw:name="f43" draw:formula="28624 / ?f11"/><draw:equation draw:name="f44" draw:formula="1356742 / ?f10"/><draw:equation draw:name="f45" draw:formula="1147986 / ?f10"/><draw:equation draw:name="f46" draw:formula="409047 / ?f11"/><draw:equation draw:name="f47" draw:formula="391592 / ?f10"/><draw:equation draw:name="f48" draw:formula="1721790 / ?f10"/><draw:equation draw:name="f49" draw:formula="391592 / ?f11"/><draw:equation draw:name="f50" draw:formula="1721790 / ?f11"/><draw:equation draw:name="f51" draw:formula="21550000 - 1948087"/><draw:equation draw:name="f52" draw:formula="if(?f51, 1948087, 21550000)"/><draw:equation draw:name="f53" draw:formula="-21550000 - ?f52"/><draw:equation draw:name="f54" draw:formula="if(?f53, -21550000, ?f52)"/><draw:equation draw:name="f55" draw:formula="14965074 + ?f54"/><draw:equation draw:name="f56" draw:formula="14965074 + ?f1"/><draw:equation draw:name="f57" draw:formula="?f56 * ?f8 / ?f0"/><draw:equation draw:name="f58" draw:formula="0 - ?f57"/><draw:equation draw:name="f59" draw:formula="cos(?f58)"/><draw:equation draw:name="f60" draw:formula="0 - ?f59"/><draw:equation draw:name="f61" draw:formula="?f60 * 940592"/><draw:equation draw:name="f62" draw:formula="sin(?f58)"/><draw:equation draw:name="f63" draw:formula="0 - ?f62"/><draw:equation draw:name="f64" draw:formula="?f63 * 940592"/><draw:equation draw:name="f65" draw:formula="sqrt(?f61 * ?f61 + ?f64 * ?f64 + 0 * 0)"/><draw:equation draw:name="f66" draw:formula="940592 * 940592 / ?f65"/><draw:equation draw:name="f67" draw:formula="?f63 * ?f66"/><draw:equation draw:name="f68" draw:formula="726027 - ?f67"/><draw:equation draw:name="f69" draw:formula="?f60 * ?f66"/><draw:equation draw:name="f70" draw:formula="176137 - ?f69"/><draw:equation draw:name="f71" draw:formula="?f68 - 940592"/><draw:equation draw:name="f72" draw:formula="?f70 - 940592"/><draw:equation draw:name="f73" draw:formula="?f68 + 940592"/><draw:equation draw:name="f74" draw:formula="?f70 + 940592"/><draw:equation draw:name="f75" draw:formula="?f55 + ?f1"/><draw:equation draw:name="f76" draw:formula="?f75 * ?f8 / ?f0"/><draw:equation draw:name="f77" draw:formula="0 - ?f76"/><draw:equation draw:name="f78" draw:formula="cos(?f77)"/><draw:equation draw:name="f79" draw:formula="0 - ?f78"/><draw:equation draw:name="f80" draw:formula="?f79 * 940592"/><draw:equation draw:name="f81" draw:formula="sin(?f77)"/><draw:equation draw:name="f82" draw:formula="0 - ?f81"/><draw:equation draw:name="f83" draw:formula="?f82 * 940592"/><draw:equation draw:name="f84" draw:formula="sqrt(?f80 * ?f80 + ?f83 * ?f83 + 0 * 0)"/><draw:equation draw:name="f85" draw:formula="940592 * 940592 / ?f84"/><draw:equation draw:name="f86" draw:formula="?f82 * ?f85"/><draw:equation draw:name="f87" draw:formula="?f68 + ?f86"/><draw:equation draw:name="f88" draw:formula="?f79 * ?f85"/><draw:equation draw:name="f89" draw:formula="?f70 + ?f88"/><draw:equation draw:name="f90" draw:formula="if(?f54, 726027, ?f71)"/><draw:equation draw:name="f91" draw:formula="if(?f54, 176137, ?f72)"/><draw:equation draw:name="f92" draw:formula="if(?f54, 726027, ?f73)"/><draw:equation draw:name="f93" draw:formula="if(?f54, 176137, ?f74)"/><draw:equation draw:name="f94" draw:formula="if(?f54, ?f71, ?f87)"/><draw:equation draw:name="f95" draw:formula="if(?f54, ?f72, ?f89)"/><draw:equation draw:name="f96" draw:formula="if(?f54, ?f73, ?f87)"/><draw:equation draw:name="f97" draw:formula="if(?f54, ?f74, ?f89)"/><draw:equation draw:name="f98" draw:formula="21550000 - -1828258"/><draw:equation draw:name="f99" draw:formula="if(?f98, -1828258, 21550000)"/><draw:equation draw:name="f100" draw:formula="-21550000 - ?f99"/><draw:equation draw:name="f101" draw:formula="if(?f100, -21550000, ?f99)"/><draw:equation draw:name="f102" draw:formula="16793332 + ?f101"/><draw:equation draw:name="f103" draw:formula="16793332 + ?f1"/><draw:equation draw:name="f104" draw:formula="?f103 * ?f8 / ?f0"/><draw:equation draw:name="f105" draw:formula="0 - ?f104"/><draw:equation draw:name="f106" draw:formula="cos(?f105)"/><draw:equation draw:name="f107" draw:formula="0 - ?f106"/><draw:equation draw:name="f108" draw:formula="?f107 * 766429"/><draw:equation draw:name="f109" draw:formula="sin(?f105)"/><draw:equation draw:name="f110" draw:formula="0 - ?f109"/><draw:equation draw:name="f111" draw:formula="?f110 * 766429"/><draw:equation draw:name="f112" draw:formula="sqrt(?f108 * ?f108 + ?f111 * ?f111 + 0 * 0)"/><draw:equation draw:name="f113" draw:formula="766429 * 766429 / ?f112"/><draw:equation draw:name="f114" draw:formula="?f110 * ?f113"/><draw:equation draw:name="f115" draw:formula="1188316 - ?f114"/><draw:equation draw:name="f116" draw:formula="?f107 * ?f113"/><draw:equation draw:name="f117" draw:formula="301649 - ?f116"/><draw:equation draw:name="f118" draw:formula="?f115 - 766429"/><draw:equation draw:name="f119" draw:formula="?f117 - 766429"/><draw:equation draw:name="f120" draw:formula="?f115 + 766429"/><draw:equation draw:name="f121" draw:formula="?f117 + 766429"/><draw:equation draw:name="f122" draw:formula="?f102 + ?f1"/><draw:equation draw:name="f123" draw:formula="?f122 * ?f8 / ?f0"/><draw:equation draw:name="f124" draw:formula="0 - ?f123"/><draw:equation draw:name="f125" draw:formula="cos(?f124)"/><draw:equation draw:name="f126" draw:formula="0 - ?f125"/><draw:equation draw:name="f127" draw:formula="?f126 * 766429"/><draw:equation draw:name="f128" draw:formula="sin(?f124)"/><draw:equation draw:name="f129" draw:formula="0 - ?f128"/><draw:equation draw:name="f130" draw:formula="?f129 * 766429"/><draw:equation draw:name="f131" draw:formula="sqrt(?f127 * ?f127 + ?f130 * ?f130 + 0 * 0)"/><draw:equation draw:name="f132" draw:formula="766429 * 766429 / ?f131"/><draw:equation draw:name="f133" draw:formula="?f129 * ?f132"/><draw:equation draw:name="f134" draw:formula="?f115 + ?f133"/><draw:equation draw:name="f135" draw:formula="?f126 * ?f132"/><draw:equation draw:name="f136" draw:formula="?f117 + ?f135"/><draw:equation draw:name="f137" draw:formula="if(?f101, 1188316, ?f118)"/><draw:equation draw:name="f138" draw:formula="if(?f101, 301649, ?f119)"/><draw:equation draw:name="f139" draw:formula="if(?f101, 1188316, ?f120)"/><draw:equation draw:name="f140" draw:formula="if(?f101, 301649, ?f121)"/><draw:equation draw:name="f141" draw:formula="if(?f101, ?f118, ?f134)"/><draw:equation draw:name="f142" draw:formula="if(?f101, ?f119, ?f136)"/><draw:equation draw:name="f143" draw:formula="if(?f101, ?f120, ?f134)"/><draw:equation draw:name="f144" draw:formula="if(?f101, ?f121, ?f136)"/></draw:enhanced-geometry></draw:custom-shape></draw:g></text:span></text:span></text:p>
      <text:h text:style-name="P79" text:outline-level="3"/>
      <text:h text:style-name="P85" text:outline-level="3">Soggetti coinvolti nella predisposizione e attuazione del Piano</text:h>
      <text:p text:style-name="P40">Soggetti interni all’Amministrazione</text:p>
      <text:p text:style-name="P54"><text:span text:style-name="Car._20_predefinito_20_paragrafo"><text:span text:style-name="T12">1) Organi di indirizzo politico <text:s/>- </text:span></text:span><text:span text:style-name="T17">Gli obiettivi strategici in materia di prevenzione della corruzione e dell'illegalità sono definiti del Documento Unico di Programmazione approvato dal Consiglio Comunale e Provinciale.</text:span></text:p>
      <text:p text:style-name="P55">Tali indirizzi sono, <text:s/>poi, <text:s/>declinati nei contenuti del Piano triennale per la prevenzione della corruzione e dell'illegalità, approvato per quanto riguarda il Comune dalla Giunta Comunale e per la Provincia dal Presidente.</text:p>
      <text:p text:style-name="P51">Nel Piano Nazionale Anticorruzione 2016 l'Autorità Nazionale Anticorruzione auspica un maggior coinvolgimento degli organi di indirizzo politico nella impostazione della strategia della prevenzione della corruzione, con particolare riferimento all'introduzione di modifiche organizzative per assicurare al responsabile anticorruzione funzioni e poteri idonei allo svolgimento del ruolo con autonomia ed effettività.</text:p>
      <text:p text:style-name="P19"><text:span text:style-name="Car._20_predefinito_20_paragrafo"><text:span text:style-name="T11">2) Il responsabile della prevenzione della corruzione e dell’illegalità</text:span></text:span><text:span text:style-name="Car._20_predefinito_20_paragrafo"><text:span text:style-name="T42"> - </text:span></text:span><text:span text:style-name="Car._20_predefinito_20_paragrafo"><text:span text:style-name="T41"><text:s/>P</text:span></text:span><text:span text:style-name="Car._20_predefinito_20_paragrafo"><text:span text:style-name="T17">revisto dalla Legge n.190/2012, individuato (di norma) nella figura del Segretario Generale, è nominato <text:s/>con disposizione dell'organo di indirizzo politico <text:s/>(Sindaco e Presidente della Provincia) <text:s text:c="3"/>e svolge le funzioni attribuitegli dalla legge. In particolare :</text:span></text:span></text:p>
      <text:list xml:id="list7219853441653046118" text:style-name="L7">
        <text:list-item>
          <text:p text:style-name="P73">redige la proposta del Piano Triennale di Prevenzione della Corruzione e <text:s/>dell’Illegalità e la sottopone <text:s/>all’approvazione dell’organo di indirizzo politico; </text:p>
        </text:list-item>
        <text:list-item>
          <text:p text:style-name="P74">predispone la relazione sull’attuazione del piano entro il 15 dicembre; </text:p>
        </text:list-item>
        <text:list-item>
          <text:p text:style-name="P73">definisce procedure per la selezione e la formazione dei dipendenti destinati ad operare in settori particolarmente esposti alla corruzione ;</text:p>
        </text:list-item>
        <text:list-item>
          <text:p text:style-name="P74">vigila sul funzionamento e sull’attuazione del Piano;</text:p>
        </text:list-item>
        <text:list-item>
          <text:p text:style-name="P73">propone, di concerto con i dirigenti, modifiche al piano in relazione a cambiamenti normativi e/o organizzativi; </text:p>
        </text:list-item>
        <text:list-item>
          <text:p text:style-name="P75"><text:span text:style-name="Car._20_predefinito_20_paragrafo"><text:span text:style-name="T24">propone forme di integrazione e coordinamento con il Piano della Trasparenza e il Piano della Performance e il Piano annuale di auditing; </text:span></text:span></text:p>
        </text:list-item>
        <text:list-item>
          <text:p text:style-name="P76"><text:span text:style-name="Car._20_predefinito_20_paragrafo"><text:span text:style-name="T24">propone al Sindaco, ove possibile, la rotazione, con cadenza triennale, degli incarichi dei Dirigenti che operano nei servizi a più elevato rischio corruzione.</text:span></text:span></text:p>
        </text:list-item>
      </text:list>
      <text:p text:style-name="P15">All'attualità, <text:s/>in virtù della gestione associata tra Comune e Provincia di Prato per l'esercizio delle funzioni di Segretario Generale, ricopre tale <text:s/>ruolo per entrambi gli enti, il Dott. Roberto Gerardi. Per quanto riguarda il Comune di Prato la nomina a tale funzione è avvenuta <text:s/>con provvedimento sindacale n. <text:s/>22 del 22.10.2014, mentre per la provincia il decreto <text:span text:style-name="T70"><text:s/>presidenziale di riferimento è il n. 27 del 20/06/2016.</text:span></text:p>
      <text:p text:style-name="P21"><text:span text:style-name="Car._20_predefinito_20_paragrafo"><text:span text:style-name="T11">3) Il responsabile della trasparenza – </text:span></text:span><text:span text:style-name="Car._20_predefinito_20_paragrafo"><text:span text:style-name="T20">Nell'ottica di programmare e integrare in modo più incisivo la materia della trasparenza e dell'anticorruzione, l'articolo 1 della legge 190/2012, come modificato dall'articolo 41, comma 1, del decreto legislativo n. 97/2016, prevede adesso un unico responsabile della prevenzione della corruzione e della trasparenza. </text:span></text:span><text:span text:style-name="Car._20_predefinito_20_paragrafo"><text:span text:style-name="T17"><text:s/>La previsione è già attiva per la Provincia di Prato, mentre presso il Comune di Prato il ruolo di responsabile della trasparenza sarà <text:s/>ricoperto fino al 28 febbraio <text:s/>2017 <text:s/>dal Dirigente pro-tempore del Servizio Comunicazione e Partecipazione (a ciò nominato con Disposizione Sindacale n. 32/2015). Dalla data del 1° marzo 2017, quando entreranno in funzione le ulteriori modifiche alla struttura organizzativa disposte con D.G.C. n. 518/2016 e ss.mm.ii, <text:s/>anche presso il Comune il ruolo di responsabile per la trasparenza sarà svolto <text:s/>dal responsabile anticorruzione. </text:span></text:span></text:p>
      <text:p text:style-name="P20"><text:span text:style-name="Car._20_predefinito_20_paragrafo"><text:span text:style-name="T17">Il responsabile della trasparenza <text:s/>svolge stabilmente un'attività di controllo sull'adempimento da parte dell'amministrazione degli obblighi di pubblicazione previsti dalla normativa vigente, assicurando la completezza, la chiarezza e l'aggiornamento delle informazioni pubblicate. <text:s/>Il responsabile provvede, altresì, <text:s/>in apposita sezione del piano all'individuazione dei responsabili </text:span></text:span><text:soft-page-break/><text:span text:style-name="Car._20_predefinito_20_paragrafo"><text:span text:style-name="T17">della elaborazione, aggiornamento, trasmissione e pubblicazione <text:s/>dei documenti, informazioni e dati ai sensi del D. Lgs. n. 33/2013,</text:span></text:span><text:span text:style-name="Car._20_predefinito_20_paragrafo"><text:span text:style-name="T36"> prevedendo, altresì, <text:s/>specifiche misure di monitoraggio sull'attuazione degli obblighi di trasparenza. </text:span></text:span></text:p>
      <text:p text:style-name="P20"><text:span text:style-name="Car._20_predefinito_20_paragrafo"><text:span text:style-name="T43">4) I Dirigenti</text:span></text:span><text:span text:style-name="Car._20_predefinito_20_paragrafo"><text:span text:style-name="T44"> - Nello svolgimento dei propri compiti il responsabile per la prevenzione della corruzione è coadiuvato dai dirigenti dell’ente in qualità di <text:s text:c="3"/></text:span></text:span><text:span text:style-name="Car._20_predefinito_20_paragrafo"><text:span text:style-name="T8">“Referenti per l’attuazione del Piano Anticorruzione”, ai quali sono attribuiti i <text:s/>seguenti compiti:</text:span></text:span></text:p>
      <text:list xml:id="list7671242096022865236" text:style-name="L8">
        <text:list-item>
          <text:p text:style-name="P95">concorrere alla definizione delle misure idonee a prevenire e contrastare i fenomeni di corruzione e a controllarne il rispetto da parte dei <text:s/>dipendenti dell'ufficio cui sono preposti;</text:p>
        </text:list-item>
        <text:list-item>
          <text:p text:style-name="P95">fornire le informazioni richieste dal Responsabile della prevenzione della corruzione per l'individuazione delle attività nell'ambito delle quali e' più elevato il rischio corruzione (c.d. mappatura dei rischi) e formulare specifiche proposte volte alla prevenzione del rischio medesimo;</text:p>
        </text:list-item>
        <text:list-item>
          <text:p text:style-name="P95">provvedere al monitoraggio delle attività svolte nell'ufficio a cui sono preposti, nell'ambito delle quali e' più elevato il rischio corruzione, disponendo, con provvedimento motivato, la rotazione del personale nei casi di avvio di procedimenti penali o disciplinari per condotte di natura corruttiva;</text:p>
        </text:list-item>
        <text:list-item>
          <text:p text:style-name="P96">attuare, nell’ambito degli uffici cui sono preposti, le prescrizioni contenute nel Piano anticorruzione;</text:p>
        </text:list-item>
        <text:list-item>
          <text:p text:style-name="P96">relazionare con cadenza periodica al Responsabile della prevenzione della corruzione;</text:p>
        </text:list-item>
        <text:list-item>
          <text:p text:style-name="P95">svolgere attività informativa nei confronti del Responsabile della prevenzione della corruzione <text:s/>e dell’autorità giudiziaria;</text:p>
        </text:list-item>
        <text:list-item>
          <text:p text:style-name="P96">assicurare l’osservanza del Codice comportamentale e verificare le ipotesi di violazione;</text:p>
        </text:list-item>
        <text:list-item>
          <text:p text:style-name="P97"><text:span text:style-name="Car._20_predefinito_20_paragrafo"><text:span text:style-name="T8">adottare misure gestionali, quali l’avvio di procedimenti disciplinari, la sospensione e la <text:s/>rotazione del personale;</text:span></text:span></text:p>
        </text:list-item>
        <text:list-item>
          <text:p text:style-name="P98"><text:span text:style-name="Car._20_predefinito_20_paragrafo"><text:span text:style-name="T17">individuare il personale da inserire nei programmi di formazione organizzati dal Responsabile anticorruzione dell'ente; </text:span></text:span></text:p>
        </text:list-item>
        <text:list-item>
          <text:p text:style-name="P97"><text:span text:style-name="Car._20_predefinito_20_paragrafo"><text:span text:style-name="T17">organizzare percorsi formativi specifici in materia di anticorruzione e trasparenza per i dipendenti del servizio diretto</text:span></text:span></text:p>
        </text:list-item>
        <text:list-item>
          <text:p text:style-name="P97"><text:span text:style-name="Car._20_predefinito_20_paragrafo"><text:span text:style-name="T17">adottare misure che garantiscano il rispetto <text:s/>delle prescrizioni contenute nel piano triennale; </text:span></text:span></text:p>
        </text:list-item>
        <text:list-item>
          <text:p text:style-name="P97"><text:span text:style-name="Car._20_predefinito_20_paragrafo"><text:span text:style-name="T17"><text:s/>monitorare la gestione dei beni e delle risorse strumentali assegnati ai servizi, nonché la vigilanza sul loro corretto uso da parte del personale dipendente; </text:span></text:span></text:p>
        </text:list-item>
        <text:list-item>
          <text:p text:style-name="P98"><text:span text:style-name="T22">garantire <text:s/>il tempestivo e regolare flusso delle informazioni da pubblicare ai sensi del D. Lgs. n. 33/2013, come modificato dal D. Lgs. n. 97/2016. In particolare c</text:span><text:span text:style-name="Car._20_predefinito_20_paragrafo"><text:span text:style-name="T24">iascun dirigente assicura la pubblicazione di tutte le notizie, gli atti e i documenti previste dalle norme di legge e dal presente Piano tempestivamente <text:s/>ovvero con la tempistica di aggiornamento prevista </text:span></text:span><text:span text:style-name="Car._20_predefinito_20_paragrafo"><text:span text:style-name="T34">negli allegati 2 e 3 </text:span></text:span><text:span text:style-name="Car._20_predefinito_20_paragrafo"><text:span text:style-name="T32">“Comune di Prato - Amministrazione <text:s/>Trasparente - Elenco degli obblighi di Pubblicazione” <text:s/>e “Provincia di Prato - Amministrazione <text:s/>Trasparente" - Elenco degli obblighi di Pubblicazione”.</text:span></text:span><text:span text:style-name="Car._20_predefinito_20_paragrafo"><text:span text:style-name="T34"> </text:span></text:span></text:p>
          <text:p text:style-name="P101"><text:span text:style-name="Car._20_predefinito_20_paragrafo"><text:span text:style-name="T34"/></text:span></text:p>
        </text:list-item>
      </text:list>
      <text:p text:style-name="P21"><text:span text:style-name="Car._20_predefinito_20_paragrafo"><text:span text:style-name="T11">5) Il Nucleo di Valutazione – <text:s/></text:span></text:span><text:span text:style-name="Car._20_predefinito_20_paragrafo"><text:span text:style-name="T17">Il Nucleo di valutazione <text:s/>ottempera a tutti gli obblighi sanciti dalla L.190/2012 e dal D. Lgs. n. 33/2013 <text:s/>posti specificamente in capo all’organismo medesimo. </text:span></text:span></text:p>
      <text:p text:style-name="P11">Il nucleo di valutazione verifica la coerenza tra gli obiettivi del piano triennale anticorruzione e il piano della performance.</text:p>
      <text:p text:style-name="P72">Il nucleo di valutazione utilizza, altresì, <text:s/>le informazioni e i dati relativi all'attuazione degli obblighi di trasparenza ai fini della misurazione e valutazione delle performance sia organizzativa, sia individuale del responsabile e dei dirigenti dei singoli uffici responsabili della trasmissione dei dati. </text:p>
      <text:p text:style-name="P21"><text:span text:style-name="Car._20_predefinito_20_paragrafo"><text:span text:style-name="T11">6) <text:s/>Il personale dipendente</text:span></text:span><text:span text:style-name="Car._20_predefinito_20_paragrafo"><text:span text:style-name="T17"> - I dipendenti dell’ente devono essere messi a conoscenza del Piano </text:span></text:span><text:soft-page-break/><text:span text:style-name="Car._20_predefinito_20_paragrafo"><text:span text:style-name="T17">Triennale di Prevenzione della Corruzione e dell’Illegalità e provvedono a darvi esecuzione per quanto di competenza.</text:span></text:span></text:p>
      <text:p text:style-name="P11">In caso di conflitto di interessi e/o di incompatibilità <text:s/>anche potenziale, è fatto obbligo ai dipendenti <text:s/>responsabili di procedimento e/o competenti ad adottare i pareri, le valutazioni tecniche, gli atti endoprocedimentali e il provvedimento finale, <text:s/>di astenersi, ai sensi dell’art. 6 bis legge 241/1990, segnalando tempestivamente al proprio dirigente la situazione <text:s/>di conflitto. </text:p>
      <text:p text:style-name="P11">Ogni dipendente che esercita competenze sensibili alla corruzione informa il proprio dirigente in merito al rispetto dei tempi procedimentali e di qualsiasi altra <text:span text:style-name="T57">anomalia</text:span> accertata, indicando, per ciascun procedimento nel quale i termini non sono stati rispettati, le motivazioni che giustificano il ritardo. </text:p>
      <text:p text:style-name="P12"><text:span text:style-name="T55">7) Soggetti <text:s/>esterni all’Amministrazione <text:s/></text:span><text:span text:style-name="T57">-</text:span><text:span text:style-name="T55"> </text:span>Come già specificato in premessa Comune e Provincia di Prato hanno <text:s/>pubblicato sul proprio sito istituzionale un avviso di consultazione pubblica rivolto a cittadini, <text:s/>associazioni e organizzazioni portatrici di interessi collettivi diffusi per la presentazione di suggerimenti, proposte, idee sui contenuti del piano anticorruzione, ivi compresa la sezione dedicata alla trasparenza. Per il Comune la consultazione è stata attiva dal 6 al 30 dicembre 2016, mentre per la Provincia dal 23 al 29 gennaio 2017. <text:s/></text:p>
      <text:p text:style-name="P19"><text:span text:style-name="Car._20_predefinito_20_paragrafo"><text:span text:style-name="T17">Al fine di assicurare un <text:s/>continuo coinvolgimento di <text:s text:c="2"/>associazioni e categorie di utenti esterni <text:s/>presso il Comune di Prato è <text:s/>altresì attiva <text:s text:c="2"/>la casella di posta elettronica </text:span></text:span><text:a xlink:type="simple" xlink:href="mailto:anticorruzione@comune.prato.it" office:target-frame-name="_top" xlink:show="replace" text:style-name="Internet_20_link" text:visited-style-name="Visited_20_Internet_20_Link"><text:span text:style-name="Collegamento_20_ipertestuale"><text:span text:style-name="T17">anticorruzione@comune.prato.it</text:span></text:span></text:a><text:span text:style-name="Car._20_predefinito_20_paragrafo"><text:span text:style-name="T17"> attraverso la quale i cittadini, in qualsiasi momento dell'anno, <text:s/>possono segnalare illeciti o inviare suggerimenti <text:s/>per la prevenzione della corruzione. </text:span></text:span></text:p>
      <text:p text:style-name="P18"><text:span text:style-name="Car._20_predefinito_20_paragrafo"><text:span text:style-name="T17">Gli eventuali <text:s/>suggerimenti presentati saranno poi <text:s/>valutati, nell’ambito della discrezionalità propria dell’ente, in sede di modifiche e/o aggiornamento annuale del documento.</text:span></text:span></text:p>
      <text:p text:style-name="P57"><text:span text:style-name="T56">8) L’Autorità Nazionale Anticorruzione (A.N.A.C.) </text:span><text:span text:style-name="T57">-</text:span><text:span text:style-name="T56"> </text:span>Tra le funzioni dell'Autorità Nazionale Anticorruzione, <text:s/>istituita, al pari degli altri soggetti incaricati di svolgere attività <text:s/>di controllo, di prevenzione e di contrasto della corruzione e dell'illegalità nella pubblica amministrazione, dalla legge 6 novembre 2012 n. 190, vi sono quella di adozione del Piano Nazionale Anticorruzione <text:s/>e di controllo dell'esatto adempimento degli obblighi di pubblicazione previsti dalla normativa vigente, esercitando poteri ispettivi mediante richiesta di notizie, informazioni, atti e documenti alle amministrazioni pubbliche e ordinando l'adozione di atti o provvedimenti o la rimozione di comportamenti o atti contrastanti con i piani e le regole sulla trasparenza. Nell'ambito della sua attività ANAC controlla anche l'operato dei responsabili per la trasparenza. L’ANAC può, altresì, chiedere al Nucleo di Valutazione informazioni sui controlli eseguiti. </text:p>
      <text:p text:style-name="P56"><text:span text:style-name="Car._20_predefinito_20_paragrafo"><text:span text:style-name="T38">In relazione alla loro gravità, l’ ANAC segnala i casi di inadempimento o di adempimento parziale degli obblighi di pubblicazione previsti dalla normativa all'ufficio responsabile per i procedimenti disciplinari per l'eventuale attivazione del procedimento disciplinare a carico del responsabile o del dirigente tenuto alla trasmissione delle informazioni. L’ ANAC segnala gli inadempimenti ai vertici politici delle amministrazioni, ai Nuclei di Valutazione e, se de</text:span></text:span><text:span text:style-name="Car._20_predefinito_20_paragrafo"><text:span text:style-name="T17">l caso, alla Corte dei conti, per l'attivazione delle altre forme di responsabilità. </text:span></text:span></text:p>
      <text:h text:style-name="P77" text:outline-level="2"/>
      <text:h text:style-name="P78" text:outline-level="2">Parte II - Metodologia</text:h>
      <text:p text:style-name="P15">La <text:s/>strategia per la buona amministrazione e per la prevenzione della corruzione <text:s/>di <text:s/>Comune e Provincia di <text:s/>Prato <text:s/>si articola nelle seguenti fasi:</text:p>
      <text:p text:style-name="P29">- <text:s/>Mappatura dei rischi</text:p>
      <text:p text:style-name="P29">- <text:s/>Strumenti per la buona amministrazione e per la prevenzione del rischio</text:p>
      <text:p text:style-name="P64">- <text:s/>Controllo</text:p>
      <text:h text:style-name="P81" text:outline-level="3">1) Mappatura dei rischi</text:h>
      <text:p text:style-name="P16">Questa fase del Piano individua e classifica il livello di rischio presente nei processi <text:s text:c="2"/>e nelle attività gestiti dal Comune e dalla Provincia Prato.</text:p>
      <text:p text:style-name="P15">In sede di stesura del presente documento <text:s text:c="2"/>le <text:s/>aree di rischio, <text:s/>già definite in fase di predisposizione <text:s/>del piano per la prevenzione della corruzione e dell'illegalità del Comune di Prato per il triennio 2016-2018, sono state valutate idonee ed atte a comprendere in modo esaustivo <text:s/>anche tutti i processi e le attività di competenza <text:s/>dell'ente provinciale. </text:p>
      <text:p text:style-name="P21"><text:span text:style-name="Car._20_predefinito_20_paragrafo"><text:span text:style-name="T18">Oltre alle </text:span></text:span><text:span text:style-name="Car._20_predefinito_20_paragrafo"><text:span text:style-name="T44"><text:s/>4 aree di rischio “obbligatorie” per tutte le amministrazioni di cui al comma 16 dell’articolo 1 della legge 190/2012 <text:s/>(e all’aggiornamento 2015 <text:s/>del Piano Nazionale Anticorruzione) </text:span></text:span><text:span text:style-name="Car._20_predefinito_20_paragrafo"><text:span text:style-name="T18">e alle aree “generali” (di cui allo stesso aggiornamento 2015), <text:s/>sono dunque individuate come sensibili alla corruzione anche alcune aree di rischio “specifiche”, nell’ambito delle quali è più elevato il rischio di corruzione. </text:span></text:span></text:p>
      <text:p text:style-name="P13">Di seguito l’elenco completo delle aree a rischio: </text:p>
      <text:p text:style-name="P59">Aree obbligatorie</text:p>
      <text:p text:style-name="P66">Acquisizione e progressione del personale</text:p>
      <text:p text:style-name="P66">Contratti pubblici</text:p>
      <text:p text:style-name="P66">Provvedimenti ampliativi della sfera giuridica dei destinatari privi di effetto economico diretto ed immediato per il destinatario</text:p>
      <text:p text:style-name="P66">Provvedimenti ampliativi della sfera giuridica dei destinatari con effetto economico diretto ed immediato per il destinatario</text:p>
      <text:p text:style-name="P60">Aree generali</text:p>
      <text:p text:style-name="P66">Gestione delle entrate, delle spese e del patrimonio</text:p>
      <text:p text:style-name="P66">Controlli, verifiche, ispezioni e sanzioni</text:p>
      <text:p text:style-name="P66">Incarichi e nomine</text:p>
      <text:p text:style-name="P66">Affari legali e contenzioso</text:p>
      <text:p text:style-name="P60">Aree specifiche</text:p>
      <text:p text:style-name="P66">Provvedimenti restrittivi della sfera giuridica dei destinatari</text:p>
      <text:p text:style-name="P66">Pianificazione urbanistica.</text:p>
      <text:p text:style-name="P31">In sede di stesura del presente documento, si è poi proceduto da un lato all'individuazione dei processi e delle attività della Provincia, <text:s/>assimilandoli, là ove possibile, ai processi/attività già mappati nel corso dal 2015 per il Comune, dall'altro <text:s/>ad un aggiornamento della <text:s/>mappatura dei <text:s/>processi e delle attività comunali <text:s/>e dei relativi eventi rischiosi in attuazione del Piano Nazionale Anticorruzione 2016.</text:p>
      <text:p text:style-name="P30">La metodologia utilizzata per tali attività è quella già individuata in fase di predisposizione del piano comunale di prevenzione della corruzione e dell'illegalità 2016-2018, ovvero: </text:p>
      <text:list xml:id="list1806255491948405314" text:style-name="L9">
        <text:list-item>
          <text:p text:style-name="P99">i rischi sono stati individuati seguendo le indicazioni contenute nell’allegato n. 3 del PNA 2013 <text:s/>e nell’aggiornamento 2015 del Piano Nazionale Anticorruzione; </text:p>
        </text:list-item>
        <text:list-item>
          <text:p text:style-name="P99"><text:soft-page-break/>per ciascun processo è stato stimato il valore della probabilità e il valore dell'impatto di eventuali eventi corruttivi.</text:p>
        </text:list-item>
        <text:list-item>
          <text:p text:style-name="P100"><text:span text:style-name="T50">l</text:span>a stima della probabilità tiene conto, tra gli altri fattori, della discrezionalità e della complessità del processo e dei controlli vigenti, mentre l'impatto è <text:s text:c="2"/>misurato in termini economici, organizzativi e reputazionali;</text:p>
        </text:list-item>
        <text:list-item>
          <text:p text:style-name="P100"><text:span text:style-name="T44">la </text:span><text:span text:style-name="T54">valutazione del rischio <text:s/></text:span><text:span text:style-name="T44">è stata <text:s/>effettuata secondo la metodologia <text:s/>di cui all’allegato 5) del PNA 2013, i <text:s/>cui <text:s/>criteri, già <text:s/>opportunamente adeguati, <text:s/>i</text:span><text:span text:style-name="T50">n sede di predisposizione del piano per il triennio 2016-2018, </text:span><text:span text:style-name="T44"><text:s/>alle <text:s text:c="2"/>caratteristiche dei processi e delle attività del Comune</text:span><text:span text:style-name="T44"><text:note text:id="ftn6" text:note-class="footnote"><text:note-citation>6</text:note-citation><text:note-body><text:p text:style-name="P28"><text:s/>Il riferimento è alla revisione complessiva <text:s/>della mappatura dei <text:s/>processi e delle attività del Comune di Prato <text:s/>(e dei relativi eventi rischiosi) <text:s/>effettuata in occasione <text:s/>della riorganizzazione che ha interessato la macrostruttura organizzativa <text:s/>nel corso del 2015.</text:p><text:p text:style-name="P27"/></text:note-body></text:note></text:span><text:span text:style-name="T44">, sono stati estesi alle attività di mappatura della Provincia, oltre che essere riconfermati per l'aggiornamento dei processi e delle attività di competenza del Comune;</text:span></text:p>
        </text:list-item>
        <text:list-item>
          <text:p text:style-name="P99">ciascun servizio ha effettuato la valutazione per i processi/attività <text:s/>di propria competenza, compresi quelli trasversali ovvero di competenza di tutti i servizi;</text:p>
        </text:list-item>
        <text:list-item>
          <text:p text:style-name="P99">per i processi/attività trasversali la sintesi della valutazione è stata effettuata dal Responsabile di prevenzione della corruzione. </text:p>
        </text:list-item>
      </text:list>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1"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Calibri1" svg:font-family="Calibri"/>
    <style:font-face style:name="OpenSymbol" svg:font-family="OpenSymbol"/>
    <style:font-face style:name="Courier New" svg:font-family="'Courier New'" style:font-family-generic="modern" style:font-pitch="fixed"/>
    <style:font-face style:name="Calibri2" svg:font-family="Calibri" style:font-pitch="variable"/>
    <style:font-face style:name="Book Antiqua" svg:font-family="'Book Antiqua'"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Grassetto" style:font-family-generic="swiss" style:font-pitch="variable"/>
    <style:font-face style:name="Arial3" svg:font-family="Arial, 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MS Mincho" svg:font-family="'MS Mincho'" style:font-family-generic="system" style:font-pitch="variable"/>
    <style:font-face style:name="Tahoma1" svg:font-family="Tahoma"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it" fo:country="IT" fo:font-style="normal" style:text-underline-style="none" fo:font-weight="normal" style:letter-kerning="false" style:font-name-asian="Calibri"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it" fo:country="IT" fo:font-style="normal" style:text-underline-style="none" fo:font-weight="normal" style:letter-kerning="false" fo:background-color="transparent" style:font-name-asian="Calibri" style:font-size-asian="10pt" style:language-asian="it" style:country-asian="IT"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S Mincho" style:font-family-asian="'MS Mincho'"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Heading_20_2" style:display-name="Heading 2" style:family="paragraph" style:next-style-name="Normale" style:default-outline-level="2" style:class="text">
      <style:paragraph-properties fo:margin-top="0.423cm" fo:margin-bottom="0.106cm" loext:contextual-spacing="false" fo:text-align="center" style:justify-single-word="false" fo:hyphenation-ladder-count="no-limit" fo:keep-with-next="always"/>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size-complex="14pt" style:font-style-complex="italic" style:font-weight-complex="bold" fo:hyphenate="false"/>
    </style:style>
    <style:style style:name="Heading_20_3" style:display-name="Heading 3" style:family="paragraph" style:parent-style-name="Normale" style:next-style-name="Normale" style:default-outline-level="3" style:class="text">
      <style:paragraph-properties fo:margin-top="0cm" fo:margin-bottom="0cm" loext:contextual-spacing="false" fo:line-height="100%" fo:hyphenation-ladder-count="no-limit" fo:keep-with-next="always"/>
      <style:text-properties style:font-name="Arial" fo:font-family="Arial" style:font-family-generic="swiss" style:font-pitch="variable" fo:font-size="12pt" fo:font-style="italic" fo:font-weight="bold" style:font-name-asian="Times New Roman" style:font-family-asian="'Times New Roman'" style:font-family-generic-asian="roman" style:font-pitch-asian="variable" style:font-size-asian="12pt" style:language-asian="zh" style:country-asian="CN" style:font-style-asian="italic" style:font-weight-asian="bold" style:font-name-complex="Arial" style:font-family-complex="Arial" style:font-family-generic-complex="swiss" style:font-pitch-complex="variable" style:font-size-complex="10pt" style:font-weight-complex="bold" fo:hyphenate="false"/>
    </style:style>
    <style:style style:name="Normale" style:family="paragraph">
      <style:paragraph-properties fo:margin-top="0cm" fo:margin-bottom="0.353cm" loext:contextual-spacing="false" fo:line-height="115%" fo:hyphenation-ladder-count="no-limit"/>
      <style:text-properties fo:font-size="11pt" style:font-size-asian="11pt" style:language-asian="en" style:country-asian="US" style:font-size-complex="11pt" fo:hyphenate="false"/>
    </style:style>
    <style:style style:name="Paragrafo_20_elenco" style:display-name="Paragrafo elenco" style:family="paragraph" style:parent-style-name="Normale">
      <style:paragraph-properties fo:margin-left="1.27cm" fo:margin-right="0cm" fo:margin-top="0cm" fo:margin-bottom="0cm" loext:contextual-spacing="false" fo:line-height="150%" fo:text-align="justify" style:justify-single-word="false" fo:hyphenation-ladder-count="no-limit" fo:text-indent="0cm" style:auto-text-indent="false">
        <style:tab-stops/>
      </style:paragraph-properties>
      <style:text-properties style:font-name="Times New Roman" fo:font-family="'Times New Roman'" style:font-family-generic="roman" style:font-pitch="variable" fo:font-size="12pt" fo:language="en" fo:country="US" style:font-size-asian="12pt" style:language-asian="zh" style:country-asian="CN" fo:hyphenate="false"/>
    </style:style>
    <style:style style:name="List_20_Paragraph" style:display-name="List Paragraph" style:family="paragraph" style:parent-style-name="Normale">
      <style:paragraph-properties fo:margin-left="1.27cm" fo:margin-right="0cm" fo:margin-top="0cm" fo:margin-bottom="0cm" loext:contextual-spacing="false" fo:line-height="100%" fo:hyphenation-ladder-count="no-limit" fo:text-indent="0cm" style:auto-text-indent="false">
        <style:tab-stops/>
      </style:paragraph-properties>
      <style:text-properties style:font-name="Cambria" fo:font-family="Cambria" style:font-family-generic="roman" style:font-pitch="variable" fo:font-size="12pt" style:font-name-asian="Times New Roman" style:font-family-asian="'Times New Roman'" style:font-family-generic-asian="roman" style:font-pitch-asian="variable" style:font-size-asian="12pt" style:language-asian="zh" style:country-asian="CN" style:font-name-complex="Cambria" style:font-family-complex="Cambria" style:font-family-generic-complex="roman" style:font-pitch-complex="variable" style:font-size-complex="12pt" fo:hyphenate="false"/>
    </style:style>
    <style:style style:name="Head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Foot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Footnote" style:family="paragraph" style:parent-style-name="Standard" style:class="extra">
      <style:paragraph-properties fo:margin-left="0.598cm" fo:margin-right="0cm" fo:margin-top="0cm" fo:margin-bottom="0cm" loext:contextual-spacing="false" fo:text-indent="-0.598cm" style:auto-text-indent="false" text:number-lines="false" text:line-number="0"/>
      <style:text-properties fo:font-size="10pt" style:font-size-asian="10pt" style:font-size-complex="10pt"/>
    </style:style>
    <style:style style:name="western" style:family="paragraph" style:parent-style-name="Normale">
      <style:paragraph-properties fo:margin-top="0.176cm" fo:margin-bottom="0.21cm" loext:contextual-spacing="false"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language-asian="it" style:country-asian="IT" fo:hyphenate="false"/>
    </style:style>
    <style:style style:name="Normale_20__28_Web_29_" style:display-name="Normale (Web)" style:family="paragraph" style:parent-style-name="Normale">
      <style:paragraph-properties fo:margin-top="0.176cm" fo:margin-bottom="0.176cm" loext:contextual-spacing="false" fo:line-height="100%" fo:hyphenation-ladder-count="no-limit"/>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language-asian="it" style:country-asian="IT" style:font-name-complex="Arial" style:font-family-complex="Arial" style:font-family-generic-complex="swiss" style:font-pitch-complex="variable" style:font-size-complex="10pt" fo:hyphenate="false"/>
    </style:style>
    <style:style style:name="Car._20_predefinito_20_paragrafo" style:display-name="Car. predefinito paragrafo" style:family="text"/>
    <style:style style:name="Titolo_20_2_20_Carattere" style:display-name="Titolo 2 Carattere" style:family="text">
      <style:text-properties style:font-name="Arial" fo:font-family="Arial" style:font-family-generic="swiss" style:font-pitch="variable" fo:font-size="15pt" fo:font-weight="bold" style:font-name-asian="Times New Roman" style:font-family-asian="'Times New Roman'" style:font-family-generic-asian="roman" style:font-pitch-asian="variable" style:font-size-asian="15pt" style:language-asian="en" style:country-asian="US" style:font-weight-asian="bold" style:font-size-complex="14pt" style:font-style-complex="italic" style:font-weight-complex="bold"/>
    </style:style>
    <style:style style:name="Titolo_20_3_20_Carattere" style:display-name="Titolo 3 Carattere" style:family="text">
      <style:text-properties style:font-name="Arial" fo:font-family="Arial" style:font-family-generic="swiss" style:font-pitch="variable" fo:font-size="12pt" fo:font-style="italic" fo:font-weight="bold" style:font-name-asian="Times New Roman" style:font-family-asian="'Times New Roman'" style:font-family-generic-asian="roman" style:font-pitch-asian="variable" style:font-size-asian="12pt" style:language-asian="zh" style:country-asian="CN" style:font-style-asian="italic" style:font-weight-asian="bold" style:font-name-complex="Arial" style:font-family-complex="Arial" style:font-family-generic-complex="swiss" style:font-pitch-complex="variable" style:font-weight-complex="bold"/>
    </style:style>
    <style:style style:name="Collegamento_20_ipertestuale" style:display-name="Collegamento ipertestuale" style:family="text">
      <style:text-properties fo:color="#0000ff" style:text-underline-style="solid" style:text-underline-width="auto" style:text-underline-color="font-color" style:text-underline-mode="continuous" style:text-overline-mode="continuous" style:text-line-through-mode="continuous"/>
    </style:style>
    <style:style style:name="Intestazione_20_Carattere" style:display-name="Intestazione Carattere" style:family="text">
      <style:text-properties fo:font-size="11pt" style:font-size-asian="11pt" style:language-asian="en" style:country-asian="US" style:font-size-complex="11pt"/>
    </style:style>
    <style:style style:name="Piè_20_di_20_pagina_20_Carattere" style:display-name="Piè di pagina Carattere" style:family="text">
      <style:text-properties fo:font-size="11pt" style:font-size-asian="11pt" style:language-asian="en" style:country-asian="US" style:font-size-complex="11pt"/>
    </style:style>
    <style:style style:name="WW_5f_CharLFO1LVL1" style:display-name="WW_CharLFO1LVL1" style:family="text">
      <style:text-properties style:font-name="Tahoma" fo:font-family="Tahoma" style:font-family-generic="swiss" style:font-pitch="variable" fo:font-size="11pt" style:font-size-asian="11pt" style:font-name-complex="Tahoma" style:font-family-complex="Tahoma" style:font-family-generic-complex="swiss" style:font-pitch-complex="variable" style:font-size-complex="11pt"/>
    </style:style>
    <style:style style:name="WW_5f_CharLFO2LVL1" style:display-name="WW_CharLFO2LVL1" style:family="text">
      <style:text-properties style:font-name="Symbol" fo:font-family="Symbol" style:font-family-generic="roman" style:font-pitch="variable" style:font-charset="x-symbol"/>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Symbol" fo:font-family="Symbol" style:font-family-generic="roman" style:font-pitch="variable" style:font-charset="x-symbol"/>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Symbol" fo:font-family="Symbol" style:font-family-generic="roman" style:font-pitch="variable" style:font-charset="x-symbol"/>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Symbol" fo:font-family="Symbol" style:font-family-generic="roman" style:font-pitch="variable" style:font-charset="x-symbol"/>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4LVL2" style:display-name="WW_CharLFO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Symbol" fo:font-family="Symbol" style:font-family-generic="roman" style:font-pitch="variable" style:font-charset="x-symbol"/>
    </style:style>
    <style:style style:name="WW_5f_CharLFO4LVL5" style:display-name="WW_CharLFO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Symbol" fo:font-family="Symbol" style:font-family-generic="roman" style:font-pitch="variable" style:font-charset="x-symbol"/>
    </style:style>
    <style:style style:name="WW_5f_CharLFO4LVL8" style:display-name="WW_CharLFO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6LVL1" style:display-name="WW_CharLFO6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6LVL2" style:display-name="WW_CharLFO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Symbol" fo:font-family="Symbol" style:font-family-generic="roman" style:font-pitch="variable" style:font-charset="x-symbol"/>
    </style:style>
    <style:style style:name="WW_5f_CharLFO6LVL5" style:display-name="WW_CharLFO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Symbol" fo:font-family="Symbol" style:font-family-generic="roman" style:font-pitch="variable" style:font-charset="x-symbol"/>
    </style:style>
    <style:style style:name="WW_5f_CharLFO6LVL8" style:display-name="WW_CharLFO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9" style:display-name="WW_CharLFO6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text-properties style:font-name="Arial" fo:font-size="8pt" style:font-size-asian="8pt" style:font-name-complex="Arial" style:font-size-complex="8pt"/>
    </style:style>
    <style:style style:name="MT1" style:family="text">
      <style:text-properties style:font-name="Arial" fo:font-size="8pt" style:font-size-asian="8pt" style:font-name-complex="Arial" style:font-size-complex="8pt"/>
    </style:style>
    <style:style style:name="Mgr1" style:family="graphic">
      <style:graphic-properties draw:stroke="solid" svg:stroke-width="0.026cm" svg:stroke-color="#000000" svg:stroke-opacity="100%" draw:stroke-linejoin="round" draw:fill="none" fo:padding-top="0cm" fo:padding-bottom="0cm" fo:padding-left="0cm" fo:padding-right="0cm" style:run-through="fore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499cm" fo:margin-bottom="0.499cm" fo:margin-left="2cm" fo:margin-right="2cm" style:writing-mode="lr-tb" style:footnote-max-height="0cm">
        <style:footnote-sep style:width="0.018cm" style:line-style="none" style:adjustment="left" style:rel-width="33%" style:color="#000000"/>
      </style:page-layout-properties>
      <style:header-style/>
      <style:footer-style>
        <style:header-footer-properties svg:height="1.499cm" fo:margin-left="0cm" fo:margin-right="0cm" fo:margin-top="0cm" style:dynamic-spacing="true"/>
      </style:footer-style>
    </style:page-layout>
    <style:page-layout style:name="Mpm3">
      <style:page-layout-properties fo:page-width="21.001cm" fo:page-height="29.7cm" style:num-format="1" style:print-orientation="portrait" fo:margin-top="0.499cm" fo:margin-bottom="0.499cm" fo:margin-left="2cm" fo:margin-right="2cm" style:writing-mode="lr-tb" style:footnote-max-height="0cm">
        <style:footnote-sep style:width="0.018cm" style:line-style="none" style:adjustment="left" style:rel-width="33%"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footer>
        <text:p text:style-name="Footer"><draw:connector text:anchor-type="paragraph" draw:z-index="13" draw:name="AutoShape 2" draw:style-name="Mgr1" draw:type="line" svg:x1="0.011cm" svg:y1="-0.124cm" svg:x2="17.129cm" svg:y2="-0.124cm" svg:d="M11-125h17118" svg:viewBox="0 0 17120 2"><text:p/></draw:connector><text:span text:style-name="Car._20_predefinito_20_paragrafo"><text:span text:style-name="MT1"/></text:span></text:p>
        <text:p text:style-name="Footer"><text:span text:style-name="Car._20_predefinito_20_paragrafo"><text:span text:style-name="MT1">Comune di Prato – Provincia di Prato - Piano per la prevenzione della corruzione e dell'illegalità 2017-2019 <text:tab/></text:span></text:span><text:span text:style-name="Car._20_predefinito_20_paragrafo"><text:span text:style-name="MT1"><text:page-number text:select-page="current">15</text:page-number></text:span></text:span><text:span text:style-name="Car._20_predefinito_20_paragrafo"><text:span text:style-name="MT1"><text:tab/></text:span></text:span></text:p>
        <text:p text:style-name="MP1"><text:page-number text:select-page="current">15</text:page-number></text:p>
      </style:footer>
    </style:master-page>
    <style:master-page style:name="MPF0" style:page-layout-name="Mpm3" style:next-style-name="MP0"/>
    <style:master-page style:name="HTML"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3.4.1$Windows_x86 LibreOffice_project/bc356b2f991740509f321d70e4512a6a54c5f243</meta:generator>
    <meta:initial-creator>Vanessa Postiferi</meta:initial-creator>
    <meta:creation-date>2016-02-03T08:59:00Z</meta:creation-date>
    <dc:date>2017-02-06T13:57:53.164000000</dc:date>
    <meta:editing-cycles>51</meta:editing-cycles>
    <meta:editing-duration>PT12H19M52S</meta:editing-duration>
    <dc:creator>Comune di Prato </dc:creator>
    <meta:document-statistic meta:table-count="0" meta:image-count="2" meta:object-count="0" meta:page-count="15" meta:paragraph-count="183" meta:word-count="5588" meta:character-count="39644" meta:non-whitespace-character-count="33843"/>
    <meta:template xlink:type="simple" xlink:actuate="onRequest" xlink:title="" xlink:href="file:///C:/Users/BDN3/AppData/Local/Microsoft/Windows/Temporary%20Internet%20Files/AppData/Local/Microsoft/Windows/Temporary%20Internet%20Files/Content.IE5/ZNS58EVB/piano-anticorruzione-2016-2018-1.odt/Normal.dotm"/>
  </office:meta>
</office:document-meta>
</file>