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/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Aria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Titolo2" style:master-page-name="MP0" style:family="paragraph">
      <style:paragraph-properties fo:break-before="page" style:page-number="61"/>
    </style:style>
    <style:style style:name="P9" style:parent-style-name="Titolo2" style:family="paragraph">
      <style:text-properties fo:font-weight="normal" style:font-weight-asian="normal" fo:font-size="13pt" style:font-size-asian="13pt" style:font-size-complex="13pt"/>
    </style:style>
    <style:style style:name="P10" style:parent-style-name="Normale" style:family="paragraph">
      <style:paragraph-properties fo:text-indent="0.4916in"/>
    </style:style>
    <style:style style:name="P11" style:parent-style-name="Normale" style:family="paragraph">
      <style:text-properties style:font-name="Arial" style:font-name-complex="Arial" style:language-asian="it" style:country-asian="IT"/>
    </style:style>
    <style:style style:name="T12" style:parent-style-name="Car.predefinitoparagrafo" style:family="text">
      <style:text-properties style:font-name="Arial" style:font-name-complex="Arial" style:language-asian="it" style:country-asian="IT"/>
    </style:style>
    <style:style style:name="T13" style:parent-style-name="Car.predefinitoparagrafo" style:family="text">
      <style:text-properties style:font-name="Arial" style:font-name-complex="Arial" style:language-asian="it" style:country-asian="IT"/>
    </style:style>
    <style:style style:name="T14" style:parent-style-name="Car.predefinitoparagrafo" style:family="text">
      <style:text-properties style:font-name="Arial" style:font-name-complex="Arial" fo:font-style="italic" style:font-style-asian="italic" style:font-style-complex="italic" style:language-asian="it" style:country-asian="IT"/>
    </style:style>
    <style:style style:name="T15" style:parent-style-name="Car.predefinitoparagrafo" style:family="text">
      <style:text-properties style:font-name="Arial" style:font-name-complex="Arial" style:language-asian="it" style:country-asian="IT"/>
    </style:style>
    <style:style style:name="P16" style:parent-style-name="Normale" style:family="paragraph">
      <style:text-properties style:font-name="Arial" style:font-name-complex="Arial" fo:font-weight="bold" style:font-weight-asian="bold" style:font-weight-complex="bold" style:language-asian="it" style:country-asian="IT"/>
    </style:style>
    <style:style style:name="P17" style:parent-style-name="Normale" style:family="paragraph">
      <style:text-properties style:font-name="Arial" style:font-name-complex="Arial" style:language-asian="it" style:country-asian="IT"/>
    </style:style>
    <style:style style:name="P18" style:parent-style-name="Normale" style:family="paragraph">
      <style:text-properties style:font-name="Arial" style:font-name-complex="Arial" fo:font-weight="bold" style:font-weight-asian="bold" style:font-weight-complex="bold" style:language-asian="it" style:country-asian="IT"/>
    </style:style>
    <style:style style:name="P19" style:parent-style-name="Normale" style:family="paragraph">
      <style:text-properties style:font-name="Arial" style:font-name-complex="Arial" style:language-asian="it" style:country-asian="IT"/>
    </style:style>
    <style:style style:name="P20" style:parent-style-name="Normale" style:family="paragraph">
      <style:paragraph-properties fo:margin-bottom="0in" fo:line-height="100%"/>
      <style:text-properties style:font-name="Arial" style:font-name-complex="Arial" style:language-asian="it" style:country-asian="IT" fo:hyphenate="false"/>
    </style:style>
    <style:style style:name="P21" style:parent-style-name="Normale" style:family="paragraph">
      <style:paragraph-properties fo:margin-bottom="0in" fo:line-height="100%"/>
      <style:text-properties style:font-name="Arial" style:font-name-complex="Arial" style:language-asian="it" style:country-asian="IT" fo:hyphenate="false"/>
    </style:style>
    <style:style style:name="P22" style:parent-style-name="Normale" style:family="paragraph">
      <style:text-properties style:font-name="Arial" style:font-name-complex="Arial" style:language-asian="it" style:country-asian="IT"/>
    </style:style>
    <style:style style:name="P23" style:parent-style-name="Normale" style:family="paragraph">
      <style:text-properties style:font-name="Arial" style:font-name-complex="Arial" style:language-asian="it" style:country-asian="IT"/>
    </style:style>
    <style:style style:name="P24" style:parent-style-name="Titolo3" style:family="paragraph">
      <style:text-properties style:language-asian="it" style:country-asian="IT"/>
    </style:style>
    <style:style style:name="T25" style:parent-style-name="Car.predefinitoparagrafo" style:family="text">
      <style:text-properties style:font-name="Arial" style:font-name-complex="Arial" style:language-asian="it" style:country-asian="IT"/>
    </style:style>
    <style:style style:name="T26" style:parent-style-name="Car.predefinitoparagrafo" style:family="text">
      <style:text-properties style:font-name="Arial" style:font-name-complex="Arial" fo:font-style="italic" style:font-style-asian="italic" style:font-style-complex="italic" style:language-asian="it" style:country-asian="IT"/>
    </style:style>
    <style:style style:name="T27" style:parent-style-name="Car.predefinitoparagrafo" style:family="text">
      <style:text-properties style:font-name="Arial" style:font-name-complex="Arial" style:language-asian="it" style:country-asian="IT"/>
    </style:style>
    <style:style style:name="P28" style:parent-style-name="Titolo3" style:family="paragraph">
      <style:text-properties style:language-asian="it" style:country-asian="IT"/>
    </style:style>
    <style:style style:name="P29" style:parent-style-name="Normale" style:family="paragraph">
      <style:text-properties style:font-name="Arial" style:font-name-complex="Arial" style:language-asian="it" style:country-asian="IT"/>
    </style:style>
    <style:style style:name="P30" style:parent-style-name="Normale" style:family="paragraph">
      <style:paragraph-properties fo:margin-bottom="0in" fo:line-height="100%"/>
      <style:text-properties style:font-name="Arial" style:font-name-complex="Arial" style:language-asian="it" style:country-asian="IT" fo:hyphenate="false"/>
    </style:style>
    <style:style style:name="P31" style:parent-style-name="Normale" style:family="paragraph">
      <style:paragraph-properties fo:margin-bottom="0in" fo:line-height="100%"/>
      <style:text-properties style:font-name="Arial" style:font-name-complex="Arial" style:language-asian="it" style:country-asian="IT" fo:hyphenate="false"/>
    </style:style>
    <style:style style:name="P32" style:parent-style-name="Normale" style:family="paragraph">
      <style:paragraph-properties fo:margin-bottom="0in" fo:line-height="100%"/>
      <style:text-properties style:font-name="Arial" style:font-name-complex="Arial" style:language-asian="it" style:country-asian="IT" fo:hyphenate="false"/>
    </style:style>
    <style:style style:name="P33" style:parent-style-name="Normale" style:family="paragraph">
      <style:paragraph-properties fo:margin-bottom="0in" fo:line-height="100%"/>
      <style:text-properties style:font-name="Arial" style:font-name-complex="Arial" style:language-asian="it" style:country-asian="IT" fo:hyphenate="false"/>
    </style:style>
    <style:style style:name="P34" style:parent-style-name="Normale" style:family="paragraph">
      <style:paragraph-properties fo:margin-bottom="0in" fo:line-height="100%"/>
      <style:text-properties style:font-name="Arial" style:font-name-complex="Arial" style:language-asian="it" style:country-asian="IT" fo:hyphenate="false"/>
    </style:style>
    <style:style style:name="P35" style:parent-style-name="Normale" style:family="paragraph">
      <style:text-properties style:font-name="Arial" style:font-name-complex="Arial" style:language-asian="it" style:country-asian="IT"/>
    </style:style>
    <style:style style:name="P36" style:parent-style-name="Normale" style:family="paragraph">
      <style:text-properties style:font-name="Arial" style:font-name-complex="Arial" style:language-asian="it" style:country-asian="IT"/>
    </style:style>
    <style:style style:name="P37" style:parent-style-name="Normale" style:family="paragraph">
      <style:text-properties style:font-name="Arial" style:font-name-complex="Arial" style:language-asian="it" style:country-asian="IT"/>
    </style:style>
    <style:style style:name="P38" style:parent-style-name="Normale" style:family="paragraph">
      <style:text-properties style:font-name="Arial" style:font-name-complex="Arial" style:language-asian="it" style:country-asian="IT"/>
    </style:style>
    <style:style style:name="P39" style:parent-style-name="Normale" style:family="paragraph">
      <style:text-properties style:font-name="Arial" style:font-name-complex="Arial" style:language-asian="it" style:country-asian="IT"/>
    </style:style>
    <style:style style:name="P40" style:parent-style-name="Normale" style:family="paragraph">
      <style:text-properties style:font-name="Arial" style:font-name-complex="Arial" style:language-asian="it" style:country-asian="IT"/>
    </style:style>
    <style:style style:name="P41" style:parent-style-name="Normale" style:family="paragraph">
      <style:text-properties style:font-name="Arial" style:font-name-complex="Arial" style:language-asian="it" style:country-asian="IT"/>
    </style:style>
    <style:style style:name="P42" style:parent-style-name="Normale" style:family="paragraph">
      <style:text-properties style:font-name="Arial" style:font-name-complex="Arial" style:language-asian="it" style:country-asian="IT"/>
    </style:style>
    <style:style style:name="P43" style:parent-style-name="Normale" style:family="paragraph">
      <style:text-properties style:font-name="Arial" style:font-name-complex="Arial" style:language-asian="it" style:country-asian="IT"/>
    </style:style>
    <style:style style:name="P44" style:parent-style-name="Normale" style:family="paragraph">
      <style:text-properties style:font-name="Arial" style:font-name-complex="Arial" style:language-asian="it" style:country-asian="IT"/>
    </style:style>
    <style:style style:name="P45" style:parent-style-name="Normale" style:family="paragraph">
      <style:text-properties style:font-name="Arial" style:font-name-complex="Arial" style:language-asian="it" style:country-asian="IT"/>
    </style:style>
    <style:style style:name="P46" style:parent-style-name="Normale" style:family="paragraph">
      <style:text-properties style:font-name="Arial" style:font-name-complex="Arial" style:language-asian="it" style:country-asian="IT"/>
    </style:style>
    <style:style style:name="P47" style:parent-style-name="Normale" style:family="paragraph">
      <style:paragraph-properties style:text-autospace="none"/>
      <style:text-properties style:font-name="Helvetica" style:font-name-complex="Helvetica" fo:font-size="10pt" style:font-size-asian="10pt" style:font-size-complex="10pt" style:language-asian="it" style:country-asian="IT"/>
    </style:style>
    <style:style style:name="P48" style:parent-style-name="Normale" style:family="paragraph">
      <style:text-properties style:font-name="Arial" style:font-name-complex="Arial" style:language-asian="it" style:country-asian="IT"/>
    </style:style>
    <style:style style:name="T49" style:parent-style-name="Car.predefinitoparagrafo" style:family="text">
      <style:text-properties style:font-name="Arial" style:font-name-complex="Arial" style:language-asian="it" style:country-asian="IT"/>
    </style:style>
    <style:style style:name="T50" style:parent-style-name="Car.predefinitoparagrafo" style:family="text">
      <style:text-properties style:font-name="Arial" style:font-name-complex="Arial" fo:font-weight="bold" style:font-weight-asian="bold" style:language-asian="it" style:country-asian="IT"/>
    </style:style>
    <style:style style:name="T51" style:parent-style-name="Car.predefinitoparagrafo" style:family="text">
      <style:text-properties style:font-name="Arial" style:font-name-complex="Arial" style:language-asian="it" style:country-asian="IT"/>
    </style:style>
    <style:style style:name="P52" style:parent-style-name="Normale" style:family="paragraph">
      <style:text-properties style:font-name="Arial" style:font-name-complex="Arial" style:language-asian="it" style:country-asian="IT"/>
    </style:style>
    <style:style style:name="T53" style:parent-style-name="Car.predefinitoparagrafo" style:family="text">
      <style:text-properties style:font-name="Arial" style:font-name-complex="Arial" style:language-asian="it" style:country-asian="IT"/>
    </style:style>
    <style:style style:name="T54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55" style:parent-style-name="Car.predefinitoparagrafo" style:family="text">
      <style:text-properties style:font-name="Arial" style:font-name-complex="Arial" style:language-asian="it" style:country-asian="IT"/>
    </style:style>
    <style:style style:name="P56" style:parent-style-name="Normale" style:family="paragraph">
      <style:text-properties style:font-name="Arial" style:font-name-complex="Arial" style:language-asian="it" style:country-asian="IT"/>
    </style:style>
    <style:style style:name="T57" style:parent-style-name="Car.predefinitoparagrafo" style:family="text">
      <style:text-properties style:font-name="Arial" style:font-name-complex="Arial" style:language-asian="it" style:country-asian="IT"/>
    </style:style>
    <style:style style:name="T58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59" style:parent-style-name="Car.predefinitoparagrafo" style:family="text">
      <style:text-properties style:font-name="Arial" style:font-name-complex="Arial" style:language-asian="it" style:country-asian="IT"/>
    </style:style>
    <style:style style:name="T60" style:parent-style-name="Car.predefinitoparagrafo" style:family="text">
      <style:text-properties style:font-name="Arial" style:font-name-complex="Arial" style:language-asian="it" style:country-asian="IT"/>
    </style:style>
    <style:style style:name="T61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62" style:parent-style-name="Car.predefinitoparagrafo" style:family="text">
      <style:text-properties style:font-name="Arial" style:font-name-complex="Arial" style:language-asian="it" style:country-asian="IT"/>
    </style:style>
    <style:style style:name="T63" style:parent-style-name="Car.predefinitoparagrafo" style:family="text">
      <style:text-properties style:font-name="Arial" style:font-name-complex="Arial" style:language-asian="it" style:country-asian="IT"/>
    </style:style>
    <style:style style:name="T64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65" style:parent-style-name="Car.predefinitoparagrafo" style:family="text">
      <style:text-properties style:font-name="Arial" style:font-name-complex="Arial" style:language-asian="it" style:country-asian="IT"/>
    </style:style>
    <style:style style:name="T66" style:parent-style-name="Car.predefinitoparagrafo" style:family="text">
      <style:text-properties style:font-name="Arial" style:font-name-complex="Arial" style:language-asian="it" style:country-asian="IT"/>
    </style:style>
    <style:style style:name="T67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68" style:parent-style-name="Car.predefinitoparagrafo" style:family="text">
      <style:text-properties style:font-name="Arial" style:font-name-complex="Arial" style:language-asian="it" style:country-asian="IT"/>
    </style:style>
    <style:style style:name="P69" style:parent-style-name="Normale" style:family="paragraph">
      <style:text-properties style:font-name="Arial" style:font-name-complex="Arial" style:language-asian="it" style:country-asian="IT"/>
    </style:style>
    <style:style style:name="T70" style:parent-style-name="Car.predefinitoparagrafo" style:family="text">
      <style:text-properties style:font-name="Arial" style:font-name-complex="Arial" style:language-asian="it" style:country-asian="IT"/>
    </style:style>
    <style:style style:name="T71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72" style:parent-style-name="Car.predefinitoparagrafo" style:family="text">
      <style:text-properties style:font-name="Arial" style:font-name-complex="Arial" style:language-asian="it" style:country-asian="IT"/>
    </style:style>
    <style:style style:name="P73" style:parent-style-name="Normale" style:family="paragraph">
      <style:text-properties style:font-name="Arial" style:font-name-complex="Arial" style:language-asian="it" style:country-asian="IT"/>
    </style:style>
    <style:style style:name="T74" style:parent-style-name="Car.predefinitoparagrafo" style:family="text">
      <style:text-properties style:font-name="Arial" style:font-name-complex="Arial" style:language-asian="it" style:country-asian="IT"/>
    </style:style>
    <style:style style:name="T75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76" style:parent-style-name="Car.predefinitoparagrafo" style:family="text">
      <style:text-properties style:font-name="Arial" style:font-name-complex="Arial" style:language-asian="it" style:country-asian="IT"/>
    </style:style>
    <style:style style:name="T77" style:parent-style-name="Car.predefinitoparagrafo" style:family="text">
      <style:text-properties style:font-name="Arial" style:font-name-complex="Arial" style:language-asian="it" style:country-asian="IT"/>
    </style:style>
    <style:style style:name="T78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79" style:parent-style-name="Car.predefinitoparagrafo" style:family="text">
      <style:text-properties style:font-name="Arial" style:font-name-complex="Arial" style:language-asian="it" style:country-asian="IT"/>
    </style:style>
  </office:automatic-styles>
  <office:body>
    <office:text text:use-soft-page-breaks="true">
      <text:h text:style-name="P1" text:outline-level="2">Standard di pubblicazione - Consigli e accorgimenti utili per la redazione dei documenti destinati al web</text:h>
      <text:h text:style-name="P9" text:outline-level="2">(Allegato 1 al Programma triennale per la trasparenza e l’integrità. 2016-2018) <text:s/></text:h>
      <text:p text:style-name="P10"/>
      <text:p text:style-name="P11">La normativa nazionale ha disciplinato i requisiti e gli standard dei siti web della Pubblica Amministrazione sottolineando l’obbligo di pubblicare informazioni e documenti garantendone la piena fruibilità.</text:p>
      <text:p text:style-name="Normale"><text:span text:style-name="T12">In questo documento sono contenute alcune semplici linee guida che saranno via via adeguate alle norme e alle necessità dell’Amministrazione.</text:span></text:p>
      <text:h text:style-name="Titolo2" text:outline-level="2">Formato di un documento</text:h>
      <text:p text:style-name="Normale"><text:span text:style-name="T13">I documenti destinati al web dovrebbero essere sempre in “</text:span><text:span text:style-name="T14">formato aperto o in formato elaborabile</text:span><text:span text:style-name="T15">”, ovvero deve essere possibile per gli utenti utilizzare i dati contenuti nel documento stesso per farne delle elaborazioni.</text:span></text:p>
      <text:p text:style-name="P16">Caso 1- per gli allegati agli atti da pubblicare all’albo pretorio:</text:p>
      <text:p text:style-name="P17">Qualsiasi sia il formato del documento allegato agli atti, è sempre necessaria anche una versione in formato PDF/A. Se emergono eccezioni finora mai rilevate, queste devono essere segnalate per adeguare gli standard del Comune alla nuova problematica.</text:p>
      <text:p text:style-name="P18">Caso 2 - per tutti i documenti da pubblicare sul sito istituzionale:</text:p>
      <text:p text:style-name="P19">I documenti possono essere pubblicati in più formati (pdf/a, rtf, odt, csv, ods, txt, xml, html). I più facili da usare/creare, che rispettano sicuramente la normativa sono:</text:p>
      <text:list text:style-name="LFO2" text:continue-numbering="true">
        <text:list-item>
          <text:p text:style-name="P20">per il testo (che di solito viene creato con word o openoffice): i file devono essere salvati in formato RTF e/o ODT (basta fare File &gt; Salva con nome e selezionare come tipo di file Rich text format .rtf oppure ODT);</text:p>
        </text:list-item>
        <text:list-item>
          <text:p text:style-name="P21">per i fogli di calcolo (che di solito sono creati con excel o openoffice calc) i file devono essere salvati in formato ODS e/o CSV (basta fare File &gt; Salva con nome e selezionare come tipo di file ODS oppure CSV).</text:p>
        </text:list-item>
      </text:list>
      <text:p text:style-name="P22"/>
      <text:p text:style-name="P23">Per la produzione di file in formato PDF/A, sui vari personal computer della rete, è disponibile il SW che consente di generare un file di questo tipo da parte di ogni programma applicativo presente sullo stesso computer simulando una stampante (nome stampante PDFcreator o simile). Per produrre il file è sufficiente scegliere questa stampante “speciale” al momento della stampa. Un processo guidata condurrà alla creazione del file in luogo della produzione effettiva di una stampa.</text:p>
      <text:h text:style-name="Titolo2" text:outline-level="2">Il contenuto di un documento</text:h>
      <text:h text:style-name="P24" text:outline-level="3">Contestualizzazione</text:h>
      <text:p text:style-name="Normale"><text:span text:style-name="T25">Uno degli aspetti fondamentali delle pagine e dei documenti pubblicati su internet è che ad essi si può arrivare anche da un motore di ricerca o da un link diretto. Il documento in questo caso non viene consultato all'interno del suo contesto originale, quindi, per risultare comprensibile, deve contenere tutte le informazioni necessarie a renderlo “</text:span><text:span text:style-name="T26">auto esplicativo</text:span><text:span text:style-name="T27">”: chi lo ha scritto, quando, di cosa si tratta, periodo di validità, ecc.</text:span></text:p>
      <text:soft-page-break/>
      <text:h text:style-name="P28" text:outline-level="3">Accorgimenti per il contenuto di un documento</text:h>
      <text:p text:style-name="P29">1. Tutti i documenti prodotti devono contenere alcune informazioni considerate “essenziali”. E’ obbligatorio scrivere in ogni documento:</text:p>
      <text:list text:style-name="LFO1" text:continue-numbering="true">
        <text:list-item>
          <text:p text:style-name="P30">denominazione ente (es. "Comune di Prato");</text:p>
        </text:list-item>
        <text:list-item>
          <text:p text:style-name="P31">il nome del servizio o ufficio responsabile, se significativo, senza sigle incomprensibili tipo servizio X1 o settore A3 (es. “Servizio Sociale e sanità”);</text:p>
        </text:list-item>
        <text:list-item>
          <text:p text:style-name="P32">titolo e data dell'elaborato (esempi di data sono: anno scolastico 2014-2015 oppure data di approvazione di una graduatoria o di aggiornamento del documento);</text:p>
        </text:list-item>
        <text:list-item>
          <text:p text:style-name="P33">data di validità del documento, quando utile;</text:p>
        </text:list-item>
        <text:list-item>
          <text:p text:style-name="P34">indicazione del copyright, quando necessario.</text:p>
        </text:list-item>
      </text:list>
      <text:p text:style-name="P35"/>
      <text:p text:style-name="P36">2. Il testo dei documenti deve essere vero testo. Sono sempre vietate le immagini ottenute dalla scansione di documenti cartacei. La firma digitale evita di dover scansionare i documenti anche quando si devono pubblicare con la firma del dirigente o del funzionario (la firma digitale è rilasciata dal Sistema informativo con richiesta motivata).</text:p>
      <text:p text:style-name="P37">3. Per ragioni di chiarezza e di accessibilità, non devono essere pubblicati acronimi e sigle senza che venga citato per esteso il loro significato (almeno la prima volta che si utilizza l’acronimo).<text:s/><text:line-break/>Ad esempio: Imposta Comunale sugli Immobili (ICI)….., ATS (associazione temporanea di scopo)….. Per lo stesso motivo sono proibite le abbreviazioni (si possono usare soltanto ecc., es., num. … perché sono abbreviazioni ovvie).</text:p>
      <text:p text:style-name="P38">4. Per differenziare alcuni dati rispetto ad altri, o per evidenziare un’informazione è vietato utilizzare soltanto i colori o le dimensioni dei caratteri.<text:s/><text:line-break/>Ad esempio, all’inizio di un questionario possiamo scrivere che "le risposte corrette sono indicate con un asterisco" mentre è sbagliato scrivere "le risposte esatte sono indicate in rosso" come è sbagliato scrivere “la risposta giusta è quella scritta con il carattere più grande”.</text:p>
      <text:p text:style-name="P39">5. Ogni documento dovrebbe avere un titolo che in breve esprima il suo contenuto.</text:p>
      <text:p text:style-name="P40">6. Le frasi scritte integralmente in maiuscolo risultano meno leggibili e quindi vanno evitate. Tutti i testi in un documento, compreso titolo e oggetto, devono essere scritti seguendo pedissequamente le regole dell’italiano compreso l’uso di maiuscole e minuscole (“COMUNE DI PRATO” è sbagliato mentre “Comune di Prato” è giusto).</text:p>
      <text:p text:style-name="P41">7. È bene che le pagine di testo non siano “minestroni” di caratteri: limitiamo l'uso di font a due tipi, massimo tre, per ogni documento e usiamo solo caratteri standard come Arial o Verdana o Times.</text:p>
      <text:p text:style-name="P42">8. All’interno di tabelle di dati i numeri devono essere allineati a destra, i testi a sinistra. Le celle vuote sono da evitare; invece di lasciare la cella vuota è meglio indicare se il dato manca usando i tre puntini di sospensione (…) oppure indicare che il fenomeno non si è verificato/non esiste usando la linea (-).</text:p>
      <text:p text:style-name="P43">9. Evitare l’uso del sottolineato perché per convenzione, sul web, un testo sottolineato è un link.<text:s/></text:p>
      <text:p text:style-name="P44"/>
      <text:p text:style-name="P45">10. Non abusare del grassetto e del corsivo. Se in un testo è tutto in grassetto non c’è più niente di enfatizzato (messo in evidenza).</text:p>
      <text:soft-page-break/>
      <text:p text:style-name="P46">11. Facciamo attenzione a non far apparire nei documenti indicazioni su percorsi locali dei file Ad es.: T:\settori\nomefile.txt (di solito succede nel piè di pagina).</text:p>
      <text:p text:style-name="P47"/>
      <text:h text:style-name="Titolo2" text:outline-level="2">Struttura e proprietà del documento</text:h>
      <text:p text:style-name="P48">Un documento ben strutturato è meglio indicizzato dai motori di ricerca e più facile da trovare (o ritrovare). Quando si crea un nuovo documento ci sono delle accortezze che è facile trasformare in buone abitudini:</text:p>
      <text:p text:style-name="Normale"><text:span text:style-name="T49">1. I<text:s/></text:span><text:span text:style-name="T50">nomi dei file</text:span><text:span text:style-name="T51"><text:s/>dovrebbero essere brevi e significativi, composti da lettere dalla a alla z scritte minuscole e numeri, eventualmente con il trattino "-", ma senza spazi o caratteri speciali (asterischi, percentuali, barre, ecc.). Niente maiuscole.<text:s/></text:span></text:p>
      <text:p text:style-name="P52">Esempio: è sbagliato REDDITI DIRIGENTI.ods mentre è giusto redditi-dirigenti2013.ods</text:p>
      <text:p text:style-name="Normale"><text:span text:style-name="T53">2.<text:s/></text:span><text:span text:style-name="T54">Peso dei file</text:span><text:span text:style-name="T55">: molti cittadini pagano internet “a consumo” o hanno ancora problemi di connessione. I documenti da scaricare devono essere il più possibile “leggeri”.<text:s/></text:span></text:p>
      <text:p text:style-name="P56">Se si inseriscono immagini (anche solo un logo) nei documenti di testo bisogna tener presente che il suo peso si somma a quello del file. Un’immagine grande e pesante, ridimensionata trascinandone il bordo sembra più piccola, ma viene inclusa nel documento nelle sue dimensioni e peso originali. Rimediare è facile: ad esempio, in word 2007 basta usare l’opzione "Comprimi immagini" nella barra degli strumenti “Immagine”. La soluzione migliore è comunque quella di creare immagini ottimizzate per il web e delle dimensioni giuste e solo dopo includerle nel documento.</text:p>
      <text:p text:style-name="Normale"><text:span text:style-name="T57">3.<text:s/></text:span><text:span text:style-name="T58">Proprietà<text:s/></text:span><text:span text:style-name="T59">del documento (menù: File/Proprietà). È obbligatorio compilare almeno i campi "Titolo", con il titolo/contenuto dell’elaborato (che dovrà essere esplicito e significativo) e "Autore", inserendo "Comune di Prato" e il nome del servizio competente. Queste indicazioni servono ai motori di ricerca.</text:span></text:p>
      <text:p text:style-name="Normale"><text:span text:style-name="T60">4. Mettere sempre i<text:s/></text:span><text:span text:style-name="T61">numeri di pagina<text:s/></text:span><text:span text:style-name="T62">nei documenti: sono molto utili e facili da aggiungere (di solito menù: Inserisci/Numeri di pagina).</text:span></text:p>
      <text:p text:style-name="Normale"><text:span text:style-name="T63">5.<text:s/></text:span><text:span text:style-name="T64">Orientamento<text:s/></text:span><text:span text:style-name="T65">delle pagine (verticale o orizzontale): non dovrebbe essere necessario ruotare le pagine per leggerle.</text:span></text:p>
      <text:p text:style-name="Normale"><text:span text:style-name="T66">6. I documenti di testo (odt, rtf, ecc,) dovrebbero essere creati utilizzando la carta intestata dell’ente e usando le tecniche di "</text:span><text:span text:style-name="T67">Stile e formattazione</text:span><text:span text:style-name="T68">" (menù: Formato/Stili e formattazione) messe a disposizione dai programmi di videoscrittura (esempio: titolo 1, titolo 2, paragrafo, elementi di lista, ecc...).</text:span></text:p>
      <text:p text:style-name="P69">L'uso di intestazioni e piè di pagina favorisce la creazione di una struttura uniforme e gradevole.</text:p>
      <text:p text:style-name="Normale"><text:span text:style-name="T70">7. I documenti tecnici dovrebbero essere salvati in un<text:s/></text:span><text:span text:style-name="T71">formato standard<text:s/></text:span><text:span text:style-name="T72">(A0, A4, ecc.). Nei casi eccezionali che richiedono dimensioni personalizzate utilizzare almeno dimensioni intere senza decimali.</text:span></text:p>
      <text:p text:style-name="P73"/>
      <text:soft-page-break/>
      <text:p text:style-name="Normale"><text:span text:style-name="T74">8. Quando si pubblicano più file insieme questi dovrebbero avere<text:s/></text:span><text:span text:style-name="T75">formato e struttura simili</text:span><text:span text:style-name="T76">, in modo che il materiale sia uniforme per tutto il progetto. Inoltre è utile raggrupparli per categorie omogenee.</text:span></text:p>
      <text:p text:style-name="Normale"><text:span text:style-name="T77">9. Non si devono cucire insieme in un<text:s/></text:span><text:span text:style-name="T78">unico file più documenti con impostazioni e contenuti diversi</text:span><text:span text:style-name="T79">. Quando si deve fare un'eccezione è necessario mettere almeno un elenco nella prima pagina che spieghi i contenuti.</text:span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2" style:display-name="Titolo 2" style:family="paragraph" style:next-style-name="Normale" style:default-outline-level="2">
      <style:paragraph-properties fo:keep-with-next="always" fo:text-align="center" fo:margin-top="0.1666in" fo:margin-bottom="0.0416in"/>
      <style:text-properties style:font-name="Arial" style:font-name-asian="Times New Roman" fo:font-weight="bold" style:font-weight-asian="bold" style:font-weight-complex="bold" style:font-style-complex="italic" fo:font-size="15pt" style:font-size-asian="15pt" style:font-size-complex="14pt" style:language-asian="en" style:country-asian="US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bottom="0in" fo:line-height="100%"/>
      <style:text-properties style:font-name="Arial" style:font-name-asian="Times New Roman" style:font-name-complex="Arial" fo:font-weight="bold" style:font-weight-asian="bold" style:font-weight-complex="bold" fo:font-style="italic" style:font-style-asian="italic" fo:font-size="12pt" style:font-size-asian="12pt" style:font-size-complex="10pt" style:language-asian="zh" style:country-asian="CN" fo:hyphenate="false"/>
    </style:style>
    <style:style style:name="Normale" style:display-name="Normale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Titolo2Carattere" style:display-name="Titolo 2 Carattere" style:family="text">
      <style:text-properties style:font-name="Arial" style:font-name-asian="Times New Roman" fo:font-weight="bold" style:font-weight-asian="bold" style:font-weight-complex="bold" style:font-style-complex="italic" fo:font-size="15pt" style:font-size-asian="15pt" style:font-size-complex="14pt" style:language-asian="en" style:country-asian="US"/>
    </style:style>
    <style:style style:name="Titolo3Carattere" style:display-name="Titolo 3 Carattere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fo:font-size="12pt" style:font-size-asian="12pt" style:language-asian="zh" style:country-asian="CN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fo:font-size="11pt" style:font-size-asian="11pt" style:font-size-complex="11pt" style:language-asian="en" style:country-asian="US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fo:font-size="11pt" style:font-size-asian="11pt" style:font-size-complex="11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  <text:outline-level-style text:level="3" style:num-format=""/>
    </text:outline-style>
    <style:style style:name="WW_CharLFO1LVL1" style:family="text">
      <style:text-properties style:font-name="Arial" style:font-name-asian="Times New Roman" style:font-name-complex="Aria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Arial" style:font-name-asian="Times New Roman" style:font-name-complex="Aria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/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Aria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152in" fo:margin-left="0.7875in" fo:margin-bottom="0.196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687in"/>
      </style:header-style>
      <style:footer-style>
        <style:header-footer-properties style:dynamic-spacing="true" fo:min-height="0.5909in"/>
      </style:footer-style>
    </style:page-layout>
    <style:style style:name="T2" style:parent-style-name="Car.predefinitoparagrafo" style:family="text">
      <style:text-properties style:font-name="Arial" style:font-name-complex="Arial" fo:font-size="8pt" style:font-size-asian="8pt" style:font-size-complex="8pt" style:language-asian="it" style:country-asian="IT"/>
    </style:style>
    <style:style style:name="T3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5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6" style:parent-style-name="Car.predefinitoparagrafo" style:family="text">
      <style:text-properties style:font-name="Arial" style:font-name-complex="Arial" style:font-weight-complex="bold" fo:font-size="8pt" style:font-size-asian="8pt" style:font-size-complex="8pt"/>
    </style:style>
    <style:style style:name="T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8" style:parent-style-name="Car.predefinitoparagrafo" style:family="text">
      <style:text-properties style:font-name="Arial" style:font-name-complex="Arial" style:font-weight-complex="bold" fo:font-size="8pt" style:font-size-asian="8pt" style:font-size-complex="8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ièdipagina"><text:span text:style-name="T2"><draw:connector draw:type="line" svg:x1="0.00417in" svg:y1="-0.05in" svg:x2="6.74375in" svg:y2="-0.05in" draw:z-index="251657728" draw:id="id0" draw:style-name="a0" draw:name="AutoShape 1" text:anchor-type="paragraph"><svg:title/><svg:desc/></draw:connector></text:span><text:span text:style-name="T3">Comune di Prato – Piano per la prevenzione della corruzione e dell'illegalità 2016-2018<text:s/></text:span><text:span text:style-name="T4"><text:tab/></text:span><text:span text:style-name="T5">Pagina<text:s/></text:span><text:span text:style-name="T6"><text:page-number text:fixed="false">61</text:page-number></text:span><text:span text:style-name="T7"><text:s/>di<text:s/></text:span><text:span text:style-name="T8">79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Vanessa Postiferi</meta:initial-creator>
    <dc:creator>Vanessa Postiferi</dc:creator>
    <meta:creation-date>2016-02-03T09:02:00Z</meta:creation-date>
    <dc:date>2016-02-03T09:02:00Z</dc:date>
    <meta:template xlink:href="Normal.dotm" xlink:type="simple"/>
    <meta:editing-cycles>2</meta:editing-cycles>
    <meta:editing-duration>PT60S</meta:editing-duration>
    <meta:document-statistic meta:page-count="4" meta:paragraph-count="17" meta:word-count="1326" meta:character-count="8870" meta:row-count="63" meta:non-whitespace-character-count="7561"/>
  </office:meta>
</office:document-meta>
</file>