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CD0000044C0CF68283.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3" style:family="table">
      <style:table-properties style:width="17.212cm" fo:margin-left="-2.201cm" table:align="left" style:writing-mode="lr-tb"/>
    </style:style>
    <style:style style:name="Tabella3.A" style:family="table-column">
      <style:table-column-properties style:column-width="1.515cm"/>
    </style:style>
    <style:style style:name="Tabella3.B" style:family="table-column">
      <style:table-column-properties style:column-width="1.226cm"/>
    </style:style>
    <style:style style:name="Tabella3.C" style:family="table-column">
      <style:table-column-properties style:column-width="6.204cm"/>
    </style:style>
    <style:style style:name="Tabella3.D" style:family="table-column">
      <style:table-column-properties style:column-width="2.249cm"/>
    </style:style>
    <style:style style:name="Tabella3.E" style:family="table-column">
      <style:table-column-properties style:column-width="2.251cm"/>
    </style:style>
    <style:style style:name="Tabella3.F" style:family="table-column">
      <style:table-column-properties style:column-width="2cm"/>
    </style:style>
    <style:style style:name="Tabella3.G" style:family="table-column">
      <style:table-column-properties style:column-width="1.767cm"/>
    </style:style>
    <style:style style:name="Tabella3.1" style:family="table-row">
      <style:table-row-properties style:min-row-height="2.249cm" fo:keep-together="auto"/>
    </style:style>
    <style:style style:name="Tabella3.A1" style:family="table-cell">
      <style:table-cell-properties style:vertical-align="middle" fo:background-color="#c0c0c0"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3.B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 style:family="table-cell">
      <style:table-cell-properties style:vertical-align="middle" fo:background-color="#ccffcc"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3.G1" style:family="table-cell">
      <style:table-cell-properties style:vertical-align="middle" fo:background-color="#ccffff" fo:padding-left="0.123cm" fo:padding-right="0.123cm" fo:padding-top="0cm" fo:padding-bottom="0cm" fo:border="0.5pt solid #000000" style:writing-mode="lr-tb">
        <style:background-image/>
      </style:table-cell-properties>
    </style:style>
    <style:style style:name="Tabella3.2" style:family="table-row">
      <style:table-row-properties style:min-row-height="3.149cm" fo:keep-together="auto"/>
    </style:style>
    <style:style style:name="Tabella3.A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2" style:family="table-cell">
      <style:table-cell-properties style:vertical-align="middle" fo:background-color="#ccffcc" fo:padding-left="0.123cm" fo:padding-right="0.123cm" fo:padding-top="0cm" fo:padding-bottom="0cm" fo:border-left="0.5pt solid #000000" fo:border-right="none" fo:border-top="none" fo:border-bottom="0.5pt solid #000000" style:writing-mode="lr-tb">
        <style:background-image/>
      </style:table-cell-properties>
    </style:style>
    <style:style style:name="Tabella3.G2" style:family="table-cell">
      <style:table-cell-properties style:vertical-align="middle" fo:background-color="#ccffff"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la3.3" style:family="table-row">
      <style:table-row-properties style:min-row-height="0.9cm" fo:keep-together="auto"/>
    </style:style>
    <style:style style:name="Tabella3.A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4" style:family="table-row">
      <style:table-row-properties style:min-row-height="2.35cm" fo:keep-together="auto"/>
    </style:style>
    <style:style style:name="Tabella3.A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 style:family="table-row">
      <style:table-row-properties style:min-row-height="1.349cm" fo:keep-together="auto"/>
    </style:style>
    <style:style style:name="Tabella3.A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6" style:family="table-row">
      <style:table-row-properties style:min-row-height="1.799cm" fo:keep-together="auto"/>
    </style:style>
    <style:style style:name="Tabella3.A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8" style:family="table-row">
      <style:table-row-properties style:min-row-height="1.998cm" fo:keep-together="auto"/>
    </style:style>
    <style:style style:name="Tabella3.A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8" style:family="table-cell">
      <style:table-cell-properties style:vertical-align="middle" fo:background-color="#ffffff" fo:padding-left="0.123cm" fo:padding-right="0.123cm" fo:padding-top="0cm" fo:padding-bottom="0cm" fo:border-left="0.5pt solid #000000" fo:border-right="none" fo:border-top="none" fo:border-bottom="0.5pt solid #000000" style:writing-mode="lr-tb">
        <style:background-image/>
      </style:table-cell-properties>
    </style:style>
    <style:style style:name="Tabella3.9" style:family="table-row">
      <style:table-row-properties style:min-row-height="2.951cm" fo:keep-together="auto"/>
    </style:style>
    <style:style style:name="Tabella3.A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11" style:family="table-row">
      <style:table-row-properties style:min-row-height="3.598cm" fo:keep-together="auto"/>
    </style:style>
    <style:style style:name="Tabella3.A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12" style:family="table-row">
      <style:table-row-properties style:min-row-height="3.096cm" fo:keep-together="auto"/>
    </style:style>
    <style:style style:name="Tabella3.A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16" style:family="table-row">
      <style:table-row-properties style:min-row-height="2.374cm" fo:keep-together="auto"/>
    </style:style>
    <style:style style:name="Tabella3.A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18" style:family="table-row">
      <style:table-row-properties style:min-row-height="1.852cm" fo:keep-together="auto"/>
    </style:style>
    <style:style style:name="Tabella3.A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20" style:family="table-row">
      <style:table-row-properties style:min-row-height="1.699cm" fo:keep-together="auto"/>
    </style:style>
    <style:style style:name="Tabella3.A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21" style:family="table-row">
      <style:table-row-properties style:min-row-height="1.972cm" fo:keep-together="auto"/>
    </style:style>
    <style:style style:name="Tabella3.A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26" style:family="table-row">
      <style:table-row-properties style:min-row-height="1.716cm" fo:keep-together="auto"/>
    </style:style>
    <style:style style:name="Tabella3.A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30" style:family="table-row">
      <style:table-row-properties style:min-row-height="2.914cm" fo:keep-together="auto"/>
    </style:style>
    <style:style style:name="Tabella3.A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35" style:family="table-row">
      <style:table-row-properties style:min-row-height="1.524cm" fo:keep-together="auto"/>
    </style:style>
    <style:style style:name="Tabella3.A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37" style:family="table-row">
      <style:table-row-properties style:min-row-height="1.109cm" fo:keep-together="auto"/>
    </style:style>
    <style:style style:name="Tabella3.A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46" style:family="table-row">
      <style:table-row-properties style:min-row-height="1cm" fo:keep-together="auto"/>
    </style:style>
    <style:style style:name="Tabella3.A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47" style:family="table-row">
      <style:table-row-properties style:min-row-height="1.489cm" fo:keep-together="auto"/>
    </style:style>
    <style:style style:name="Tabella3.A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1" style:family="table-row">
      <style:table-row-properties style:min-row-height="0.815cm" fo:keep-together="auto"/>
    </style:style>
    <style:style style:name="Tabella3.A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3" style:family="table-row">
      <style:table-row-properties style:min-row-height="1.884cm" fo:keep-together="auto"/>
    </style:style>
    <style:style style:name="Tabella3.A5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7" style:family="table-row">
      <style:table-row-properties style:min-row-height="1.658cm" fo:keep-together="auto"/>
    </style:style>
    <style:style style:name="Tabella3.A5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8" style:family="table-row">
      <style:table-row-properties style:min-row-height="1.258cm" fo:keep-together="auto"/>
    </style:style>
    <style:style style:name="Tabella3.A5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59" style:family="table-row">
      <style:table-row-properties style:min-row-height="1.226cm" fo:keep-together="auto"/>
    </style:style>
    <style:style style:name="Tabella3.A5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60" style:family="table-row">
      <style:table-row-properties style:min-row-height="1.743cm" fo:keep-together="auto"/>
    </style:style>
    <style:style style:name="Tabella3.A6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68" style:family="table-row">
      <style:table-row-properties style:min-row-height="1.011cm" fo:keep-together="auto"/>
    </style:style>
    <style:style style:name="Tabella3.A6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77" style:family="table-row">
      <style:table-row-properties style:min-row-height="1.909cm" fo:keep-together="auto"/>
    </style:style>
    <style:style style:name="Tabella3.A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78" style:family="table-row">
      <style:table-row-properties style:min-row-height="1.986cm" fo:keep-together="auto"/>
    </style:style>
    <style:style style:name="Tabella3.A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A8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A8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A8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A8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A8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A8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 style:family="table">
      <style:table-properties style:width="17.729cm" fo:margin-left="-2.72cm" table:align="left" style:writing-mode="lr-tb"/>
    </style:style>
    <style:style style:name="Tabella4.A" style:family="table-column">
      <style:table-column-properties style:column-width="1.526cm"/>
    </style:style>
    <style:style style:name="Tabella4.B" style:family="table-column">
      <style:table-column-properties style:column-width="1.233cm"/>
    </style:style>
    <style:style style:name="Tabella4.C" style:family="table-column">
      <style:table-column-properties style:column-width="6.706cm"/>
    </style:style>
    <style:style style:name="Tabella4.D" style:family="table-column">
      <style:table-column-properties style:column-width="2.249cm"/>
    </style:style>
    <style:style style:name="Tabella4.E" style:family="table-column">
      <style:table-column-properties style:column-width="2.252cm"/>
    </style:style>
    <style:style style:name="Tabella4.F" style:family="table-column">
      <style:table-column-properties style:column-width="2.002cm"/>
    </style:style>
    <style:style style:name="Tabella4.G" style:family="table-column">
      <style:table-column-properties style:column-width="1.76cm"/>
    </style:style>
    <style:style style:name="Tabella4.1" style:family="table-row">
      <style:table-row-properties style:min-row-height="1.799cm" fo:keep-together="auto"/>
    </style:style>
    <style:style style:name="Tabella4.A1" style:family="table-cell">
      <style:table-cell-properties style:vertical-align="middle" fo:background-color="#c0c0c0"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F1" style:family="table-cell">
      <style:table-cell-properties style:vertical-align="middle" fo:background-color="#ccffcc"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G1" style:family="table-cell">
      <style:table-cell-properties style:vertical-align="middle" fo:background-color="#ccffff" fo:padding-left="0.123cm" fo:padding-right="0.123cm" fo:padding-top="0cm" fo:padding-bottom="0cm" fo:border="0.5pt solid #000000" style:writing-mode="lr-tb">
        <style:background-image/>
      </style:table-cell-properties>
    </style:style>
    <style:style style:name="Tabella4.2" style:family="table-row">
      <style:table-row-properties style:min-row-height="1.349cm" fo:keep-together="auto"/>
    </style:style>
    <style:style style:name="Tabella4.A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 style:family="table-row">
      <style:table-row-properties style:min-row-height="1.369cm" fo:keep-together="auto"/>
    </style:style>
    <style:style style:name="Tabella4.A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6" style:family="table-row">
      <style:table-row-properties style:min-row-height="0.94cm" fo:keep-together="auto"/>
    </style:style>
    <style:style style:name="Tabella4.A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7" style:family="table-row">
      <style:table-row-properties style:min-row-height="2.45cm" fo:keep-together="auto"/>
    </style:style>
    <style:style style:name="Tabella4.A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8" style:family="table-row">
      <style:table-row-properties style:min-row-height="3.877cm" fo:keep-together="auto"/>
    </style:style>
    <style:style style:name="Tabella4.A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9" style:family="table-row">
      <style:table-row-properties style:min-row-height="2.395cm" fo:keep-together="auto"/>
    </style:style>
    <style:style style:name="Tabella4.A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0" style:family="table-row">
      <style:table-row-properties style:min-row-height="2.955cm" fo:keep-together="auto"/>
    </style:style>
    <style:style style:name="Tabella4.A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1" style:family="table-row">
      <style:table-row-properties style:min-row-height="1.93cm" fo:keep-together="auto"/>
    </style:style>
    <style:style style:name="Tabella4.A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2" style:family="table-row">
      <style:table-row-properties style:min-row-height="1.831cm" fo:keep-together="auto"/>
    </style:style>
    <style:style style:name="Tabella4.A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3" style:family="table-row">
      <style:table-row-properties style:min-row-height="1.783cm" fo:keep-together="auto"/>
    </style:style>
    <style:style style:name="Tabella4.A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4" style:family="table-row">
      <style:table-row-properties style:min-row-height="1.762cm" fo:keep-together="auto"/>
    </style:style>
    <style:style style:name="Tabella4.A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5" style:family="table-row">
      <style:table-row-properties style:min-row-height="2.321cm" fo:keep-together="auto"/>
    </style:style>
    <style:style style:name="Tabella4.A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6" style:family="table-row">
      <style:table-row-properties style:min-row-height="1.614cm" fo:keep-together="auto"/>
    </style:style>
    <style:style style:name="Tabella4.A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1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8" style:family="table-row">
      <style:table-row-properties style:min-row-height="1.466cm" fo:keep-together="auto"/>
    </style:style>
    <style:style style:name="Tabella4.A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19" style:family="table-row">
      <style:table-row-properties style:min-row-height="0.494cm" fo:keep-together="auto"/>
    </style:style>
    <style:style style:name="Tabella4.A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0" style:family="table-row">
      <style:table-row-properties style:min-row-height="2.695cm" fo:keep-together="auto"/>
    </style:style>
    <style:style style:name="Tabella4.A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1" style:family="table-row">
      <style:table-row-properties style:min-row-height="3.23cm" fo:keep-together="auto"/>
    </style:style>
    <style:style style:name="Tabella4.A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2" style:family="table-row">
      <style:table-row-properties style:min-row-height="2.863cm" fo:keep-together="auto"/>
    </style:style>
    <style:style style:name="Tabella4.A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3" style:family="table-row">
      <style:table-row-properties style:min-row-height="1.496cm" fo:keep-together="auto"/>
    </style:style>
    <style:style style:name="Tabella4.A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4" style:family="table-row">
      <style:table-row-properties style:min-row-height="3.029cm" fo:keep-together="auto"/>
    </style:style>
    <style:style style:name="Tabella4.A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6" style:family="table-row">
      <style:table-row-properties style:min-row-height="1.296cm" fo:keep-together="auto"/>
    </style:style>
    <style:style style:name="Tabella4.A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7" style:family="table-row">
      <style:table-row-properties style:min-row-height="1.513cm" fo:keep-together="auto"/>
    </style:style>
    <style:style style:name="Tabella4.A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2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29" style:family="table-row">
      <style:table-row-properties style:min-row-height="1.445cm" fo:keep-together="auto"/>
    </style:style>
    <style:style style:name="Tabella4.A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30" style:family="table-row">
      <style:table-row-properties style:min-row-height="1.686cm" fo:keep-together="auto"/>
    </style:style>
    <style:style style:name="Tabella4.A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32" style:family="table-row">
      <style:table-row-properties style:min-row-height="2.148cm" fo:keep-together="auto"/>
    </style:style>
    <style:style style:name="Tabella4.A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33" style:family="table-row">
      <style:table-row-properties style:min-row-height="1.148cm" fo:keep-together="auto"/>
    </style:style>
    <style:style style:name="Tabella4.A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34" style:family="table-row">
      <style:table-row-properties style:min-row-height="1.76cm" fo:keep-together="auto"/>
    </style:style>
    <style:style style:name="Tabella4.A3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38" style:family="table-row">
      <style:table-row-properties style:min-row-height="3.367cm" fo:keep-together="auto"/>
    </style:style>
    <style:style style:name="Tabella4.A3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3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0" style:family="table-row">
      <style:table-row-properties style:min-row-height="2.32cm" fo:keep-together="auto"/>
    </style:style>
    <style:style style:name="Tabella4.A4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4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2" style:family="table-row">
      <style:table-row-properties style:min-row-height="3.415cm" fo:keep-together="auto"/>
    </style:style>
    <style:style style:name="Tabella4.A4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3" style:family="table-row">
      <style:table-row-properties style:min-row-height="2.734cm" fo:keep-together="auto"/>
    </style:style>
    <style:style style:name="Tabella4.A4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4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5" style:family="table-row">
      <style:table-row-properties style:min-row-height="1.053cm" fo:keep-together="auto"/>
    </style:style>
    <style:style style:name="Tabella4.A4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6" style:family="table-row">
      <style:table-row-properties style:min-row-height="4.498cm" fo:keep-together="auto"/>
    </style:style>
    <style:style style:name="Tabella4.A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4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48" style:family="table-row">
      <style:table-row-properties style:min-row-height="2.099cm" fo:keep-together="auto"/>
    </style:style>
    <style:style style:name="Tabella4.A4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4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4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4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4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0" style:family="table-row">
      <style:table-row-properties style:min-row-height="3.27cm" fo:keep-together="auto"/>
    </style:style>
    <style:style style:name="Tabella4.A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1" style:family="table-row">
      <style:table-row-properties style:min-row-height="3.198cm" fo:keep-together="auto"/>
    </style:style>
    <style:style style:name="Tabella4.A5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2" style:family="table-row">
      <style:table-row-properties style:min-row-height="2.845cm" fo:keep-together="auto"/>
    </style:style>
    <style:style style:name="Tabella4.A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3" style:family="table-row">
      <style:table-row-properties style:min-row-height="1.863cm" fo:keep-together="auto"/>
    </style:style>
    <style:style style:name="Tabella4.A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5" style:family="table-row">
      <style:table-row-properties style:min-row-height="2.134cm" fo:keep-together="auto"/>
    </style:style>
    <style:style style:name="Tabella4.A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6" style:family="table-row">
      <style:table-row-properties style:min-row-height="2.713cm" fo:keep-together="auto"/>
    </style:style>
    <style:style style:name="Tabella4.A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7" style:family="table-row">
      <style:table-row-properties style:min-row-height="2.828cm" fo:keep-together="auto"/>
    </style:style>
    <style:style style:name="Tabella4.A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A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59" style:family="table-row">
      <style:table-row-properties style:min-row-height="2.205cm" fo:keep-together="auto"/>
    </style:style>
    <style:style style:name="Tabella4.A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5" style:family="table">
      <style:table-properties style:width="15.379cm" fo:margin-left="-0.191cm" table:align="left" style:writing-mode="lr-tb"/>
    </style:style>
    <style:style style:name="Tabella5.A" style:family="table-column">
      <style:table-column-properties style:column-width="5.943cm"/>
    </style:style>
    <style:style style:name="Tabella5.B" style:family="table-column">
      <style:table-column-properties style:column-width="9.437cm"/>
    </style:style>
    <style:style style:name="Tabella5.1" style:family="table-row">
      <style:table-row-properties fo:keep-together="auto"/>
    </style:style>
    <style:style style:name="Tabella5.A1" style:family="table-cell">
      <style:table-cell-properties style:vertical-align="top" fo:padding-left="0.191cm" fo:padding-right="0.191cm" fo:padding-top="0cm" fo:padding-bottom="0cm" fo:border="none" style:writing-mode="lr-tb"/>
    </style:style>
    <style:style style:name="Tabella5.B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la5.2" style:family="table-row">
      <style:table-row-properties style:min-row-height="0.573cm" fo:keep-together="auto"/>
    </style:style>
    <style:style style:name="Tabella5.B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P1" style:family="paragraph" style:parent-style-name="Footer">
      <style:paragraph-properties fo:text-align="end" style:justify-single-word="false"/>
    </style:style>
    <style:style style:name="P2" style:family="paragraph" style:parent-style-name="Standard">
      <style:text-properties style:font-name="Calibri" fo:font-size="12pt" style:font-size-asian="12pt" style:font-name-complex="Calibri" style:font-size-complex="12pt"/>
    </style:style>
    <style:style style:name="P3"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4" style:family="paragraph" style:parent-style-name="Standard">
      <style:paragraph-properties fo:text-align="justify" style:justify-single-word="false" style:snap-to-layout-grid="false"/>
      <style:text-properties style:font-name="Calibri" fo:font-size="12pt" style:font-size-asian="12pt" style:font-name-complex="Calibri" style:font-size-complex="12pt"/>
    </style:style>
    <style:style style:name="P5" style:family="paragraph" style:parent-style-name="Standard">
      <style:paragraph-properties style:snap-to-layout-grid="false"/>
      <style:text-properties style:font-name="Calibri" fo:font-size="12pt" style:font-size-asian="12pt" style:font-name-complex="Calibri" style:font-size-complex="12pt"/>
    </style:style>
    <style:style style:name="P6" style:family="paragraph" style:parent-style-name="Standard">
      <style:text-properties style:font-name="Calibri" fo:font-size="12pt" style:font-size-asian="12pt" style:font-name-complex="Arial" style:font-size-complex="12pt"/>
    </style:style>
    <style:style style:name="P7"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8" style:family="paragraph" style:parent-style-name="Standard">
      <style:paragraph-properties fo:text-align="justify" style:justify-single-word="false"/>
      <style:text-properties style:font-name="Calibri" fo:font-size="12pt" fo:font-style="italic" style:font-size-asian="12pt" style:font-style-asian="italic" style:font-name-complex="Arial" style:font-size-complex="12pt"/>
    </style:style>
    <style:style style:name="P9" style:family="paragraph" style:parent-style-name="Standard">
      <style:text-properties style:font-name="Calibri" fo:font-weight="bold" style:font-weight-asian="bold" style:font-name-complex="Arial" style:font-weight-complex="bold"/>
    </style:style>
    <style:style style:name="P10" style:family="paragraph" style:parent-style-name="Standard">
      <style:paragraph-properties fo:text-align="center" style:justify-single-word="false"/>
      <style:text-properties style:font-name="Calibri" fo:font-weight="bold" style:font-weight-asian="bold" style:font-name-complex="Arial" style:font-weight-complex="bold"/>
    </style:style>
    <style:style style:name="P11" style:family="paragraph" style:parent-style-name="Standard">
      <style:text-properties style:font-name="Calibri" style:font-name-complex="Arial"/>
    </style:style>
    <style:style style:name="P12" style:family="paragraph" style:parent-style-name="Standard">
      <style:paragraph-properties fo:text-align="center" style:justify-single-word="false"/>
      <style:text-properties style:font-name="Calibri" style:font-name-complex="Arial"/>
    </style:style>
    <style:style style:name="P13" style:family="paragraph" style:parent-style-name="Standard">
      <style:paragraph-properties fo:margin-top="0.176cm" fo:margin-bottom="0.25cm" loext:contextual-spacing="false" fo:text-align="justify" style:justify-single-word="false"/>
      <style:text-properties style:font-name="Calibri" fo:font-size="12pt" style:font-size-asian="12pt" style:font-name-complex="Arial" style:font-size-complex="12pt"/>
    </style:style>
    <style:style style:name="P14" style:family="paragraph" style:parent-style-name="Standard">
      <style:paragraph-properties fo:text-align="center" style:justify-single-word="false" fo:break-before="page"/>
      <style:text-properties style:font-name="Calibri" fo:font-size="12pt" fo:font-weight="bold" style:font-size-asian="12pt" style:font-weight-asian="bold" style:font-name-complex="Arial" style:font-size-complex="12pt"/>
    </style:style>
    <style:style style:name="P15" style:family="paragraph" style:parent-style-name="Standard">
      <style:paragraph-properties fo:margin-left="-2.752cm" fo:margin-right="0cm" fo:text-indent="0cm" style:auto-text-indent="false"/>
      <style:text-properties style:font-name="Calibri" fo:font-size="12pt" style:font-size-asian="12pt" style:font-name-complex="Calibri" style:font-size-complex="12pt"/>
    </style:style>
    <style:style style:name="P16" style:family="paragraph" style:parent-style-name="Standard">
      <style:text-properties fo:font-weight="bold" style:font-weight-asian="bold"/>
    </style:style>
    <style:style style:name="P17" style:family="paragraph" style:parent-style-name="Standard" style:list-style-name="">
      <style:text-properties style:font-name="Calibri" fo:font-size="12pt" fo:font-weight="bold" style:font-size-asian="12pt" style:font-weight-asian="bold" style:font-name-complex="Calibri" style:font-size-complex="12pt"/>
    </style:style>
    <style:style style:name="P18" style:family="paragraph" style:parent-style-name="Standard" style:list-style-name="">
      <style:paragraph-properties fo:text-align="justify" style:justify-single-word="false"/>
      <style:text-properties style:font-name="Calibri" fo:font-size="12pt" fo:font-weight="bold" style:font-size-asian="12pt" style:font-weight-asian="bold" style:font-name-complex="Calibri" style:font-size-complex="12pt"/>
    </style:style>
    <style:style style:name="P19" style:family="paragraph" style:parent-style-name="Standard">
      <style:text-properties style:font-name="Calibri" fo:font-size="12pt" fo:font-weight="bold" style:font-size-asian="12pt" style:font-weight-asian="bold" style:font-name-complex="Arial" style:font-size-complex="12pt"/>
    </style:style>
    <style:style style:name="P20" style:family="paragraph" style:parent-style-name="Standard" style:list-style-name="">
      <style:paragraph-properties fo:text-align="justify" style:justify-single-word="false"/>
      <style:text-properties style:font-name="Calibri" fo:font-size="12pt" fo:font-weight="bold" style:font-size-asian="12pt" style:font-weight-asian="bold" style:font-name-complex="Arial" style:font-size-complex="12pt"/>
    </style:style>
    <style:style style:name="P21"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22" style:family="paragraph" style:parent-style-name="Standard" style:list-style-name="">
      <style:paragraph-properties fo:text-align="justify" style:justify-single-word="false"/>
      <style:text-properties style:font-name="Calibri" fo:font-size="12pt" style:font-size-asian="12pt" style:font-name-complex="Calibri" style:font-size-complex="12pt"/>
    </style:style>
    <style:style style:name="P23"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24" style:family="paragraph" style:parent-style-name="Standard" style:list-style-name="">
      <style:paragraph-properties fo:text-align="justify" style:justify-single-word="false"/>
      <style:text-properties style:font-name="Calibri" fo:font-size="12pt" style:font-size-asian="12pt" style:font-name-complex="Arial" style:font-size-complex="12pt"/>
    </style:style>
    <style:style style:name="P25" style:family="paragraph" style:parent-style-name="Standard" style:list-style-name="WW8Num26">
      <style:paragraph-properties fo:text-align="justify" style:justify-single-word="false"/>
      <style:text-properties style:font-name="Calibri" fo:font-size="12pt" fo:font-style="italic" style:font-size-asian="12pt" style:font-style-asian="italic" style:font-name-complex="Arial" style:font-size-complex="12pt"/>
    </style:style>
    <style:style style:name="P26" style:family="paragraph" style:parent-style-name="Standard" style:list-style-name="WW8Num5">
      <style:paragraph-properties fo:text-align="justify" style:justify-single-word="false"/>
      <style:text-properties style:font-name="Calibri" fo:font-size="12pt" fo:font-style="italic" fo:font-weight="bold" style:font-size-asian="12pt" style:font-style-asian="italic" style:font-weight-asian="bold" style:font-name-complex="Arial" style:font-size-complex="12pt"/>
    </style:style>
    <style:style style:name="P27" style:family="paragraph" style:parent-style-name="Standard" style:list-style-name="WW8Num5">
      <style:paragraph-properties fo:text-align="justify" style:justify-single-word="false"/>
    </style:style>
    <style:style style:name="P28"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P29" style:family="paragraph" style:parent-style-name="Standard">
      <style:paragraph-properties fo:margin-top="0.176cm" fo:margin-bottom="0.25cm" loext:contextual-spacing="false" fo:text-align="justify" style:justify-single-word="false"/>
      <style:text-properties style:font-name="Calibri" fo:font-size="12pt" style:font-size-asian="12pt" style:font-name-complex="Arial" style:font-size-complex="12pt"/>
    </style:style>
    <style:style style:name="P30" style:family="paragraph" style:parent-style-name="Standard" style:list-style-name="WW8Num5">
      <style:paragraph-properties fo:margin-top="0.176cm" fo:margin-bottom="0.25cm" loext:contextual-spacing="false" fo:text-align="justify" style:justify-single-word="false"/>
      <style:text-properties style:font-name="Calibri" fo:font-size="12pt" style:font-size-asian="12pt" style:font-name-complex="Arial" style:font-size-complex="12pt"/>
    </style:style>
    <style:style style:name="P31" style:family="paragraph" style:parent-style-name="Header">
      <style:text-properties style:font-name="Calibri" fo:font-size="12pt" fo:font-weight="bold" style:font-size-asian="12pt" style:font-weight-asian="bold" style:font-name-complex="Calibri" style:font-size-complex="12pt"/>
    </style:style>
    <style:style style:name="T1" style:family="text">
      <style:text-properties style:font-name="Calibri" fo:font-size="12pt" fo:font-style="italic" fo:font-weight="bold" style:font-size-asian="12pt" style:font-style-asian="italic" style:font-weight-asian="bold" style:font-name-complex="Arial" style:font-size-complex="12pt"/>
    </style:style>
    <style:style style:name="T2" style:family="text">
      <style:text-properties style:font-name="Calibri" fo:font-size="12pt" fo:font-style="italic" fo:font-weight="bold" style:font-name-asian="Calibri" style:font-size-asian="12pt" style:font-style-asian="italic" style:font-weight-asian="bold" style:font-name-complex="Calibri" style:font-size-complex="12pt"/>
    </style:style>
    <style:style style:name="T3" style:family="text">
      <style:text-properties fo:font-size="7.5pt" style:font-size-asian="7.5pt"/>
    </style:style>
    <style:style style:name="fr1" style:family="graphic" style:parent-style-name="Frame">
      <style:graphic-properties style:wrap="dynamic" style:number-wrapped-paragraphs="1" style:vertical-pos="from-top" style:vertical-rel="paragraph" style:horizontal-pos="from-left" style:horizontal-rel="page" fo:background-color="#ffffff" style:background-transparency="100%" draw:fill="solid" style:writing-mode="lr-tb" draw:wrap-influence-on-position="once-successive">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8"/>
      <text:h text:style-name="P17" text:outline-level="1">VERBALE Nucleo di Valutazione del 09/04/2018</text:h>
      <text:h text:style-name="P17" text:outline-level="1"/>
      <text:h text:style-name="P17" text:outline-level="1"/>
      <text:h text:style-name="P17"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3">Simonetta Fedeli – Presidente <text:s/></text:p>
          </table:table-cell>
          <table:table-cell table:style-name="Tabella1.B1" office:value-type="string">
            <text:p text:style-name="P3">PRESENTE</text:p>
          </table:table-cell>
        </table:table-row>
        <table:table-row table:style-name="Tabella1.1">
          <table:table-cell table:style-name="Tabella1.A1" office:value-type="string">
            <text:p text:style-name="P3">Federica Caponi – membro esterno</text:p>
          </table:table-cell>
          <table:table-cell table:style-name="Tabella1.B1" office:value-type="string">
            <text:p text:style-name="P3">Collegamento a Distanza</text:p>
          </table:table-cell>
        </table:table-row>
        <table:table-row table:style-name="Tabella1.1">
          <table:table-cell table:style-name="Tabella1.A1" office:value-type="string">
            <text:p text:style-name="P3">Roberto Gerardi - membro esterno </text:p>
          </table:table-cell>
          <table:table-cell table:style-name="Tabella1.B1" office:value-type="string">
            <text:p text:style-name="P3">PRESENTE</text:p>
          </table:table-cell>
        </table:table-row>
      </table:table>
      <text:h text:style-name="P17" text:outline-level="1"/>
      <text:h text:style-name="P17"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3">Valentina Pacini <text:s/>– Responsabile </text:p>
          </table:table-cell>
          <table:table-cell table:style-name="Tabella2.B1" office:value-type="string">
            <text:p text:style-name="P3">PRESENTE</text:p>
          </table:table-cell>
        </table:table-row>
        <table:table-row table:style-name="Tabella2.1">
          <table:table-cell table:style-name="Tabella2.A1" office:value-type="string">
            <text:p text:style-name="P3">Sabrina Ceccarelli </text:p>
          </table:table-cell>
          <table:table-cell table:style-name="Tabella2.B1" office:value-type="string">
            <text:p text:style-name="P3">PRESENTE</text:p>
          </table:table-cell>
        </table:table-row>
        <table:table-row table:style-name="Tabella2.1">
          <table:table-cell table:style-name="Tabella2.A1" office:value-type="string">
            <text:p text:style-name="P3">Lisa Romagnoli </text:p>
          </table:table-cell>
          <table:table-cell table:style-name="Tabella2.B1" office:value-type="string">
            <text:p text:style-name="P3">PRESENTE</text:p>
          </table:table-cell>
        </table:table-row>
      </table:table>
      <text:h text:style-name="P18" text:outline-level="1"/>
      <text:h text:style-name="P18" text:outline-level="1"/>
      <text:h text:style-name="P18" text:outline-level="1">Ordine del giorno</text:h>
      <text:list xml:id="list2577452980386891103" text:style-name="WW8Num26">
        <text:list-item>
          <text:p text:style-name="P25">Attestazione trasparenza </text:p>
        </text:list-item>
        <text:list-item>
          <text:p text:style-name="P25">Attribuzione budget aggiuntivo per incentivazione PO e Spress Servizio edilizia pubblica </text:p>
        </text:list-item>
        <text:list-item>
          <text:p text:style-name="P25">Consuntivo obiettivi 2017 – Valutazione performance individuale dirigenti </text:p>
        </text:list-item>
      </text:list>
      <text:p text:style-name="P8"/>
      <text:p text:style-name="P8"/>
      <text:p text:style-name="P8">Alla prima parte della Riunione è presente il Dott. Ducceschi </text:p>
      <text:p text:style-name="P8"/>
      <text:p text:style-name="P7">La riunione ha inizio alle ore 16.00 </text:p>
      <text:p text:style-name="P7"/>
      <text:p text:style-name="P6"/>
      <text:list xml:id="list3878352754192989876" text:style-name="WW8Num5">
        <text:list-item>
          <text:p text:style-name="P27"><text:span text:style-name="T2"><text:s/></text:span><text:span text:style-name="T1">Attestazione Trasparenza <text:s/></text:span></text:p>
        </text:list-item>
      </text:list>
      <text:p text:style-name="P13">La partecipazione, ancorché a distanza, della Dott.ssa Caponi alla seduta odierna è richiesta in virtù del fatto che la Dott.ssa Fedeli oltre ad essere Presidente dell’organo di controllo interno è anche la Responsabile della trasparenza del Comune di Prato, pertanto si è ritenuto opportuno assicurare la presenza di entrambe i membri esterni per garantire imparzialità di giudizio nel rilascio dell’ attestazione prevista dall’art. 14 co. 4, lett. G del D.lgs 150/20009 e delle delibere ANAC 1310/2016 e 141/2018 . </text:p>
      <text:p text:style-name="P13">I tre componenti del NDV provvedono pertanto ad effettuare la verifica sulla pubblicazione, sulla completezza, sull’ aggiornamento e sull’apertura del formato di ciascun documento, riassumendo gli esiti di detta verifica nella griglia di rilevazione allegata al presente verbale (allegato A1); a seguire rilasciano specifica attestazione. (omissis)</text:p>
      <text:p text:style-name="P13">La Dott.ssa Caponi termina il collegamento a distanza . </text:p>
      <text:p text:style-name="P13"/>
      <text:p text:style-name="P13"/>
      <text:p text:style-name="P13"/>
      <text:list xml:id="list125943598193549" text:continue-numbering="true" text:style-name="WW8Num5">
        <text:list-item>
          <text:p text:style-name="P26"><text:soft-page-break/>Attribuzione budget aggiuntivo per incentivazione PO e Spress Servizio edilizia pubblica </text:p>
        </text:list-item>
      </text:list>
      <text:p text:style-name="P13">Premesso che il Servizio Edilizia Pubblica è stato attribuito ad interim all’Arch. Riccardo Pecorario e che lo stesso ha richiesto di ampliare le sfera di competenza dell’unica <text:s/>Posizione organizzativa del servizio al fine di garantire un maggior coordinamento interno. Dato atto che il dirigente ha provveduto a censire una nuova posizione di lavoro trasmettendo la scheda al servizio personale e richiedendo un incremento del budget per incentivazione delle SPRESS e delle PO. Il NDV, valutata congrua la richiesta dell’Arch. Pecorario, stabilisce di incrementare il Budget attribuito al Servizio Edilizia Pubblica utilizzando risorse al momento non impiegate. Si allega il prospetto della nuova proposta di attribuzione dei budget incentivanti da trasmettere alla Giunta per gli adempimenti di competenza (Allegato B) </text:p>
      <text:p text:style-name="P13">Il Dott. Ducceschi lascia la seduta del NDV </text:p>
      <text:p text:style-name="P13"/>
      <text:list xml:id="list125943598203585" text:continue-numbering="true" text:style-name="WW8Num5">
        <text:list-item>
          <text:p text:style-name="P26">Consuntivo obiettivi 2017 – Valutazione performance individuale dirigenti </text:p>
        </text:list-item>
      </text:list>
      <text:p text:style-name="P13">Premesso che, come stabilito nella precedente seduta del NDV, </text:p>
      <text:list xml:id="list125943598184640" text:continue-numbering="true" text:style-name="WW8Num5">
        <text:list-item>
          <text:list>
            <text:list-item>
              <text:p text:style-name="P30">la struttura tecnica di supporto ha provveduto ad individuare la misura corrispondente all’effettivo grado di realizzazione degli obiettivi 2017 sulla base delle fasi previste e dei valori finali attesi; </text:p>
            </text:list-item>
            <text:list-item>
              <text:p text:style-name="P30">il Segretario Generale, Presidente del NDV, validato l’esito di tale istruttoria, ha provveduto a trasmettere ai dirigenti le risultanze del processo di misurazione richiedendo agli stessi di presentare controdeduzioni o motivare eventuali ritardi nel raggiungimento degli obiettivi assegnati; </text:p>
            </text:list-item>
            <text:list-item>
              <text:p text:style-name="P30">i dirigenti interessati hanno trasmesso le loro osservazioni </text:p>
            </text:list-item>
          </text:list>
        </text:list-item>
      </text:list>
      <text:p text:style-name="P13">Si procede ad analizzare le controdeduzioni presentate dai dirigenti al fine di attribuire a ciascun obiettivo il grado di realizzazione raggiunto dando atto che verranno attribuiti due valori distinti: il primo risultante dal processo di <text:s/>misurazione sarà utilizzato ai fini della valutazione della performance organizzativa di Ente; l’altro, che terrà conto di eventuali motivazioni esterne che possono aver inciso sul mancato /parziale raggiungimento dell’obiettivo, sarà utilizzato per valorizzare la performance individuale del dirigente . </text:p>
      <text:h text:style-name="P24" text:outline-level="1">Si riporta di seguito la sintesi dei due valori attribuiti a ciascun obiettivo di risultato e di sviluppo rimandando l’analisi di dettaglio e le relative motivazioni all’allegato C1 e C2 parte integrante e sostanziale del presente verbale . </text:h>
      <text:h text:style-name="P24" text:outline-level="1"/>
      <text:p text:style-name="P14"/>
      <text:p text:style-name="Standard">MISURAZIONE E VALUTAZIONE OBIETTIVI DI RISULTATO 2017</text:p>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column table:style-name="Tabella3.G"/>
        <table:table-header-rows>
          <table:table-row table:style-name="Tabella3.1">
            <table:table-cell table:style-name="Tabella3.A1" office:value-type="string">
              <text:p text:style-name="P10"><text:bookmark-start text:name="RANGE!A1:I81"/>Esercizio Pers<text:bookmark-end text:name="RANGE!A1:I81"/></text:p>
            </table:table-cell>
            <table:table-cell table:style-name="Tabella3.B1" office:value-type="string">
              <text:p text:style-name="P10">Codice </text:p>
            </table:table-cell>
            <table:table-cell table:style-name="Tabella3.A1" office:value-type="string">
              <text:p text:style-name="P10">Titolo</text:p>
            </table:table-cell>
            <table:table-cell table:style-name="Tabella3.A1" office:value-type="string">
              <text:p text:style-name="P10">C/Responsabilità</text:p>
            </table:table-cell>
            <table:table-cell table:style-name="Tabella3.A1" office:value-type="string">
              <text:p text:style-name="P10">Tipologia</text:p>
            </table:table-cell>
            <table:table-cell table:style-name="Tabella3.F1" office:value-type="string">
              <text:p text:style-name="P9">Valutazione <text:s/>Performance organizzativa </text:p>
            </table:table-cell>
            <table:table-cell table:style-name="Tabella3.G1" office:value-type="string">
              <text:p text:style-name="P9">Valutazione Performance individuale </text:p>
            </table:table-cell>
          </table:table-row>
        </table:table-header-rows>
        <table:table-row table:style-name="Tabella3.2">
          <table:table-cell table:style-name="Tabella3.A2" office:value-type="string">
            <text:p text:style-name="P11">2017</text:p>
          </table:table-cell>
          <table:table-cell table:style-name="Tabella3.B2" office:value-type="string">
            <text:p text:style-name="P11">2017-PD02</text:p>
          </table:table-cell>
          <table:table-cell table:style-name="Tabella3.C2" office:value-type="string">
            <text:p text:style-name="P11">Riaffermazione ruolo biblioteca Lazzerini come centro rete provinciale e ampliamento del sistema</text:p>
          </table:table-cell>
          <table:table-cell table:style-name="Tabella3.D2" office:value-type="string">
            <text:p text:style-name="P11">Biblioteca e Arc. Fotografico</text:p>
          </table:table-cell>
          <table:table-cell table:style-name="Tabella3.E2"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3" office:value-type="string">
            <text:p text:style-name="P11">2017</text:p>
          </table:table-cell>
          <table:table-cell table:style-name="Tabella3.B3" office:value-type="string">
            <text:p text:style-name="P11">2017-PD03</text:p>
          </table:table-cell>
          <table:table-cell table:style-name="Tabella3.C3" office:value-type="string">
            <text:p text:style-name="P11">Progetti culturali e formativi di rete</text:p>
          </table:table-cell>
          <table:table-cell table:style-name="Tabella3.D3" office:value-type="string">
            <text:p text:style-name="P11">Biblioteca e Arc. Fotografico</text:p>
          </table:table-cell>
          <table:table-cell table:style-name="Tabella3.E3"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4">
          <table:table-cell table:style-name="Tabella3.A4" office:value-type="string">
            <text:p text:style-name="P11">2017</text:p>
          </table:table-cell>
          <table:table-cell table:style-name="Tabella3.B4" office:value-type="string">
            <text:p text:style-name="P11">2017-PD06</text:p>
          </table:table-cell>
          <table:table-cell table:style-name="Tabella3.C4" office:value-type="string">
            <text:p text:style-name="P11">Agenzia formativa</text:p>
          </table:table-cell>
          <table:table-cell table:style-name="Tabella3.D4" office:value-type="string">
            <text:p text:style-name="P11">Biblioteca e Arc. Fotografico</text:p>
          </table:table-cell>
          <table:table-cell table:style-name="Tabella3.E4" office:value-type="string">
            <text:p text:style-name="P11">RISULTATO</text:p>
          </table:table-cell>
          <table:table-cell table:style-name="Tabella3.F2" office:value-type="string">
            <text:p text:style-name="P12">70,00</text:p>
          </table:table-cell>
          <table:table-cell table:style-name="Tabella3.G2" office:value-type="string">
            <text:p text:style-name="P12">70,00</text:p>
          </table:table-cell>
        </table:table-row>
        <table:table-row table:style-name="Tabella3.5">
          <table:table-cell table:style-name="Tabella3.A5" office:value-type="string">
            <text:p text:style-name="P11">2017</text:p>
          </table:table-cell>
          <table:table-cell table:style-name="Tabella3.B5" office:value-type="string">
            <text:p text:style-name="P11">2017-UC02</text:p>
          </table:table-cell>
          <table:table-cell table:style-name="Tabella3.C5" office:value-type="string">
            <text:p text:style-name="P11">Riorganizzazione dello Sportello Europa. Fase attuativa</text:p>
          </table:table-cell>
          <table:table-cell table:style-name="Tabella3.D5" office:value-type="string">
            <text:p text:style-name="P11">Unità Staff Sportello Europa</text:p>
          </table:table-cell>
          <table:table-cell table:style-name="Tabella3.E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
          <table:table-cell table:style-name="Tabella3.A6" office:value-type="string">
            <text:p text:style-name="P11">2017</text:p>
          </table:table-cell>
          <table:table-cell table:style-name="Tabella3.B6" office:value-type="string">
            <text:p text:style-name="P11">2017-UC04</text:p>
          </table:table-cell>
          <table:table-cell table:style-name="Tabella3.C6" office:value-type="string">
            <text:p text:style-name="P11">Svolgimento del ruolo di Autorità Urbana con funzioni di Organismo Intermedio nella realizzazione del PIU</text:p>
          </table:table-cell>
          <table:table-cell table:style-name="Tabella3.D6" office:value-type="string">
            <text:p text:style-name="P11">Unità Staff Sportello Europa</text:p>
          </table:table-cell>
          <table:table-cell table:style-name="Tabella3.E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7" office:value-type="string">
            <text:p text:style-name="P11">2017</text:p>
          </table:table-cell>
          <table:table-cell table:style-name="Tabella3.B7" office:value-type="string">
            <text:p text:style-name="P11">2017-UC05</text:p>
          </table:table-cell>
          <table:table-cell table:style-name="Tabella3.C7" office:value-type="string">
            <text:p text:style-name="P11">Circular economy</text:p>
          </table:table-cell>
          <table:table-cell table:style-name="Tabella3.D7" office:value-type="string">
            <text:p text:style-name="P11">Unità Staff Sportello Europa</text:p>
          </table:table-cell>
          <table:table-cell table:style-name="Tabella3.E7"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8">
          <table:table-cell table:style-name="Tabella3.A8" office:value-type="string">
            <text:p text:style-name="P11">2017</text:p>
          </table:table-cell>
          <table:table-cell table:style-name="Tabella3.B8" office:value-type="string">
            <text:p text:style-name="P11">2017-PG05</text:p>
          </table:table-cell>
          <table:table-cell table:style-name="Tabella3.C8" office:value-type="string">
            <text:p text:style-name="P11">Riqualificazione spazi pubblici attraverso standard di progettazione più elevati</text:p>
          </table:table-cell>
          <table:table-cell table:style-name="Tabella3.D8" office:value-type="string">
            <text:p text:style-name="P11">Urbanistica</text:p>
          </table:table-cell>
          <table:table-cell table:style-name="Tabella3.D8"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9">
          <table:table-cell table:style-name="Tabella3.A9" office:value-type="string">
            <text:p text:style-name="P11">2017</text:p>
          </table:table-cell>
          <table:table-cell table:style-name="Tabella3.B9" office:value-type="string">
            <text:p text:style-name="P11">2017-PG03</text:p>
          </table:table-cell>
          <table:table-cell table:style-name="Tabella3.C9" office:value-type="string">
            <text:p text:style-name="P11">Redigere il nuovo strumento di pianificazione del territorio che favorisca il recupero del patrimonio edilizio esistente ai fini anche della ripresa delle attività economiche e del miglioramento della qualità ambientale e della vita</text:p>
          </table:table-cell>
          <table:table-cell table:style-name="Tabella3.D9" office:value-type="string">
            <text:p text:style-name="P11">Urbanistica</text:p>
          </table:table-cell>
          <table:table-cell table:style-name="Tabella3.E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10" office:value-type="string">
            <text:p text:style-name="P11">2017</text:p>
          </table:table-cell>
          <table:table-cell table:style-name="Tabella3.B10" office:value-type="string">
            <text:p text:style-name="P11">2017-PG01</text:p>
          </table:table-cell>
          <table:table-cell table:style-name="Tabella3.C10" office:value-type="string">
            <text:p text:style-name="P11">Piano Strutturale - adeguamento al Piano Paesaggistico regionale</text:p>
          </table:table-cell>
          <table:table-cell table:style-name="Tabella3.D10" office:value-type="string">
            <text:p text:style-name="P11">Urbanistica</text:p>
          </table:table-cell>
          <table:table-cell table:style-name="Tabella3.E10"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1">
          <table:table-cell table:style-name="Tabella3.A11" office:value-type="string">
            <text:p text:style-name="P11">2017</text:p>
          </table:table-cell>
          <table:table-cell table:style-name="Tabella3.B11" office:value-type="string">
            <text:p text:style-name="P11">2017-PG04</text:p>
          </table:table-cell>
          <table:table-cell table:style-name="Tabella3.C11" office:value-type="string">
            <text:p text:style-name="P11">Rifiuti inerti non pericolosi: piano per gli insediamenti produttivi di iniziativa pubblica per la realizzazione di un'area dedicata a tale attività</text:p>
          </table:table-cell>
          <table:table-cell table:style-name="Tabella3.D11" office:value-type="string">
            <text:p text:style-name="P11">Urbanistica</text:p>
          </table:table-cell>
          <table:table-cell table:style-name="Tabella3.E11" office:value-type="string">
            <text:p text:style-name="P11">RISULTATO</text:p>
          </table:table-cell>
          <table:table-cell table:style-name="Tabella3.F2" office:value-type="string">
            <text:p text:style-name="P12">50,00</text:p>
          </table:table-cell>
          <table:table-cell table:style-name="Tabella3.G2" office:value-type="string">
            <text:p text:style-name="P12">70,00</text:p>
          </table:table-cell>
        </table:table-row>
        <text:soft-page-break/>
        <table:table-row table:style-name="Tabella3.12">
          <table:table-cell table:style-name="Tabella3.A12" office:value-type="string">
            <text:p text:style-name="P11">2017</text:p>
          </table:table-cell>
          <table:table-cell table:style-name="Tabella3.B12" office:value-type="string">
            <text:p text:style-name="P11">2017-PG06</text:p>
          </table:table-cell>
          <table:table-cell table:style-name="Tabella3.C12" office:value-type="string">
            <text:p text:style-name="P11">Verificare la possibilità di ampliare l'offerta di abitazioni attraverso la promozione dell'housing sociale sperimentando l'utilizzo di procedure innovative per lo sviluppo dell'offerta di alloggi a prezzi contenuti.</text:p>
          </table:table-cell>
          <table:table-cell table:style-name="Tabella3.D12" office:value-type="string">
            <text:p text:style-name="P11">Urbanistica</text:p>
          </table:table-cell>
          <table:table-cell table:style-name="Tabella3.E12" office:value-type="string">
            <text:p text:style-name="P11">RISULTATO</text:p>
          </table:table-cell>
          <table:table-cell table:style-name="Tabella3.F2" office:value-type="string">
            <text:p text:style-name="P12">97,00</text:p>
          </table:table-cell>
          <table:table-cell table:style-name="Tabella3.G2" office:value-type="string">
            <text:p text:style-name="P12">97,00</text:p>
          </table:table-cell>
        </table:table-row>
        <table:table-row table:style-name="Tabella3.5">
          <table:table-cell table:style-name="Tabella3.A13" office:value-type="string">
            <text:p text:style-name="P11">2017</text:p>
          </table:table-cell>
          <table:table-cell table:style-name="Tabella3.B13" office:value-type="string">
            <text:p text:style-name="P11">2017-PG07</text:p>
          </table:table-cell>
          <table:table-cell table:style-name="Tabella3.C13" office:value-type="string">
            <text:p text:style-name="P11">Creazione di un albo dei professionisti per incarichi D.Lgs 50/2016</text:p>
          </table:table-cell>
          <table:table-cell table:style-name="Tabella3.D13" office:value-type="string">
            <text:p text:style-name="P11">Urbanistica</text:p>
          </table:table-cell>
          <table:table-cell table:style-name="Tabella3.E13"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14" office:value-type="string">
            <text:p text:style-name="P11">2017</text:p>
          </table:table-cell>
          <table:table-cell table:style-name="Tabella3.B14" office:value-type="string">
            <text:p text:style-name="P11">2017-PG08</text:p>
          </table:table-cell>
          <table:table-cell table:style-name="Tabella3.C14" office:value-type="string">
            <text:p text:style-name="P11">Macrolotto II: variante e nuova convenzione </text:p>
          </table:table-cell>
          <table:table-cell table:style-name="Tabella3.D14" office:value-type="string">
            <text:p text:style-name="P11">Urbanistica</text:p>
          </table:table-cell>
          <table:table-cell table:style-name="Tabella3.E1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
          <table:table-cell table:style-name="Tabella3.A15" office:value-type="string">
            <text:p text:style-name="P11">2017</text:p>
          </table:table-cell>
          <table:table-cell table:style-name="Tabella3.B15" office:value-type="string">
            <text:p text:style-name="P11">2017-SB03</text:p>
          </table:table-cell>
          <table:table-cell table:style-name="Tabella3.C15" office:value-type="string">
            <text:p text:style-name="P11">Ottimizzazione della gestione del personale attraverso politiche di valorizzazione e sviluppo</text:p>
          </table:table-cell>
          <table:table-cell table:style-name="Tabella3.D15" office:value-type="string">
            <text:p text:style-name="P11">Risorse Umane</text:p>
          </table:table-cell>
          <table:table-cell table:style-name="Tabella3.E15" office:value-type="string">
            <text:p text:style-name="P11">RISULTATO</text:p>
          </table:table-cell>
          <table:table-cell table:style-name="Tabella3.F2" office:value-type="string">
            <text:p text:style-name="P12">85,00</text:p>
          </table:table-cell>
          <table:table-cell table:style-name="Tabella3.G2" office:value-type="string">
            <text:p text:style-name="P12">85,00</text:p>
          </table:table-cell>
        </table:table-row>
        <table:table-row table:style-name="Tabella3.16">
          <table:table-cell table:style-name="Tabella3.A16" office:value-type="string">
            <text:p text:style-name="P11">2017</text:p>
          </table:table-cell>
          <table:table-cell table:style-name="Tabella3.B16" office:value-type="string">
            <text:p text:style-name="P11">2017-SB07</text:p>
          </table:table-cell>
          <table:table-cell table:style-name="Tabella3.C16" office:value-type="string">
            <text:p text:style-name="P11">Formazione come leva per lo sviluppo del personale : Albo formatori interni accreditati . Corso sulla comunicazione interna e esterna</text:p>
          </table:table-cell>
          <table:table-cell table:style-name="Tabella3.D16" office:value-type="string">
            <text:p text:style-name="P11">Risorse Umane</text:p>
          </table:table-cell>
          <table:table-cell table:style-name="Tabella3.E16"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5">
          <table:table-cell table:style-name="Tabella3.A17" office:value-type="string">
            <text:p text:style-name="P11">2017</text:p>
          </table:table-cell>
          <table:table-cell table:style-name="Tabella3.B17" office:value-type="string">
            <text:p text:style-name="P11"> 2017-SB09</text:p>
          </table:table-cell>
          <table:table-cell table:style-name="Tabella3.C17" office:value-type="string">
            <text:p text:style-name="P11">Stabilizzazione del personale precario nell'ambito dell'Ente Comune di Prato</text:p>
          </table:table-cell>
          <table:table-cell table:style-name="Tabella3.D17" office:value-type="string">
            <text:p text:style-name="P11">Risorse Umane</text:p>
          </table:table-cell>
          <table:table-cell table:style-name="Tabella3.E17"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8">
          <table:table-cell table:style-name="Tabella3.A18" office:value-type="string">
            <text:p text:style-name="P11">2017</text:p>
          </table:table-cell>
          <table:table-cell table:style-name="Tabella3.B18" office:value-type="string">
            <text:p text:style-name="P11">2017-UA05</text:p>
          </table:table-cell>
          <table:table-cell table:style-name="Tabella3.C18" office:value-type="string">
            <text:p text:style-name="P11">Implementazione e integrazione banche dati</text:p>
          </table:table-cell>
          <table:table-cell table:style-name="Tabella3.D18" office:value-type="string">
            <text:p text:style-name="P11">Unità Staff Direzione Gen.le</text:p>
          </table:table-cell>
          <table:table-cell table:style-name="Tabella3.E18" office:value-type="string">
            <text:p text:style-name="P11">RISULTATO</text:p>
          </table:table-cell>
          <table:table-cell table:style-name="Tabella3.F2" office:value-type="string">
            <text:p text:style-name="P12">80,00</text:p>
          </table:table-cell>
          <table:table-cell table:style-name="Tabella3.G2" office:value-type="string">
            <text:p text:style-name="P12">80,00</text:p>
          </table:table-cell>
        </table:table-row>
        <table:table-row table:style-name="Tabella3.3">
          <table:table-cell table:style-name="Tabella3.A19" office:value-type="string">
            <text:p text:style-name="P11">2017</text:p>
          </table:table-cell>
          <table:table-cell table:style-name="Tabella3.B19" office:value-type="string">
            <text:p text:style-name="P11">2017-UA06</text:p>
          </table:table-cell>
          <table:table-cell table:style-name="Tabella3.C19" office:value-type="string">
            <text:p text:style-name="P11">Indagini qualità servizi </text:p>
          </table:table-cell>
          <table:table-cell table:style-name="Tabella3.D19" office:value-type="string">
            <text:p text:style-name="P11">Unità Staff Direzione Gen.le</text:p>
          </table:table-cell>
          <table:table-cell table:style-name="Tabella3.E1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20">
          <table:table-cell table:style-name="Tabella3.A20" office:value-type="string">
            <text:p text:style-name="P11">2017</text:p>
          </table:table-cell>
          <table:table-cell table:style-name="Tabella3.B20" office:value-type="string">
            <text:p text:style-name="P11">2017-PL09</text:p>
          </table:table-cell>
          <table:table-cell table:style-name="Tabella3.C20" office:value-type="string">
            <text:p text:style-name="P11">Attuazione degli indirizzi SDS per la gestione diretta del complesso delle attività del consorzio</text:p>
          </table:table-cell>
          <table:table-cell table:style-name="Tabella3.D20" office:value-type="string">
            <text:p text:style-name="P11">Sociale</text:p>
          </table:table-cell>
          <table:table-cell table:style-name="Tabella3.E20" office:value-type="string">
            <text:p text:style-name="P11">RISULTATO</text:p>
          </table:table-cell>
          <table:table-cell table:style-name="Tabella3.F2" office:value-type="string">
            <text:p text:style-name="P12">80,00</text:p>
          </table:table-cell>
          <table:table-cell table:style-name="Tabella3.G2" office:value-type="string">
            <text:p text:style-name="P12">80,00</text:p>
          </table:table-cell>
        </table:table-row>
        <table:table-row table:style-name="Tabella3.21">
          <table:table-cell table:style-name="Tabella3.A21" office:value-type="string">
            <text:p text:style-name="P11">2017</text:p>
          </table:table-cell>
          <table:table-cell table:style-name="Tabella3.B21" office:value-type="string">
            <text:p text:style-name="P11">2017-PL11</text:p>
          </table:table-cell>
          <table:table-cell table:style-name="Tabella3.C21" office:value-type="string">
            <text:p text:style-name="P11">Definizione nuovi criteri per la non autosufficienza - riorganizzazione dei servizi a favore degli anziani</text:p>
          </table:table-cell>
          <table:table-cell table:style-name="Tabella3.D21" office:value-type="string">
            <text:p text:style-name="P11">Sociale</text:p>
          </table:table-cell>
          <table:table-cell table:style-name="Tabella3.E21"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3">
          <table:table-cell table:style-name="Tabella3.A22" office:value-type="string">
            <text:p text:style-name="P11">2017</text:p>
          </table:table-cell>
          <table:table-cell table:style-name="Tabella3.B22" office:value-type="string">
            <text:p text:style-name="P11"> 2017-PL12</text:p>
          </table:table-cell>
          <table:table-cell table:style-name="Tabella3.C22" office:value-type="string">
            <text:p text:style-name="P11">Analisi e integrazione banche dati</text:p>
          </table:table-cell>
          <table:table-cell table:style-name="Tabella3.D22" office:value-type="string">
            <text:p text:style-name="P11">Sociale</text:p>
          </table:table-cell>
          <table:table-cell table:style-name="Tabella3.E22"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
          <table:table-cell table:style-name="Tabella3.A23" office:value-type="string">
            <text:p text:style-name="P11">2017</text:p>
          </table:table-cell>
          <table:table-cell table:style-name="Tabella3.B23" office:value-type="string">
            <text:p text:style-name="P11">2017-PL13</text:p>
          </table:table-cell>
          <table:table-cell table:style-name="Tabella3.C23" office:value-type="string">
            <text:p text:style-name="P11">Definizione piano di sicurezza logistica del servizio sociale e formazione mirata a gestire le situazioni di rischio</text:p>
          </table:table-cell>
          <table:table-cell table:style-name="Tabella3.D23" office:value-type="string">
            <text:p text:style-name="P11">Sociale</text:p>
          </table:table-cell>
          <table:table-cell table:style-name="Tabella3.E23"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24" office:value-type="string">
            <text:p text:style-name="P11">2017</text:p>
          </table:table-cell>
          <table:table-cell table:style-name="Tabella3.B24" office:value-type="string">
            <text:p text:style-name="P11">2017-PE04</text:p>
          </table:table-cell>
          <table:table-cell table:style-name="Tabella3.C24" office:value-type="string">
            <text:p text:style-name="P11">Ampliamento prestazioni erogate e orario apertura <text:s/>servizi demografici</text:p>
          </table:table-cell>
          <table:table-cell table:style-name="Tabella3.D24" office:value-type="string">
            <text:p text:style-name="P11">Servizi Demografici</text:p>
          </table:table-cell>
          <table:table-cell table:style-name="Tabella3.E2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ext:soft-page-break/>
        <table:table-row table:style-name="Tabella3.5">
          <table:table-cell table:style-name="Tabella3.A25" office:value-type="string">
            <text:p text:style-name="P11">2017</text:p>
          </table:table-cell>
          <table:table-cell table:style-name="Tabella3.B25" office:value-type="string">
            <text:p text:style-name="P11">2017-PE05</text:p>
          </table:table-cell>
          <table:table-cell table:style-name="Tabella3.C25" office:value-type="string">
            <text:p text:style-name="P11">Attività di valutazione soddisfazione degli utenti dei Servizi Demografici</text:p>
          </table:table-cell>
          <table:table-cell table:style-name="Tabella3.D25" office:value-type="string">
            <text:p text:style-name="P11">Servizi Demografici</text:p>
          </table:table-cell>
          <table:table-cell table:style-name="Tabella3.E2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26">
          <table:table-cell table:style-name="Tabella3.A26" office:value-type="string">
            <text:p text:style-name="P11">2017</text:p>
          </table:table-cell>
          <table:table-cell table:style-name="Tabella3.B26" office:value-type="string">
            <text:p text:style-name="P11">2017-GS01</text:p>
          </table:table-cell>
          <table:table-cell table:style-name="Tabella3.C26" office:value-type="string">
            <text:p text:style-name="P11">Progetto di recupero area ex ospedale Misericordia e dolce</text:p>
          </table:table-cell>
          <table:table-cell table:style-name="Tabella3.D26" office:value-type="string">
            <text:p text:style-name="P11">Gabinetto del Sindaco</text:p>
          </table:table-cell>
          <table:table-cell table:style-name="Tabella3.E2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27" office:value-type="string">
            <text:p text:style-name="P11">2017</text:p>
          </table:table-cell>
          <table:table-cell table:style-name="Tabella3.B27" office:value-type="string">
            <text:p text:style-name="P11">2017-GS05</text:p>
          </table:table-cell>
          <table:table-cell table:style-name="Tabella3.C27" office:value-type="string">
            <text:p text:style-name="P11">Aumentare le entrate da alienazione beni immobili nel quinquennio 2015-2019 rispetto al precedente 2010-2014</text:p>
          </table:table-cell>
          <table:table-cell table:style-name="Tabella3.D27" office:value-type="string">
            <text:p text:style-name="P11">Gabinetto del Sindaco</text:p>
          </table:table-cell>
          <table:table-cell table:style-name="Tabella3.E27"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28" office:value-type="string">
            <text:p text:style-name="P11">2017</text:p>
          </table:table-cell>
          <table:table-cell table:style-name="Tabella3.B28" office:value-type="string">
            <text:p text:style-name="P11">2017-GS03</text:p>
          </table:table-cell>
          <table:table-cell table:style-name="Tabella3.C28" office:value-type="string">
            <text:p text:style-name="P11">Riqualificazione area del Soccorso e sottopasso declassata</text:p>
          </table:table-cell>
          <table:table-cell table:style-name="Tabella3.D28" office:value-type="string">
            <text:p text:style-name="P11">Gabinetto del Sindaco</text:p>
          </table:table-cell>
          <table:table-cell table:style-name="Tabella3.E28"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29" office:value-type="string">
            <text:p text:style-name="P11">2017</text:p>
          </table:table-cell>
          <table:table-cell table:style-name="Tabella3.B29" office:value-type="string">
            <text:p text:style-name="P11">2017-GS02</text:p>
          </table:table-cell>
          <table:table-cell table:style-name="Tabella3.C29" office:value-type="string">
            <text:p text:style-name="P11">Reperire Finanziamenti per edilizia scolastica</text:p>
          </table:table-cell>
          <table:table-cell table:style-name="Tabella3.D29" office:value-type="string">
            <text:p text:style-name="P11">Gabinetto del Sindaco</text:p>
          </table:table-cell>
          <table:table-cell table:style-name="Tabella3.E2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0">
          <table:table-cell table:style-name="Tabella3.A30" office:value-type="string">
            <text:p text:style-name="P11">2017</text:p>
          </table:table-cell>
          <table:table-cell table:style-name="Tabella3.B30" office:value-type="string">
            <text:p text:style-name="P11">2017-GS04</text:p>
          </table:table-cell>
          <table:table-cell table:style-name="Tabella3.C30" office:value-type="string">
            <text:p text:style-name="P11">Verificare la possibilità di ampliare l'offerta di abitazioni attraverso la promozione dell'housing sociale sperimentando l'utilizzo di procedure innovative per lo sviluppo dell'offerta di alloggi a prezzi contenuti.</text:p>
          </table:table-cell>
          <table:table-cell table:style-name="Tabella3.D30" office:value-type="string">
            <text:p text:style-name="P11">Gabinetto del Sindaco</text:p>
          </table:table-cell>
          <table:table-cell table:style-name="Tabella3.E30" office:value-type="string">
            <text:p text:style-name="P11">RISULTATO</text:p>
          </table:table-cell>
          <table:table-cell table:style-name="Tabella3.F2" office:value-type="string">
            <text:p text:style-name="P12">97,00</text:p>
          </table:table-cell>
          <table:table-cell table:style-name="Tabella3.G2" office:value-type="string">
            <text:p text:style-name="P12">97,00</text:p>
          </table:table-cell>
        </table:table-row>
        <table:table-row table:style-name="Tabella3.1">
          <table:table-cell table:style-name="Tabella3.A31" office:value-type="string">
            <text:p text:style-name="P11">2017</text:p>
          </table:table-cell>
          <table:table-cell table:style-name="Tabella3.B31" office:value-type="string">
            <text:p text:style-name="P11">2017-GS08</text:p>
          </table:table-cell>
          <table:table-cell table:style-name="Tabella3.C31" office:value-type="string">
            <text:p text:style-name="P11">Cinquantesimo 8 settembre - Realizzazione evento per celebrare la speciale ricorrenza e promuovere l'immagine della città</text:p>
          </table:table-cell>
          <table:table-cell table:style-name="Tabella3.D31" office:value-type="string">
            <text:p text:style-name="P11">Gabinetto del Sindaco</text:p>
          </table:table-cell>
          <table:table-cell table:style-name="Tabella3.E31"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32" office:value-type="string">
            <text:p text:style-name="P11">2017</text:p>
          </table:table-cell>
          <table:table-cell table:style-name="Tabella3.B32" office:value-type="string">
            <text:p text:style-name="P11">2017-PB07</text:p>
          </table:table-cell>
          <table:table-cell table:style-name="Tabella3.C32" office:value-type="string">
            <text:p text:style-name="P11">Revisione modalità operative per la gestione del servizio di refezione scolastica</text:p>
          </table:table-cell>
          <table:table-cell table:style-name="Tabella3.D32" office:value-type="string">
            <text:p text:style-name="P11">Pubblica Istruzione</text:p>
          </table:table-cell>
          <table:table-cell table:style-name="Tabella3.E32"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33" office:value-type="string">
            <text:p text:style-name="P11">2017</text:p>
          </table:table-cell>
          <table:table-cell table:style-name="Tabella3.B33" office:value-type="string">
            <text:p text:style-name="P11">2017-PB03</text:p>
          </table:table-cell>
          <table:table-cell table:style-name="Tabella3.C33" office:value-type="string">
            <text:p text:style-name="P11">Ottimizzazione del sistema educativo 0-6</text:p>
          </table:table-cell>
          <table:table-cell table:style-name="Tabella3.D33" office:value-type="string">
            <text:p text:style-name="P11">Pubblica Istruzione</text:p>
          </table:table-cell>
          <table:table-cell table:style-name="Tabella3.E33"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3">
          <table:table-cell table:style-name="Tabella3.A34" office:value-type="string">
            <text:p text:style-name="P11">2017</text:p>
          </table:table-cell>
          <table:table-cell table:style-name="Tabella3.B34" office:value-type="string">
            <text:p text:style-name="P11">2017-PB05</text:p>
          </table:table-cell>
          <table:table-cell table:style-name="Tabella3.C34" office:value-type="string">
            <text:p text:style-name="P11">Piano spostamenti casa scuola</text:p>
          </table:table-cell>
          <table:table-cell table:style-name="Tabella3.D34" office:value-type="string">
            <text:p text:style-name="P11">Pubblica Istruzione</text:p>
          </table:table-cell>
          <table:table-cell table:style-name="Tabella3.E3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5">
          <table:table-cell table:style-name="Tabella3.A35" office:value-type="string">
            <text:p text:style-name="P11">2017</text:p>
          </table:table-cell>
          <table:table-cell table:style-name="Tabella3.B35" office:value-type="string">
            <text:p text:style-name="P11">2017-PB04</text:p>
          </table:table-cell>
          <table:table-cell table:style-name="Tabella3.C35" office:value-type="string">
            <text:p text:style-name="P11">Contrasto povertà educativa minorile</text:p>
          </table:table-cell>
          <table:table-cell table:style-name="Tabella3.D35" office:value-type="string">
            <text:p text:style-name="P11">Pubblica Istruzione</text:p>
          </table:table-cell>
          <table:table-cell table:style-name="Tabella3.E3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36" office:value-type="string">
            <text:p text:style-name="P11">2017</text:p>
          </table:table-cell>
          <table:table-cell table:style-name="Tabella3.B36" office:value-type="string">
            <text:p text:style-name="P11">2017-UD01</text:p>
          </table:table-cell>
          <table:table-cell table:style-name="Tabella3.C36" office:value-type="string">
            <text:p text:style-name="P11">Operazioni revisione straordinaria patrecipazioni</text:p>
          </table:table-cell>
          <table:table-cell table:style-name="Tabella3.D36" office:value-type="string">
            <text:p text:style-name="P11">Staff Partec. in Enti e Soc.</text:p>
          </table:table-cell>
          <table:table-cell table:style-name="Tabella3.E3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7">
          <table:table-cell table:style-name="Tabella3.A37" office:value-type="string">
            <text:p text:style-name="P11">2017</text:p>
          </table:table-cell>
          <table:table-cell table:style-name="Tabella3.B37" office:value-type="string">
            <text:p text:style-name="P11">2017-CP08</text:p>
          </table:table-cell>
          <table:table-cell table:style-name="Tabella3.C37" office:value-type="string">
            <text:p text:style-name="P11">Equità e legalità</text:p>
          </table:table-cell>
          <table:table-cell table:style-name="Tabella3.D37" office:value-type="string">
            <text:p text:style-name="P11">Corpo P.M</text:p>
          </table:table-cell>
          <table:table-cell table:style-name="Tabella3.E37" office:value-type="string">
            <text:p text:style-name="P11">RISULTATO</text:p>
          </table:table-cell>
          <table:table-cell table:style-name="Tabella3.F2" office:value-type="string">
            <text:p text:style-name="P12">95,00</text:p>
          </table:table-cell>
          <table:table-cell table:style-name="Tabella3.G2" office:value-type="string">
            <text:p text:style-name="P12">100,00</text:p>
          </table:table-cell>
        </table:table-row>
        <table:table-row table:style-name="Tabella3.3">
          <table:table-cell table:style-name="Tabella3.A38" office:value-type="string">
            <text:p text:style-name="P11">2017</text:p>
          </table:table-cell>
          <table:table-cell table:style-name="Tabella3.B38" office:value-type="string">
            <text:p text:style-name="P11">2017-CP09</text:p>
          </table:table-cell>
          <table:table-cell table:style-name="Tabella3.C38" office:value-type="string">
            <text:p text:style-name="P11">Prato città sicura</text:p>
          </table:table-cell>
          <table:table-cell table:style-name="Tabella3.D38" office:value-type="string">
            <text:p text:style-name="P11">Corpo P.M</text:p>
          </table:table-cell>
          <table:table-cell table:style-name="Tabella3.E38"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39" office:value-type="string">
            <text:p text:style-name="P11">2017</text:p>
          </table:table-cell>
          <table:table-cell table:style-name="Tabella3.B39" office:value-type="string">
            <text:p text:style-name="P11">2017-CP10</text:p>
          </table:table-cell>
          <table:table-cell table:style-name="Tabella3.C39" office:value-type="string">
            <text:p text:style-name="P11">Dematerializzazione delle comunicazioni dei dati della patente di guida ai sensi dell'art. 126bis del codice della strada</text:p>
          </table:table-cell>
          <table:table-cell table:style-name="Tabella3.D39" office:value-type="string">
            <text:p text:style-name="P11">Corpo P.M</text:p>
          </table:table-cell>
          <table:table-cell table:style-name="Tabella3.E3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ext:soft-page-break/>
        <table:table-row table:style-name="Tabella3.5">
          <table:table-cell table:style-name="Tabella3.A40" office:value-type="string">
            <text:p text:style-name="P11">2017</text:p>
          </table:table-cell>
          <table:table-cell table:style-name="Tabella3.B40" office:value-type="string">
            <text:p text:style-name="P11">2017-PF16</text:p>
          </table:table-cell>
          <table:table-cell table:style-name="Tabella3.C40" office:value-type="string">
            <text:p text:style-name="P11">Parco Agricolo della Piana: valorizzazione Cascine di Tavola e altre aree</text:p>
          </table:table-cell>
          <table:table-cell table:style-name="Tabella3.D40" office:value-type="string">
            <text:p text:style-name="P11">Governo del Territorio</text:p>
          </table:table-cell>
          <table:table-cell table:style-name="Tabella3.E40"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41" office:value-type="string">
            <text:p text:style-name="P11">2017</text:p>
          </table:table-cell>
          <table:table-cell table:style-name="Tabella3.B41" office:value-type="string">
            <text:p text:style-name="P11">2017-PF14</text:p>
          </table:table-cell>
          <table:table-cell table:style-name="Tabella3.C41" office:value-type="string">
            <text:p text:style-name="P11">Riqualificazione energetica edifici scolastici</text:p>
          </table:table-cell>
          <table:table-cell table:style-name="Tabella3.D41" office:value-type="string">
            <text:p text:style-name="P11">Governo del Territorio</text:p>
          </table:table-cell>
          <table:table-cell table:style-name="Tabella3.E41"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42" office:value-type="string">
            <text:p text:style-name="P11">2017</text:p>
          </table:table-cell>
          <table:table-cell table:style-name="Tabella3.B42" office:value-type="string">
            <text:p text:style-name="P11">2017-PF08</text:p>
          </table:table-cell>
          <table:table-cell table:style-name="Tabella3.C42" office:value-type="string">
            <text:p text:style-name="P11">Riversibility - Parco Fluviale del Bisenzio, realizzazione lavori Piazza Università, realizzazione palazzina servizi zona Serraglio</text:p>
          </table:table-cell>
          <table:table-cell table:style-name="Tabella3.D42" office:value-type="string">
            <text:p text:style-name="P11">Governo del Territorio</text:p>
          </table:table-cell>
          <table:table-cell table:style-name="Tabella3.E42" office:value-type="string">
            <text:p text:style-name="P11">RISULTATO</text:p>
          </table:table-cell>
          <table:table-cell table:style-name="Tabella3.F2" office:value-type="string">
            <text:p text:style-name="P12">96,00</text:p>
          </table:table-cell>
          <table:table-cell table:style-name="Tabella3.G2" office:value-type="string">
            <text:p text:style-name="P12">96,00</text:p>
          </table:table-cell>
        </table:table-row>
        <table:table-row table:style-name="Tabella3.5">
          <table:table-cell table:style-name="Tabella3.A43" office:value-type="string">
            <text:p text:style-name="P11">2017</text:p>
          </table:table-cell>
          <table:table-cell table:style-name="Tabella3.B43" office:value-type="string">
            <text:p text:style-name="P11">2017-PF12</text:p>
          </table:table-cell>
          <table:table-cell table:style-name="Tabella3.C43" office:value-type="string">
            <text:p text:style-name="P11">Ridurre le emissione di CO2 (PAES) - campagne informative e monitoraggio azioni</text:p>
          </table:table-cell>
          <table:table-cell table:style-name="Tabella3.D43" office:value-type="string">
            <text:p text:style-name="P11">Governo del Territorio</text:p>
          </table:table-cell>
          <table:table-cell table:style-name="Tabella3.E43"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44" office:value-type="string">
            <text:p text:style-name="P11">2017</text:p>
          </table:table-cell>
          <table:table-cell table:style-name="Tabella3.B44" office:value-type="string">
            <text:p text:style-name="P11">2017-PF13</text:p>
          </table:table-cell>
          <table:table-cell table:style-name="Tabella3.C44" office:value-type="string">
            <text:p text:style-name="P11">Recupero funzionale del complesso di palazzo Pacchiani per servizi dell'amministrazione comunale</text:p>
          </table:table-cell>
          <table:table-cell table:style-name="Tabella3.D44" office:value-type="string">
            <text:p text:style-name="P11">Governo del Territorio</text:p>
          </table:table-cell>
          <table:table-cell table:style-name="Tabella3.E4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45" office:value-type="string">
            <text:p text:style-name="P11">2017</text:p>
          </table:table-cell>
          <table:table-cell table:style-name="Tabella3.B45" office:value-type="string">
            <text:p text:style-name="P11">2017-PF06</text:p>
          </table:table-cell>
          <table:table-cell table:style-name="Tabella3.C45" office:value-type="string">
            <text:p text:style-name="P11">Riqualificazione aree commerciali</text:p>
          </table:table-cell>
          <table:table-cell table:style-name="Tabella3.D45" office:value-type="string">
            <text:p text:style-name="P11">Governo del Territorio</text:p>
          </table:table-cell>
          <table:table-cell table:style-name="Tabella3.E4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46">
          <table:table-cell table:style-name="Tabella3.A46" office:value-type="string">
            <text:p text:style-name="P11">2017</text:p>
          </table:table-cell>
          <table:table-cell table:style-name="Tabella3.B46" office:value-type="string">
            <text:p text:style-name="P11">2017-PF21</text:p>
          </table:table-cell>
          <table:table-cell table:style-name="Tabella3.C46" office:value-type="string">
            <text:p text:style-name="P11">Bastione forche </text:p>
          </table:table-cell>
          <table:table-cell table:style-name="Tabella3.D46" office:value-type="string">
            <text:p text:style-name="P11">Governo del Territorio</text:p>
          </table:table-cell>
          <table:table-cell table:style-name="Tabella3.E46" office:value-type="string">
            <text:p text:style-name="P11">RISULTATO</text:p>
          </table:table-cell>
          <table:table-cell table:style-name="Tabella3.F2" office:value-type="string">
            <text:p text:style-name="P12">50,00</text:p>
          </table:table-cell>
          <table:table-cell table:style-name="Tabella3.G2" office:value-type="string">
            <text:p text:style-name="P12">70,00</text:p>
          </table:table-cell>
        </table:table-row>
        <table:table-row table:style-name="Tabella3.47">
          <table:table-cell table:style-name="Tabella3.A47" office:value-type="string">
            <text:p text:style-name="P11">2017</text:p>
          </table:table-cell>
          <table:table-cell table:style-name="Tabella3.B47" office:value-type="string">
            <text:p text:style-name="P11">2017-PF20</text:p>
          </table:table-cell>
          <table:table-cell table:style-name="Tabella3.C47" office:value-type="string">
            <text:p text:style-name="P11">Monitoraggio Opere</text:p>
          </table:table-cell>
          <table:table-cell table:style-name="Tabella3.D47" office:value-type="string">
            <text:p text:style-name="P11">Governo del Territorio</text:p>
          </table:table-cell>
          <table:table-cell table:style-name="Tabella3.E47" office:value-type="string">
            <text:p text:style-name="P11">RISULTATO</text:p>
          </table:table-cell>
          <table:table-cell table:style-name="Tabella3.F2" office:value-type="string">
            <text:p text:style-name="P12">64,67</text:p>
          </table:table-cell>
          <table:table-cell table:style-name="Tabella3.G2" office:value-type="string">
            <text:p text:style-name="P12">64,67</text:p>
          </table:table-cell>
        </table:table-row>
        <table:table-row table:style-name="Tabella3.5">
          <table:table-cell table:style-name="Tabella3.A48" office:value-type="string">
            <text:p text:style-name="P11">2017</text:p>
          </table:table-cell>
          <table:table-cell table:style-name="Tabella3.B48" office:value-type="string">
            <text:p text:style-name="P11">2017-PP03</text:p>
          </table:table-cell>
          <table:table-cell table:style-name="Tabella3.C48" office:value-type="string">
            <text:p text:style-name="P11">Edilizia Storico Monumentale anni precedenti</text:p>
          </table:table-cell>
          <table:table-cell table:style-name="Tabella3.D48" office:value-type="string">
            <text:p text:style-name="P11">Edilizia Pubblica</text:p>
          </table:table-cell>
          <table:table-cell table:style-name="Tabella3.E48" office:value-type="string">
            <text:p text:style-name="P11">RISULTATO</text:p>
          </table:table-cell>
          <table:table-cell table:style-name="Tabella3.F2" office:value-type="string">
            <text:p text:style-name="P12">72,73</text:p>
          </table:table-cell>
          <table:table-cell table:style-name="Tabella3.G2" office:value-type="string">
            <text:p text:style-name="P12">72,73</text:p>
          </table:table-cell>
        </table:table-row>
        <table:table-row table:style-name="Tabella3.5">
          <table:table-cell table:style-name="Tabella3.A49" office:value-type="string">
            <text:p text:style-name="P11">2017</text:p>
          </table:table-cell>
          <table:table-cell table:style-name="Tabella3.B49" office:value-type="string">
            <text:p text:style-name="P11">2017-PP01</text:p>
          </table:table-cell>
          <table:table-cell table:style-name="Tabella3.C49" office:value-type="string">
            <text:p text:style-name="P11">Edilizia sportiva anni precedenti</text:p>
          </table:table-cell>
          <table:table-cell table:style-name="Tabella3.D49" office:value-type="string">
            <text:p text:style-name="P11">Edilizia Pubblica</text:p>
          </table:table-cell>
          <table:table-cell table:style-name="Tabella3.E49" office:value-type="string">
            <text:p text:style-name="P11">RISULTATO</text:p>
          </table:table-cell>
          <table:table-cell table:style-name="Tabella3.F2" office:value-type="string">
            <text:p text:style-name="P12">87,50</text:p>
          </table:table-cell>
          <table:table-cell table:style-name="Tabella3.G2" office:value-type="string">
            <text:p text:style-name="P12">87,50</text:p>
          </table:table-cell>
        </table:table-row>
        <table:table-row table:style-name="Tabella3.3">
          <table:table-cell table:style-name="Tabella3.A50" office:value-type="string">
            <text:p text:style-name="P11">2017</text:p>
          </table:table-cell>
          <table:table-cell table:style-name="Tabella3.B50" office:value-type="string">
            <text:p text:style-name="P11">2017-PP02</text:p>
          </table:table-cell>
          <table:table-cell table:style-name="Tabella3.C50" office:value-type="string">
            <text:p text:style-name="P11">Edilizia scolastica anni precedenti</text:p>
          </table:table-cell>
          <table:table-cell table:style-name="Tabella3.D50" office:value-type="string">
            <text:p text:style-name="P11">Edilizia Pubblica</text:p>
          </table:table-cell>
          <table:table-cell table:style-name="Tabella3.E50"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1">
          <table:table-cell table:style-name="Tabella3.A51" office:value-type="string">
            <text:p text:style-name="P11">2017</text:p>
          </table:table-cell>
          <table:table-cell table:style-name="Tabella3.B51" office:value-type="string">
            <text:p text:style-name="P11">2017-PP04</text:p>
          </table:table-cell>
          <table:table-cell table:style-name="Tabella3.C51" office:value-type="string">
            <text:p text:style-name="P11">Monitoraggio Opere</text:p>
          </table:table-cell>
          <table:table-cell table:style-name="Tabella3.D51" office:value-type="string">
            <text:p text:style-name="P11">Edilizia Pubblica</text:p>
          </table:table-cell>
          <table:table-cell table:style-name="Tabella3.E51" office:value-type="string">
            <text:p text:style-name="P11">RISULTATO</text:p>
          </table:table-cell>
          <table:table-cell table:style-name="Tabella3.F2" office:value-type="string">
            <text:p text:style-name="P12">69,67</text:p>
          </table:table-cell>
          <table:table-cell table:style-name="Tabella3.G2" office:value-type="string">
            <text:p text:style-name="P12">69,67</text:p>
          </table:table-cell>
        </table:table-row>
        <table:table-row table:style-name="Tabella3.3">
          <table:table-cell table:style-name="Tabella3.A52" office:value-type="string">
            <text:p text:style-name="P11">2017</text:p>
          </table:table-cell>
          <table:table-cell table:style-name="Tabella3.B52" office:value-type="string">
            <text:p text:style-name="P11">2017-PP06</text:p>
          </table:table-cell>
          <table:table-cell table:style-name="Tabella3.C52" office:value-type="string">
            <text:p text:style-name="P11">Polo Don Bosco </text:p>
          </table:table-cell>
          <table:table-cell table:style-name="Tabella3.D52" office:value-type="string">
            <text:p text:style-name="P11">Edilizia Pubblica</text:p>
          </table:table-cell>
          <table:table-cell table:style-name="Tabella3.E52"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53">
          <table:table-cell table:style-name="Tabella3.A53" office:value-type="string">
            <text:p text:style-name="P11">2017</text:p>
          </table:table-cell>
          <table:table-cell table:style-name="Tabella3.B53" office:value-type="string">
            <text:p text:style-name="P11">2017-SE07</text:p>
          </table:table-cell>
          <table:table-cell table:style-name="Tabella3.C53" office:value-type="string">
            <text:p text:style-name="P11">Revisione del regolamento generale per la disciplina delle attività contrattuali.</text:p>
          </table:table-cell>
          <table:table-cell table:style-name="Tabella3.D53" office:value-type="string">
            <text:p text:style-name="P11">Gare, Provveditorato Contratti</text:p>
          </table:table-cell>
          <table:table-cell table:style-name="Tabella3.E53" office:value-type="string">
            <text:p text:style-name="P11">RISULTATO</text:p>
          </table:table-cell>
          <table:table-cell table:style-name="Tabella3.F2" office:value-type="string">
            <text:p text:style-name="P12">40,00</text:p>
          </table:table-cell>
          <table:table-cell table:style-name="Tabella3.G2" office:value-type="string">
            <text:p text:style-name="P12">40,00</text:p>
          </table:table-cell>
        </table:table-row>
        <table:table-row table:style-name="Tabella3.6">
          <table:table-cell table:style-name="Tabella3.A54" office:value-type="string">
            <text:p text:style-name="P11">2017</text:p>
          </table:table-cell>
          <table:table-cell table:style-name="Tabella3.B54" office:value-type="string">
            <text:p text:style-name="P11">2017-SE03</text:p>
          </table:table-cell>
          <table:table-cell table:style-name="Tabella3.C54" office:value-type="string">
            <text:p text:style-name="P11">Centralizzazione acquisti e informatizzazione albo fornitori beni e servizi</text:p>
          </table:table-cell>
          <table:table-cell table:style-name="Tabella3.D54" office:value-type="string">
            <text:p text:style-name="P11">Gare, Provveditorato Contratti</text:p>
          </table:table-cell>
          <table:table-cell table:style-name="Tabella3.E5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55" office:value-type="string">
            <text:p text:style-name="P11">2017</text:p>
          </table:table-cell>
          <table:table-cell table:style-name="Tabella3.B55" office:value-type="string">
            <text:p text:style-name="P11">2017-SE04</text:p>
          </table:table-cell>
          <table:table-cell table:style-name="Tabella3.C55" office:value-type="string">
            <text:p text:style-name="P11">Definizione nuova modalità di gestione del magazzino comunale</text:p>
          </table:table-cell>
          <table:table-cell table:style-name="Tabella3.D55" office:value-type="string">
            <text:p text:style-name="P11">Gare, Provveditorato Contratti</text:p>
          </table:table-cell>
          <table:table-cell table:style-name="Tabella3.E5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56" office:value-type="string">
            <text:p text:style-name="P11">2017</text:p>
          </table:table-cell>
          <table:table-cell table:style-name="Tabella3.B56" office:value-type="string">
            <text:p text:style-name="P11">2017-PN03</text:p>
          </table:table-cell>
          <table:table-cell table:style-name="Tabella3.C56" office:value-type="string">
            <text:p text:style-name="P11">Manutenzione straordinaria programmata anni precedenti</text:p>
          </table:table-cell>
          <table:table-cell table:style-name="Tabella3.D56" office:value-type="string">
            <text:p text:style-name="P11">Manutenzioni e Sicurezza</text:p>
          </table:table-cell>
          <table:table-cell table:style-name="Tabella3.E5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ext:soft-page-break/>
        <table:table-row table:style-name="Tabella3.57">
          <table:table-cell table:style-name="Tabella3.A57" office:value-type="string">
            <text:p text:style-name="P11">2017</text:p>
          </table:table-cell>
          <table:table-cell table:style-name="Tabella3.B57" office:value-type="string">
            <text:p text:style-name="P11">2017-PN06</text:p>
          </table:table-cell>
          <table:table-cell table:style-name="Tabella3.C57" office:value-type="string">
            <text:p text:style-name="P11">CPI in tutti gli asili e in tutte le scuole di ordine e grado </text:p>
          </table:table-cell>
          <table:table-cell table:style-name="Tabella3.D57" office:value-type="string">
            <text:p text:style-name="P11">Manutenzioni e Sicurezza</text:p>
          </table:table-cell>
          <table:table-cell table:style-name="Tabella3.E57" office:value-type="string">
            <text:p text:style-name="P11">RISULTATO</text:p>
          </table:table-cell>
          <table:table-cell table:style-name="Tabella3.F2" office:value-type="string">
            <text:p text:style-name="P12">35,00</text:p>
          </table:table-cell>
          <table:table-cell table:style-name="Tabella3.G2" office:value-type="string">
            <text:p text:style-name="P12">60,00</text:p>
          </table:table-cell>
        </table:table-row>
        <table:table-row table:style-name="Tabella3.58">
          <table:table-cell table:style-name="Tabella3.A58" office:value-type="string">
            <text:p text:style-name="P11">2017</text:p>
          </table:table-cell>
          <table:table-cell table:style-name="Tabella3.B58" office:value-type="string">
            <text:p text:style-name="P11">2017-PN05</text:p>
          </table:table-cell>
          <table:table-cell table:style-name="Tabella3.C58" office:value-type="string">
            <text:p text:style-name="P11">Piano Protezione Civile</text:p>
          </table:table-cell>
          <table:table-cell table:style-name="Tabella3.D58" office:value-type="string">
            <text:p text:style-name="P11">Manutenzioni e Sicurezza</text:p>
          </table:table-cell>
          <table:table-cell table:style-name="Tabella3.E58" office:value-type="string">
            <text:p text:style-name="P11">RISULTATO</text:p>
          </table:table-cell>
          <table:table-cell table:style-name="Tabella3.F2" office:value-type="string">
            <text:p text:style-name="P12">70,00</text:p>
          </table:table-cell>
          <table:table-cell table:style-name="Tabella3.G2" office:value-type="string">
            <text:p text:style-name="P12">70,00</text:p>
          </table:table-cell>
        </table:table-row>
        <table:table-row table:style-name="Tabella3.59">
          <table:table-cell table:style-name="Tabella3.A59" office:value-type="string">
            <text:p text:style-name="P11">2017</text:p>
          </table:table-cell>
          <table:table-cell table:style-name="Tabella3.B59" office:value-type="string">
            <text:p text:style-name="P11">2017-PN04</text:p>
          </table:table-cell>
          <table:table-cell table:style-name="Tabella3.C59" office:value-type="string">
            <text:p text:style-name="P11">Monitoraggio opere</text:p>
          </table:table-cell>
          <table:table-cell table:style-name="Tabella3.D59" office:value-type="string">
            <text:p text:style-name="P11">Manutenzioni e Sicurezza</text:p>
          </table:table-cell>
          <table:table-cell table:style-name="Tabella3.E59" office:value-type="string">
            <text:p text:style-name="P11">RISULTATO</text:p>
          </table:table-cell>
          <table:table-cell table:style-name="Tabella3.F2" office:value-type="string">
            <text:p text:style-name="P12">68,33</text:p>
          </table:table-cell>
          <table:table-cell table:style-name="Tabella3.G2" office:value-type="string">
            <text:p text:style-name="P12">68,33</text:p>
          </table:table-cell>
        </table:table-row>
        <table:table-row table:style-name="Tabella3.60">
          <table:table-cell table:style-name="Tabella3.A60" office:value-type="string">
            <text:p text:style-name="P11">2017</text:p>
          </table:table-cell>
          <table:table-cell table:style-name="Tabella3.B60" office:value-type="string">
            <text:p text:style-name="P11">2017-PN07</text:p>
          </table:table-cell>
          <table:table-cell table:style-name="Tabella3.C60" office:value-type="string">
            <text:p text:style-name="P11">Antisismica </text:p>
          </table:table-cell>
          <table:table-cell table:style-name="Tabella3.D60" office:value-type="string">
            <text:p text:style-name="P11">Manutenzioni e Sicurezza</text:p>
          </table:table-cell>
          <table:table-cell table:style-name="Tabella3.E60" office:value-type="string">
            <text:p text:style-name="P11">RISULTATO</text:p>
          </table:table-cell>
          <table:table-cell table:style-name="Tabella3.F2" office:value-type="string">
            <text:p text:style-name="P12">57,14</text:p>
          </table:table-cell>
          <table:table-cell table:style-name="Tabella3.G2" office:value-type="string">
            <text:p text:style-name="P12">57,14</text:p>
          </table:table-cell>
        </table:table-row>
        <table:table-row table:style-name="Tabella3.3">
          <table:table-cell table:style-name="Tabella3.A61" office:value-type="string">
            <text:p text:style-name="P11">2017</text:p>
          </table:table-cell>
          <table:table-cell table:style-name="Tabella3.B61" office:value-type="string">
            <text:p text:style-name="P11">2017-PH17</text:p>
          </table:table-cell>
          <table:table-cell table:style-name="Tabella3.C61" office:value-type="string">
            <text:p text:style-name="P11">Raddoppio Declassata</text:p>
          </table:table-cell>
          <table:table-cell table:style-name="Tabella3.D61" office:value-type="string">
            <text:p text:style-name="P11">Mobilità <text:s text:c="2"/></text:p>
          </table:table-cell>
          <table:table-cell table:style-name="Tabella3.E61"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62" office:value-type="string">
            <text:p text:style-name="P11">2017</text:p>
          </table:table-cell>
          <table:table-cell table:style-name="Tabella3.B62" office:value-type="string">
            <text:p text:style-name="P11">2017-PH11</text:p>
          </table:table-cell>
          <table:table-cell table:style-name="Tabella3.C62" office:value-type="string">
            <text:p text:style-name="P11">Estensione e miglioramento percorsi pedonali e ciclabili</text:p>
          </table:table-cell>
          <table:table-cell table:style-name="Tabella3.D62" office:value-type="string">
            <text:p text:style-name="P11">Mobilità <text:s text:c="2"/></text:p>
          </table:table-cell>
          <table:table-cell table:style-name="Tabella3.E62"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63" office:value-type="string">
            <text:p text:style-name="P11">2017</text:p>
          </table:table-cell>
          <table:table-cell table:style-name="Tabella3.B63" office:value-type="string">
            <text:p text:style-name="P11">2017-PH12</text:p>
          </table:table-cell>
          <table:table-cell table:style-name="Tabella3.C63" office:value-type="string">
            <text:p text:style-name="P11">Piano spostamenti casa scuola - partecipazione a bando del Ministero Ambiente</text:p>
          </table:table-cell>
          <table:table-cell table:style-name="Tabella3.D63" office:value-type="string">
            <text:p text:style-name="P11">Mobilità <text:s text:c="2"/></text:p>
          </table:table-cell>
          <table:table-cell table:style-name="Tabella3.E63"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64" office:value-type="string">
            <text:p text:style-name="P11">2017</text:p>
          </table:table-cell>
          <table:table-cell table:style-name="Tabella3.B64" office:value-type="string">
            <text:p text:style-name="P11">2017-PH07</text:p>
          </table:table-cell>
          <table:table-cell table:style-name="Tabella3.C64" office:value-type="string">
            <text:p text:style-name="P11">Manutenzione strord. strade</text:p>
          </table:table-cell>
          <table:table-cell table:style-name="Tabella3.D64" office:value-type="string">
            <text:p text:style-name="P11">Mobilità <text:s text:c="2"/></text:p>
          </table:table-cell>
          <table:table-cell table:style-name="Tabella3.E6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65" office:value-type="string">
            <text:p text:style-name="P11">2017</text:p>
          </table:table-cell>
          <table:table-cell table:style-name="Tabella3.B65" office:value-type="string">
            <text:p text:style-name="P11">2017-PH06</text:p>
          </table:table-cell>
          <table:table-cell table:style-name="Tabella3.C65" office:value-type="string">
            <text:p text:style-name="P11">Attivazione Ufficio territoriale del trasporto pubblico locale</text:p>
          </table:table-cell>
          <table:table-cell table:style-name="Tabella3.D65" office:value-type="string">
            <text:p text:style-name="P11">Mobilità <text:s text:c="2"/></text:p>
          </table:table-cell>
          <table:table-cell table:style-name="Tabella3.E65"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66" office:value-type="string">
            <text:p text:style-name="P11">2017</text:p>
          </table:table-cell>
          <table:table-cell table:style-name="Tabella3.B66" office:value-type="string">
            <text:p text:style-name="P11">2017-PH14</text:p>
          </table:table-cell>
          <table:table-cell table:style-name="Tabella3.C66" office:value-type="string">
            <text:p text:style-name="P11">Censimento e monitoraggio programmato delle opere d'arte stradale, comprensivo della verifica della vulnerabilità sismica</text:p>
          </table:table-cell>
          <table:table-cell table:style-name="Tabella3.D66" office:value-type="string">
            <text:p text:style-name="P11">Mobilità <text:s text:c="2"/></text:p>
          </table:table-cell>
          <table:table-cell table:style-name="Tabella3.E6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67" office:value-type="string">
            <text:p text:style-name="P11">2017</text:p>
          </table:table-cell>
          <table:table-cell table:style-name="Tabella3.B67" office:value-type="string">
            <text:p text:style-name="P11">2017-PH15</text:p>
          </table:table-cell>
          <table:table-cell table:style-name="Tabella3.C67" office:value-type="string">
            <text:p text:style-name="P11">Nuova Carta dei Servizi Cimiteriali</text:p>
          </table:table-cell>
          <table:table-cell table:style-name="Tabella3.D67" office:value-type="string">
            <text:p text:style-name="P11">Mobilità <text:s text:c="2"/></text:p>
          </table:table-cell>
          <table:table-cell table:style-name="Tabella3.E67"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8">
          <table:table-cell table:style-name="Tabella3.A68" office:value-type="string">
            <text:p text:style-name="P11">2017</text:p>
          </table:table-cell>
          <table:table-cell table:style-name="Tabella3.B68" office:value-type="string">
            <text:p text:style-name="P11">2017-PH18</text:p>
          </table:table-cell>
          <table:table-cell table:style-name="Tabella3.C68" office:value-type="string">
            <text:p text:style-name="P11">Monitoraggio Opere</text:p>
          </table:table-cell>
          <table:table-cell table:style-name="Tabella3.D68" office:value-type="string">
            <text:p text:style-name="P11">Mobilità <text:s text:c="2"/></text:p>
          </table:table-cell>
          <table:table-cell table:style-name="Tabella3.E68" office:value-type="string">
            <text:p text:style-name="P11">RISULTATO</text:p>
          </table:table-cell>
          <table:table-cell table:style-name="Tabella3.F2" office:value-type="string">
            <text:p text:style-name="P12">57,00</text:p>
          </table:table-cell>
          <table:table-cell table:style-name="Tabella3.G2" office:value-type="string">
            <text:p text:style-name="P12">57,00</text:p>
          </table:table-cell>
        </table:table-row>
        <table:table-row table:style-name="Tabella3.3">
          <table:table-cell table:style-name="Tabella3.A69" office:value-type="string">
            <text:p text:style-name="P11">2017</text:p>
          </table:table-cell>
          <table:table-cell table:style-name="Tabella3.B69" office:value-type="string">
            <text:p text:style-name="P11">2017-PH19</text:p>
          </table:table-cell>
          <table:table-cell table:style-name="Tabella3.C69" office:value-type="string">
            <text:p text:style-name="P11">Certificazione qualità progettazione </text:p>
          </table:table-cell>
          <table:table-cell table:style-name="Tabella3.D69" office:value-type="string">
            <text:p text:style-name="P11">Mobilità <text:s text:c="2"/></text:p>
          </table:table-cell>
          <table:table-cell table:style-name="Tabella3.E6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
          <table:table-cell table:style-name="Tabella3.A70" office:value-type="string">
            <text:p text:style-name="P11">2017</text:p>
          </table:table-cell>
          <table:table-cell table:style-name="Tabella3.B70" office:value-type="string">
            <text:p text:style-name="P11">2017-SD12</text:p>
          </table:table-cell>
          <table:table-cell table:style-name="Tabella3.C70" office:value-type="string">
            <text:p text:style-name="P11">IN-FORMARE</text:p>
          </table:table-cell>
          <table:table-cell table:style-name="Tabella3.D70" office:value-type="string">
            <text:p text:style-name="P11">Sistema informativo, Comunicazione e partecipazione</text:p>
          </table:table-cell>
          <table:table-cell table:style-name="Tabella3.E70" office:value-type="string">
            <text:p text:style-name="P11">RISULTATO</text:p>
          </table:table-cell>
          <table:table-cell table:style-name="Tabella3.F2" office:value-type="string">
            <text:p text:style-name="P12">90,00</text:p>
          </table:table-cell>
          <table:table-cell table:style-name="Tabella3.G2" office:value-type="string">
            <text:p text:style-name="P12">90,00</text:p>
          </table:table-cell>
        </table:table-row>
        <table:table-row table:style-name="Tabella3.6">
          <table:table-cell table:style-name="Tabella3.A71" office:value-type="string">
            <text:p text:style-name="P11">2017</text:p>
          </table:table-cell>
          <table:table-cell table:style-name="Tabella3.B71" office:value-type="string">
            <text:p text:style-name="P11">2017-SD02</text:p>
          </table:table-cell>
          <table:table-cell table:style-name="Tabella3.C71" office:value-type="string">
            <text:p text:style-name="P11">Agenda digitale.</text:p>
          </table:table-cell>
          <table:table-cell table:style-name="Tabella3.D71" office:value-type="string">
            <text:p text:style-name="P11">Sistema informativo, Comunicazione e partecipazione</text:p>
          </table:table-cell>
          <table:table-cell table:style-name="Tabella3.E71"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6">
          <table:table-cell table:style-name="Tabella3.A72" office:value-type="string">
            <text:p text:style-name="P11">2017</text:p>
          </table:table-cell>
          <table:table-cell table:style-name="Tabella3.B72" office:value-type="string">
            <text:p text:style-name="P11">2017-SD03</text:p>
          </table:table-cell>
          <table:table-cell table:style-name="Tabella3.C72" office:value-type="string">
            <text:p text:style-name="P11">Sviluppare la Smart City</text:p>
          </table:table-cell>
          <table:table-cell table:style-name="Tabella3.D72" office:value-type="string">
            <text:p text:style-name="P11">Sistema informativo, Comunicazione e <text:soft-page-break/>partecipazione</text:p>
          </table:table-cell>
          <table:table-cell table:style-name="Tabella3.E72"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1">
          <table:table-cell table:style-name="Tabella3.A73" office:value-type="string">
            <text:p text:style-name="P11">2017</text:p>
          </table:table-cell>
          <table:table-cell table:style-name="Tabella3.B73" office:value-type="string">
            <text:p text:style-name="P11">2017-SD07</text:p>
          </table:table-cell>
          <table:table-cell table:style-name="Tabella3.C73" office:value-type="string">
            <text:p text:style-name="P11">Progetto di una nuova piattaforma per la presenza su web del Comune di Prato. Rilascio di un primo nucleo di servizi.</text:p>
          </table:table-cell>
          <table:table-cell table:style-name="Tabella3.D73" office:value-type="string">
            <text:p text:style-name="P11">Sistema informativo, Comunicazione e partecipazione</text:p>
          </table:table-cell>
          <table:table-cell table:style-name="Tabella3.E73" office:value-type="string">
            <text:p text:style-name="P11">RISULTATO</text:p>
          </table:table-cell>
          <table:table-cell table:style-name="Tabella3.F2" office:value-type="string">
            <text:p text:style-name="P12">55,00</text:p>
          </table:table-cell>
          <table:table-cell table:style-name="Tabella3.G2" office:value-type="string">
            <text:p text:style-name="P12">55,00</text:p>
          </table:table-cell>
        </table:table-row>
        <table:table-row table:style-name="Tabella3.3">
          <table:table-cell table:style-name="Tabella3.A74" office:value-type="string">
            <text:p text:style-name="P11">2017</text:p>
          </table:table-cell>
          <table:table-cell table:style-name="Tabella3.B74" office:value-type="string">
            <text:p text:style-name="P11">2017-PA07</text:p>
          </table:table-cell>
          <table:table-cell table:style-name="Tabella3.C74" office:value-type="string">
            <text:p text:style-name="P11">Marketing territoriale e promozione turistica</text:p>
          </table:table-cell>
          <table:table-cell table:style-name="Tabella3.D74" office:value-type="string">
            <text:p text:style-name="P11">Promozione Econ. Intercultura</text:p>
          </table:table-cell>
          <table:table-cell table:style-name="Tabella3.E74"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5">
          <table:table-cell table:style-name="Tabella3.A75" office:value-type="string">
            <text:p text:style-name="P11">2017</text:p>
          </table:table-cell>
          <table:table-cell table:style-name="Tabella3.B75" office:value-type="string">
            <text:p text:style-name="P11">2017-PA11</text:p>
          </table:table-cell>
          <table:table-cell table:style-name="Tabella3.C75" office:value-type="string">
            <text:p text:style-name="P11">Valorizzazione dell'immagine della città, anche attraverso la sua identità contemporanea</text:p>
          </table:table-cell>
          <table:table-cell table:style-name="Tabella3.D75" office:value-type="string">
            <text:p text:style-name="P11">Promozione Econ. Intercultura</text:p>
          </table:table-cell>
          <table:table-cell table:style-name="Tabella3.E75" office:value-type="string">
            <text:p text:style-name="P11">RISULTATO</text:p>
          </table:table-cell>
          <table:table-cell table:style-name="Tabella3.F2" office:value-type="string">
            <text:p text:style-name="P12">83,00</text:p>
          </table:table-cell>
          <table:table-cell table:style-name="Tabella3.G2" office:value-type="string">
            <text:p text:style-name="P12">83,00</text:p>
          </table:table-cell>
        </table:table-row>
        <table:table-row table:style-name="Tabella3.6">
          <table:table-cell table:style-name="Tabella3.A76" office:value-type="string">
            <text:p text:style-name="P11">2017</text:p>
          </table:table-cell>
          <table:table-cell table:style-name="Tabella3.B76" office:value-type="string">
            <text:p text:style-name="P11">2017-PA15</text:p>
          </table:table-cell>
          <table:table-cell table:style-name="Tabella3.C76" office:value-type="string">
            <text:p text:style-name="P11">Mediazione sociale - e Partecipazione nelle aree ad elevata complessità sociale e potenzialità di sviluppo</text:p>
          </table:table-cell>
          <table:table-cell table:style-name="Tabella3.D76" office:value-type="string">
            <text:p text:style-name="P11">Promozione Econ. Intercultura</text:p>
          </table:table-cell>
          <table:table-cell table:style-name="Tabella3.E76"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77">
          <table:table-cell table:style-name="Tabella3.A77" office:value-type="string">
            <text:p text:style-name="P11">2017</text:p>
          </table:table-cell>
          <table:table-cell table:style-name="Tabella3.B77" office:value-type="string">
            <text:p text:style-name="P11">2017-PA08</text:p>
          </table:table-cell>
          <table:table-cell table:style-name="Tabella3.C77" office:value-type="string">
            <text:p text:style-name="P11">Riorganizzazione funzione turistica</text:p>
          </table:table-cell>
          <table:table-cell table:style-name="Tabella3.D77" office:value-type="string">
            <text:p text:style-name="P11">Promozione Econ. Intercultura</text:p>
          </table:table-cell>
          <table:table-cell table:style-name="Tabella3.E77" office:value-type="string">
            <text:p text:style-name="P11">RISULTATO</text:p>
          </table:table-cell>
          <table:table-cell table:style-name="Tabella3.F2" office:value-type="string">
            <text:p text:style-name="P12">80,00</text:p>
          </table:table-cell>
          <table:table-cell table:style-name="Tabella3.G2" office:value-type="string">
            <text:p text:style-name="P12">100,00</text:p>
          </table:table-cell>
        </table:table-row>
        <table:table-row table:style-name="Tabella3.78">
          <table:table-cell table:style-name="Tabella3.A78" office:value-type="string">
            <text:p text:style-name="P11">2017</text:p>
          </table:table-cell>
          <table:table-cell table:style-name="Tabella3.B78" office:value-type="string">
            <text:p text:style-name="P11">2017-SC02</text:p>
          </table:table-cell>
          <table:table-cell table:style-name="Tabella3.C78" office:value-type="string">
            <text:p text:style-name="P11">Miglioramento comunicazione interna ed esterna</text:p>
          </table:table-cell>
          <table:table-cell table:style-name="Tabella3.D78" office:value-type="string">
            <text:p text:style-name="P11">Finanze e Tributi</text:p>
          </table:table-cell>
          <table:table-cell table:style-name="Tabella3.E78" office:value-type="string">
            <text:p text:style-name="P11">RISULTATO</text:p>
          </table:table-cell>
          <table:table-cell table:style-name="Tabella3.F2" office:value-type="string">
            <text:p text:style-name="P12">50,00</text:p>
          </table:table-cell>
          <table:table-cell table:style-name="Tabella3.G2" office:value-type="string">
            <text:p text:style-name="P12">70,00</text:p>
          </table:table-cell>
        </table:table-row>
        <table:table-row table:style-name="Tabella3.1">
          <table:table-cell table:style-name="Tabella3.A79" office:value-type="string">
            <text:p text:style-name="P11">2017</text:p>
          </table:table-cell>
          <table:table-cell table:style-name="Tabella3.B79" office:value-type="string">
            <text:p text:style-name="P11">2017-SC01</text:p>
          </table:table-cell>
          <table:table-cell table:style-name="Tabella3.C79" office:value-type="string">
            <text:p text:style-name="P11">Politica fiscale: incremento accertamenti, incremento riscossioni, efficientamento SO.RI, modifica regolamento IMU</text:p>
          </table:table-cell>
          <table:table-cell table:style-name="Tabella3.D79" office:value-type="string">
            <text:p text:style-name="P11">Finanze e Tributi</text:p>
          </table:table-cell>
          <table:table-cell table:style-name="Tabella3.E79" office:value-type="string">
            <text:p text:style-name="P11">RISULTATO</text:p>
          </table:table-cell>
          <table:table-cell table:style-name="Tabella3.F2" office:value-type="string">
            <text:p text:style-name="P12">100,00</text:p>
          </table:table-cell>
          <table:table-cell table:style-name="Tabella3.G2" office:value-type="string">
            <text:p text:style-name="P12">100,00</text:p>
          </table:table-cell>
        </table:table-row>
        <table:table-row table:style-name="Tabella3.3">
          <table:table-cell table:style-name="Tabella3.A80" office:value-type="string">
            <text:p text:style-name="P11">2017</text:p>
          </table:table-cell>
          <table:table-cell table:style-name="Tabella3.B80" office:value-type="string">
            <text:p text:style-name="P11">2017-SC03</text:p>
          </table:table-cell>
          <table:table-cell table:style-name="Tabella3.C80" office:value-type="string">
            <text:p text:style-name="P11">Ottimizzare gestione fiscale</text:p>
          </table:table-cell>
          <table:table-cell table:style-name="Tabella3.D80" office:value-type="string">
            <text:p text:style-name="P11">Finanze e Tributi</text:p>
          </table:table-cell>
          <table:table-cell table:style-name="Tabella3.E80" office:value-type="string">
            <text:p text:style-name="P11">RISULTATO</text:p>
          </table:table-cell>
          <table:table-cell table:style-name="Tabella3.F1" office:value-type="string">
            <text:p text:style-name="P12">100,00</text:p>
          </table:table-cell>
          <table:table-cell table:style-name="Tabella3.G1" office:value-type="string">
            <text:p text:style-name="P12">100,00</text:p>
          </table:table-cell>
        </table:table-row>
        <table:table-row table:style-name="Tabella3.3">
          <table:table-cell table:style-name="Tabella3.A81" office:value-type="string">
            <text:p text:style-name="P11">2017</text:p>
          </table:table-cell>
          <table:table-cell table:style-name="Tabella3.B81" office:value-type="string">
            <text:p text:style-name="P11">2017-SC04</text:p>
          </table:table-cell>
          <table:table-cell table:style-name="Tabella3.C81" office:value-type="string">
            <text:p text:style-name="P11">Finanziamenti per obiettivi strategici di mandato</text:p>
          </table:table-cell>
          <table:table-cell table:style-name="Tabella3.D81" office:value-type="string">
            <text:p text:style-name="P11">Finanze e Tributi</text:p>
          </table:table-cell>
          <table:table-cell table:style-name="Tabella3.E81" office:value-type="string">
            <text:p text:style-name="P11">RISULTATO</text:p>
          </table:table-cell>
          <table:table-cell table:style-name="Tabella3.F1" office:value-type="string">
            <text:p text:style-name="P12">90,00</text:p>
          </table:table-cell>
          <table:table-cell table:style-name="Tabella3.G1" office:value-type="string">
            <text:p text:style-name="P12">90,00</text:p>
          </table:table-cell>
        </table:table-row>
        <table:table-row table:style-name="Tabella3.3">
          <table:table-cell table:style-name="Tabella3.A82" office:value-type="string">
            <text:p text:style-name="P11">2017</text:p>
          </table:table-cell>
          <table:table-cell table:style-name="Tabella3.B82" office:value-type="string">
            <text:p text:style-name="P11">2017-UA02</text:p>
          </table:table-cell>
          <table:table-cell table:style-name="Tabella3.C82" office:value-type="string">
            <text:p text:style-name="P11">Contabilità analitica: implementazione del sistema</text:p>
          </table:table-cell>
          <table:table-cell table:style-name="Tabella3.D82" office:value-type="string">
            <text:p text:style-name="P11">Unità Staff Direzione Gen.le</text:p>
          </table:table-cell>
          <table:table-cell table:style-name="Tabella3.E82" office:value-type="string">
            <text:p text:style-name="P11">RISULTATO</text:p>
          </table:table-cell>
          <table:table-cell table:style-name="Tabella3.F1" office:value-type="string">
            <text:p text:style-name="P12">93,30</text:p>
          </table:table-cell>
          <table:table-cell table:style-name="Tabella3.G1" office:value-type="string">
            <text:p text:style-name="P12">93,30</text:p>
          </table:table-cell>
        </table:table-row>
        <table:table-row table:style-name="Tabella3.3">
          <table:table-cell table:style-name="Tabella3.A83" office:value-type="string">
            <text:p text:style-name="P11">2017</text:p>
          </table:table-cell>
          <table:table-cell table:style-name="Tabella3.B83" office:value-type="string">
            <text:p text:style-name="P11">2017-UA03</text:p>
          </table:table-cell>
          <table:table-cell table:style-name="Tabella3.C83" office:value-type="string">
            <text:p text:style-name="P11">Monitoraggio stato di realizzazione opere e risorse collegate</text:p>
          </table:table-cell>
          <table:table-cell table:style-name="Tabella3.D83" office:value-type="string">
            <text:p text:style-name="P11">Unità Staff Direzione Gen.le</text:p>
          </table:table-cell>
          <table:table-cell table:style-name="Tabella3.E83" office:value-type="string">
            <text:p text:style-name="P11">RISULTATO</text:p>
          </table:table-cell>
          <table:table-cell table:style-name="Tabella3.F1" office:value-type="string">
            <text:p text:style-name="P12">100,00</text:p>
          </table:table-cell>
          <table:table-cell table:style-name="Tabella3.G1" office:value-type="string">
            <text:p text:style-name="P12">100,00</text:p>
          </table:table-cell>
        </table:table-row>
        <table:table-row table:style-name="Tabella3.3">
          <table:table-cell table:style-name="Tabella3.A84" office:value-type="string">
            <text:p text:style-name="P11">2017</text:p>
          </table:table-cell>
          <table:table-cell table:style-name="Tabella3.B84" office:value-type="string">
            <text:p text:style-name="P11">2017-UA07</text:p>
          </table:table-cell>
          <table:table-cell table:style-name="Tabella3.C84" office:value-type="string">
            <text:p text:style-name="P11">Progetti Riformattiva </text:p>
          </table:table-cell>
          <table:table-cell table:style-name="Tabella3.D84" office:value-type="string">
            <text:p text:style-name="P11">Unità Staff Direzione Gen.le</text:p>
          </table:table-cell>
          <table:table-cell table:style-name="Tabella3.E84" office:value-type="string">
            <text:p text:style-name="P11">RISULTATO</text:p>
          </table:table-cell>
          <table:table-cell table:style-name="Tabella3.F1" office:value-type="string">
            <text:p text:style-name="P12">100,00</text:p>
          </table:table-cell>
          <table:table-cell table:style-name="Tabella3.G1" office:value-type="string">
            <text:p text:style-name="P12">100,00</text:p>
          </table:table-cell>
        </table:table-row>
        <table:table-row table:style-name="Tabella3.3">
          <table:table-cell table:style-name="Tabella3.A85" office:value-type="string">
            <text:p text:style-name="P11">2017</text:p>
          </table:table-cell>
          <table:table-cell table:style-name="Tabella3.B85" office:value-type="string">
            <text:p text:style-name="P11">2017-UB02</text:p>
          </table:table-cell>
          <table:table-cell table:style-name="Tabella3.C85" office:value-type="string">
            <text:p text:style-name="P11">Elaborazione Piano triennale per la prevenzione della corruzione e dell'illegalità congiunto con Provincia di Prato.</text:p>
          </table:table-cell>
          <table:table-cell table:style-name="Tabella3.D85" office:value-type="string">
            <text:p text:style-name="P11">Unità Staff Segreteria Gen.le</text:p>
          </table:table-cell>
          <table:table-cell table:style-name="Tabella3.E85" office:value-type="string">
            <text:p text:style-name="P11">RISULTATO</text:p>
          </table:table-cell>
          <table:table-cell table:style-name="Tabella3.F1" office:value-type="string">
            <text:p text:style-name="P12">100,00</text:p>
          </table:table-cell>
          <table:table-cell table:style-name="Tabella3.G1" office:value-type="string">
            <text:p text:style-name="P12">100,00</text:p>
          </table:table-cell>
        </table:table-row>
      </table:table>
      <text:h text:style-name="P24" text:outline-level="1"/>
      <text:h text:style-name="P24" text:outline-level="1"><text:soft-page-break/></text:h>
      <text:h text:style-name="P24" text:outline-level="1"/>
      <text:h text:style-name="P24" text:outline-level="1"/>
      <text:p text:style-name="P19">MISURAZIONE E VALUTAZIONE OBIETTIVI DI SVILUPPO 2017</text:p>
      <text:h text:style-name="P20" text:outline-level="1"/>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header-rows>
          <table:table-row table:style-name="Tabella4.1">
            <table:table-cell table:style-name="Tabella4.A1" office:value-type="string">
              <text:p text:style-name="P10">Esercizio </text:p>
            </table:table-cell>
            <table:table-cell table:style-name="Tabella4.A1" office:value-type="string">
              <text:p text:style-name="P10">Codice </text:p>
            </table:table-cell>
            <table:table-cell table:style-name="Tabella4.A1" office:value-type="string">
              <text:p text:style-name="P10">Titolo</text:p>
            </table:table-cell>
            <table:table-cell table:style-name="Tabella4.A1" office:value-type="string">
              <text:p text:style-name="P10">C/Responsabilità</text:p>
            </table:table-cell>
            <table:table-cell table:style-name="Tabella4.A1" office:value-type="string">
              <text:p text:style-name="P10">Tipologia </text:p>
            </table:table-cell>
            <table:table-cell table:style-name="Tabella4.F1" office:value-type="string">
              <text:p text:style-name="P9">Valutazione <text:s/>Performance organizzativa </text:p>
            </table:table-cell>
            <table:table-cell table:style-name="Tabella4.G1" office:value-type="string">
              <text:p text:style-name="P9">Valutazione Performance individuale </text:p>
            </table:table-cell>
          </table:table-row>
        </table:table-header-rows>
        <table:table-row table:style-name="Tabella4.2">
          <table:table-cell table:style-name="Tabella4.A2" office:value-type="string">
            <text:p text:style-name="P11">2017</text:p>
          </table:table-cell>
          <table:table-cell table:style-name="Tabella4.F1" office:value-type="string">
            <text:p text:style-name="P11">2017-PD01</text:p>
          </table:table-cell>
          <table:table-cell table:style-name="Tabella4.C2" office:value-type="string">
            <text:p text:style-name="P11">Archivio Fotografico Toscano</text:p>
          </table:table-cell>
          <table:table-cell table:style-name="Tabella4.D2" office:value-type="string">
            <text:p text:style-name="P11">Biblioteca e Arc. Fotografico</text:p>
          </table:table-cell>
          <table:table-cell table:style-name="Tabella4.E2"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
          <table:table-cell table:style-name="Tabella4.A3" office:value-type="string">
            <text:p text:style-name="P11">2017</text:p>
          </table:table-cell>
          <table:table-cell table:style-name="Tabella4.F1" office:value-type="string">
            <text:p text:style-name="P11">2017-PD05</text:p>
          </table:table-cell>
          <table:table-cell table:style-name="Tabella4.C3" office:value-type="string">
            <text:p text:style-name="P11">Biblioteca "social"</text:p>
          </table:table-cell>
          <table:table-cell table:style-name="Tabella4.D3" office:value-type="string">
            <text:p text:style-name="P11">Biblioteca e Arc. Fotografico</text:p>
          </table:table-cell>
          <table:table-cell table:style-name="Tabella4.E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
          <table:table-cell table:style-name="Tabella4.A4" office:value-type="string">
            <text:p text:style-name="P11">2017</text:p>
          </table:table-cell>
          <table:table-cell table:style-name="Tabella4.F1" office:value-type="string">
            <text:p text:style-name="P11">2017-UC03</text:p>
          </table:table-cell>
          <table:table-cell table:style-name="Tabella4.C4" office:value-type="string">
            <text:p text:style-name="P11">Innovazione Tecnologica e Creatività e supporto delle imprese</text:p>
          </table:table-cell>
          <table:table-cell table:style-name="Tabella4.D4" office:value-type="string">
            <text:p text:style-name="P11">Unità Staff Sportello Europa</text:p>
          </table:table-cell>
          <table:table-cell table:style-name="Tabella4.E4"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
          <table:table-cell table:style-name="Tabella4.A5" office:value-type="string">
            <text:p text:style-name="P11">2017</text:p>
          </table:table-cell>
          <table:table-cell table:style-name="Tabella4.F1" office:value-type="string">
            <text:p text:style-name="P11">2017-UC06</text:p>
          </table:table-cell>
          <table:table-cell table:style-name="Tabella4.C5" office:value-type="string">
            <text:p text:style-name="P11">30ennale Ebensee</text:p>
          </table:table-cell>
          <table:table-cell table:style-name="Tabella4.D5" office:value-type="string">
            <text:p text:style-name="P11">Unità Staff Sportello Europa</text:p>
          </table:table-cell>
          <table:table-cell table:style-name="Tabella4.E5" office:value-type="string">
            <text:p text:style-name="P11">GESTIONALE SVILUPPO</text:p>
          </table:table-cell>
          <table:table-cell table:style-name="Tabella4.F1" office:value-type="string">
            <text:p text:style-name="P12">85,00</text:p>
          </table:table-cell>
          <table:table-cell table:style-name="Tabella4.G1" office:value-type="string">
            <text:p text:style-name="P12">96,00</text:p>
          </table:table-cell>
        </table:table-row>
        <table:table-row table:style-name="Tabella4.6">
          <table:table-cell table:style-name="Tabella4.A6" office:value-type="string">
            <text:p text:style-name="P11">2017</text:p>
          </table:table-cell>
          <table:table-cell table:style-name="Tabella4.F1" office:value-type="string">
            <text:p text:style-name="P11">2017-PG02</text:p>
          </table:table-cell>
          <table:table-cell table:style-name="Tabella4.C6" office:value-type="string">
            <text:p text:style-name="P11">Recupero Risorse</text:p>
          </table:table-cell>
          <table:table-cell table:style-name="Tabella4.D6" office:value-type="string">
            <text:p text:style-name="P11">Urbanistica</text:p>
          </table:table-cell>
          <table:table-cell table:style-name="Tabella4.E6" office:value-type="string">
            <text:p text:style-name="P11">GESTIONALE SVILUPPO</text:p>
          </table:table-cell>
          <table:table-cell table:style-name="Tabella4.F1" office:value-type="string">
            <text:p text:style-name="P12">82</text:p>
          </table:table-cell>
          <table:table-cell table:style-name="Tabella4.G1" office:value-type="string">
            <text:p text:style-name="P12">82</text:p>
          </table:table-cell>
        </table:table-row>
        <table:table-row table:style-name="Tabella4.7">
          <table:table-cell table:style-name="Tabella4.A7" office:value-type="string">
            <text:p text:style-name="P11">2017</text:p>
          </table:table-cell>
          <table:table-cell table:style-name="Tabella4.F1" office:value-type="string">
            <text:p text:style-name="P11">2017-SB06</text:p>
          </table:table-cell>
          <table:table-cell table:style-name="Tabella4.C7" office:value-type="string">
            <text:p text:style-name="P11">Regolamentazione procedure concorsuali anche per conto di altre Amministrazioni</text:p>
          </table:table-cell>
          <table:table-cell table:style-name="Tabella4.D7" office:value-type="string">
            <text:p text:style-name="P11">Risorse Umane</text:p>
          </table:table-cell>
          <table:table-cell table:style-name="Tabella4.E7"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8">
          <table:table-cell table:style-name="Tabella4.A8" office:value-type="string">
            <text:p text:style-name="P11">2017</text:p>
          </table:table-cell>
          <table:table-cell table:style-name="Tabella4.F1" office:value-type="string">
            <text:p text:style-name="P11">2017-SB05</text:p>
          </table:table-cell>
          <table:table-cell table:style-name="Tabella4.C8" office:value-type="string">
            <text:p text:style-name="P11">Servizio in convenzione <text:s/>di elaborazione paghe dei dipendenti della Provincia e dei conseguenti adempimenti contributivi, fiscali e contabili.</text:p>
          </table:table-cell>
          <table:table-cell table:style-name="Tabella4.D8" office:value-type="string">
            <text:p text:style-name="P11">Risorse Umane</text:p>
          </table:table-cell>
          <table:table-cell table:style-name="Tabella4.E8"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9">
          <table:table-cell table:style-name="Tabella4.A9" office:value-type="string">
            <text:p text:style-name="P11">2017</text:p>
          </table:table-cell>
          <table:table-cell table:style-name="Tabella4.F1" office:value-type="string">
            <text:p text:style-name="P11">2017-SB02</text:p>
          </table:table-cell>
          <table:table-cell table:style-name="Tabella4.C9" office:value-type="string">
            <text:p text:style-name="P11">Nuovo contratto collettivo decentrato integrativo</text:p>
          </table:table-cell>
          <table:table-cell table:style-name="Tabella4.D9" office:value-type="string">
            <text:p text:style-name="P11">Risorse Umane</text:p>
          </table:table-cell>
          <table:table-cell table:style-name="Tabella4.E9"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0">
          <table:table-cell table:style-name="Tabella4.A10" office:value-type="string">
            <text:p text:style-name="P11">2017</text:p>
          </table:table-cell>
          <table:table-cell table:style-name="Tabella4.F1" office:value-type="string">
            <text:p text:style-name="P11">2017-UF02</text:p>
          </table:table-cell>
          <table:table-cell table:style-name="Tabella4.C10" office:value-type="string">
            <text:p text:style-name="P11">Razionalizzazione attività Archivio Generale attraverso digitalizzazione pratiche e scarto di materiale</text:p>
          </table:table-cell>
          <table:table-cell table:style-name="Tabella4.D10" office:value-type="string">
            <text:p text:style-name="P11">Affari Istituzionali</text:p>
          </table:table-cell>
          <table:table-cell table:style-name="Tabella4.E10" office:value-type="string">
            <text:p text:style-name="P11">GESTIONALE SVILUPPO</text:p>
          </table:table-cell>
          <table:table-cell table:style-name="Tabella4.F1" office:value-type="string">
            <text:p text:style-name="P12">80,00</text:p>
          </table:table-cell>
          <table:table-cell table:style-name="Tabella4.G1" office:value-type="string">
            <text:p text:style-name="P12">100,00</text:p>
          </table:table-cell>
        </table:table-row>
        <table:table-row table:style-name="Tabella4.11">
          <table:table-cell table:style-name="Tabella4.A11" office:value-type="string">
            <text:p text:style-name="P11">2017</text:p>
          </table:table-cell>
          <table:table-cell table:style-name="Tabella4.F1" office:value-type="string">
            <text:p text:style-name="P11">2017-UF01</text:p>
          </table:table-cell>
          <table:table-cell table:style-name="Tabella4.C11" office:value-type="string">
            <text:p text:style-name="P11">Nuovo Manuale "Gestione flussi documentali"</text:p>
          </table:table-cell>
          <table:table-cell table:style-name="Tabella4.D11" office:value-type="string">
            <text:p text:style-name="P11">Affari Istituzionali</text:p>
          </table:table-cell>
          <table:table-cell table:style-name="Tabella4.E11"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ext:soft-page-break/>
        <table:table-row table:style-name="Tabella4.12">
          <table:table-cell table:style-name="Tabella4.A12" office:value-type="string">
            <text:p text:style-name="P11">2017</text:p>
          </table:table-cell>
          <table:table-cell table:style-name="Tabella4.F1" office:value-type="string">
            <text:p text:style-name="P11">2017-UF04</text:p>
          </table:table-cell>
          <table:table-cell table:style-name="Tabella4.C12" office:value-type="string">
            <text:p text:style-name="P11">Accessibilità attività del Consiglio Comunale - Fase 2</text:p>
          </table:table-cell>
          <table:table-cell table:style-name="Tabella4.D12" office:value-type="string">
            <text:p text:style-name="P11">Affari Istituzionali</text:p>
          </table:table-cell>
          <table:table-cell table:style-name="Tabella4.E12"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3">
          <table:table-cell table:style-name="Tabella4.A13" office:value-type="string">
            <text:p text:style-name="P11">2017</text:p>
          </table:table-cell>
          <table:table-cell table:style-name="Tabella4.F1" office:value-type="string">
            <text:p text:style-name="P11">2017-PL14</text:p>
          </table:table-cell>
          <table:table-cell table:style-name="Tabella4.C13" office:value-type="string">
            <text:p text:style-name="P11">Superamento campi nomadi</text:p>
          </table:table-cell>
          <table:table-cell table:style-name="Tabella4.D13" office:value-type="string">
            <text:p text:style-name="P11">Sociale</text:p>
          </table:table-cell>
          <table:table-cell table:style-name="Tabella4.E1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4">
          <table:table-cell table:style-name="Tabella4.A14" office:value-type="string">
            <text:p text:style-name="P11">2017</text:p>
          </table:table-cell>
          <table:table-cell table:style-name="Tabella4.F1" office:value-type="string">
            <text:p text:style-name="P11">2017-PL08</text:p>
          </table:table-cell>
          <table:table-cell table:style-name="Tabella4.C14" office:value-type="string">
            <text:p text:style-name="P11">Revisione dell'emergenza abitativa</text:p>
          </table:table-cell>
          <table:table-cell table:style-name="Tabella4.D14" office:value-type="string">
            <text:p text:style-name="P11">Sociale</text:p>
          </table:table-cell>
          <table:table-cell table:style-name="Tabella4.E14"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5">
          <table:table-cell table:style-name="Tabella4.A15" office:value-type="string">
            <text:p text:style-name="P11">2017</text:p>
          </table:table-cell>
          <table:table-cell table:style-name="Tabella4.F1" office:value-type="string">
            <text:p text:style-name="P11">2017-PL07</text:p>
          </table:table-cell>
          <table:table-cell table:style-name="Tabella4.C15" office:value-type="string">
            <text:p text:style-name="P11">Sistema inclusione attiva - sperimentazione del reddito di garanzia</text:p>
          </table:table-cell>
          <table:table-cell table:style-name="Tabella4.D15" office:value-type="string">
            <text:p text:style-name="P11">Sociale</text:p>
          </table:table-cell>
          <table:table-cell table:style-name="Tabella4.E15"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6">
          <table:table-cell table:style-name="Tabella4.A16" office:value-type="string">
            <text:p text:style-name="P11">2017</text:p>
          </table:table-cell>
          <table:table-cell table:style-name="Tabella4.F1" office:value-type="string">
            <text:p text:style-name="P11">2017-PE01</text:p>
          </table:table-cell>
          <table:table-cell table:style-name="Tabella4.C16" office:value-type="string">
            <text:p text:style-name="P11">Rilascio CIE su tutto il territorio comunale</text:p>
          </table:table-cell>
          <table:table-cell table:style-name="Tabella4.D16" office:value-type="string">
            <text:p text:style-name="P11">Servizi Demografici</text:p>
          </table:table-cell>
          <table:table-cell table:style-name="Tabella4.E16"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2">
          <table:table-cell table:style-name="Tabella4.A17" office:value-type="string">
            <text:p text:style-name="P11">2017</text:p>
          </table:table-cell>
          <table:table-cell table:style-name="Tabella4.F1" office:value-type="string">
            <text:p text:style-name="P11">2017-PE02</text:p>
          </table:table-cell>
          <table:table-cell table:style-name="Tabella4.C17" office:value-type="string">
            <text:p text:style-name="P11">Aggiornamento ed integrazione pagine web stato civile</text:p>
          </table:table-cell>
          <table:table-cell table:style-name="Tabella4.D17" office:value-type="string">
            <text:p text:style-name="P11">Servizi Demografici</text:p>
          </table:table-cell>
          <table:table-cell table:style-name="Tabella4.E17"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8">
          <table:table-cell table:style-name="Tabella4.A18" office:value-type="string">
            <text:p text:style-name="P11">2017</text:p>
          </table:table-cell>
          <table:table-cell table:style-name="Tabella4.F1" office:value-type="string">
            <text:p text:style-name="P11">2017-PE03</text:p>
          </table:table-cell>
          <table:table-cell table:style-name="Tabella4.C18" office:value-type="string">
            <text:p text:style-name="P11">Dematerializzazione atti di nascita</text:p>
          </table:table-cell>
          <table:table-cell table:style-name="Tabella4.D18" office:value-type="string">
            <text:p text:style-name="P11">Servizi Demografici</text:p>
          </table:table-cell>
          <table:table-cell table:style-name="Tabella4.E18"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9">
          <table:table-cell table:style-name="Tabella4.A19" office:value-type="string">
            <text:p text:style-name="P11">2017</text:p>
          </table:table-cell>
          <table:table-cell table:style-name="Tabella4.F1" office:value-type="string">
            <text:p text:style-name="P11">2017-GS10</text:p>
          </table:table-cell>
          <table:table-cell table:style-name="Tabella4.C19" office:value-type="string">
            <text:p text:style-name="P11">Ottimizzazione procedure <text:s/>patrocini-contributi (riferito a GS1 - Segreterie Sindaco e Assessori)</text:p>
          </table:table-cell>
          <table:table-cell table:style-name="Tabella4.D19" office:value-type="string">
            <text:p text:style-name="P11">Gabinetto del Sindaco</text:p>
          </table:table-cell>
          <table:table-cell table:style-name="Tabella4.E19"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0">
          <table:table-cell table:style-name="Tabella4.A20" office:value-type="string">
            <text:p text:style-name="P11">2017</text:p>
          </table:table-cell>
          <table:table-cell table:style-name="Tabella4.F1" office:value-type="string">
            <text:p text:style-name="P11">2017-GS07</text:p>
          </table:table-cell>
          <table:table-cell table:style-name="Tabella4.C20" office:value-type="string">
            <text:p text:style-name="P11">Supporto per il completamento delle certificazioni degli edifici comunali</text:p>
          </table:table-cell>
          <table:table-cell table:style-name="Tabella4.D20" office:value-type="string">
            <text:p text:style-name="P11">Gabinetto del Sindaco</text:p>
          </table:table-cell>
          <table:table-cell table:style-name="Tabella4.E20"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1">
          <table:table-cell table:style-name="Tabella4.A21" office:value-type="string">
            <text:p text:style-name="P11">2017</text:p>
          </table:table-cell>
          <table:table-cell table:style-name="Tabella4.F1" office:value-type="string">
            <text:p text:style-name="P11">2017-GS06</text:p>
          </table:table-cell>
          <table:table-cell table:style-name="Tabella4.C21" office:value-type="string">
            <text:p text:style-name="P11">Razionalizzazione uso spazi per uffici e servizi del Comune e per le Società partecipate</text:p>
          </table:table-cell>
          <table:table-cell table:style-name="Tabella4.D21" office:value-type="string">
            <text:p text:style-name="P11">Gabinetto del Sindaco</text:p>
          </table:table-cell>
          <table:table-cell table:style-name="Tabella4.E21"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2">
          <table:table-cell table:style-name="Tabella4.A22" office:value-type="string">
            <text:p text:style-name="P11">2017</text:p>
          </table:table-cell>
          <table:table-cell table:style-name="Tabella4.F1" office:value-type="string">
            <text:p text:style-name="P11">2017-GS09</text:p>
          </table:table-cell>
          <table:table-cell table:style-name="Tabella4.C22" office:value-type="string">
            <text:p text:style-name="P11">Ottimizzazione procedure di prenotazione e concessione spazi per propaganda elettorale.</text:p>
          </table:table-cell>
          <table:table-cell table:style-name="Tabella4.D22" office:value-type="string">
            <text:p text:style-name="P11">Gabinetto del Sindaco</text:p>
          </table:table-cell>
          <table:table-cell table:style-name="Tabella4.E22"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ext:soft-page-break/>
        <table:table-row table:style-name="Tabella4.23">
          <table:table-cell table:style-name="Tabella4.A23" office:value-type="string">
            <text:p text:style-name="P11">2017</text:p>
          </table:table-cell>
          <table:table-cell table:style-name="Tabella4.F1" office:value-type="string">
            <text:p text:style-name="P11">2017-PB06</text:p>
          </table:table-cell>
          <table:table-cell table:style-name="Tabella4.C23" office:value-type="string">
            <text:p text:style-name="P11">PEZ scolare e coordinamento zona </text:p>
          </table:table-cell>
          <table:table-cell table:style-name="Tabella4.D23" office:value-type="string">
            <text:p text:style-name="P11">Pubblica istruzione </text:p>
          </table:table-cell>
          <table:table-cell table:style-name="Tabella4.E2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4">
          <table:table-cell table:style-name="Tabella4.A24" office:value-type="string">
            <text:p text:style-name="P11">2017</text:p>
          </table:table-cell>
          <table:table-cell table:style-name="Tabella4.F1" office:value-type="string">
            <text:p text:style-name="P11">2017-UD02</text:p>
          </table:table-cell>
          <table:table-cell table:style-name="Tabella4.C24" office:value-type="string">
            <text:p text:style-name="P11">Controlli sulle società partecipate e sugli altri enti di diritto privato in controllo pubblico</text:p>
          </table:table-cell>
          <table:table-cell table:style-name="Tabella4.D24" office:value-type="string">
            <text:p text:style-name="P11">Staff Partec. in Enti e Soc.</text:p>
          </table:table-cell>
          <table:table-cell table:style-name="Tabella4.E24" office:value-type="string">
            <text:p text:style-name="P11">GESTIONALE SVILUPPO</text:p>
          </table:table-cell>
          <table:table-cell table:style-name="Tabella4.F1" office:value-type="string">
            <text:p text:style-name="P12">50,00</text:p>
          </table:table-cell>
          <table:table-cell table:style-name="Tabella4.G1" office:value-type="string">
            <text:p text:style-name="P12">50,00</text:p>
          </table:table-cell>
        </table:table-row>
        <table:table-row table:style-name="Tabella4.15">
          <table:table-cell table:style-name="Tabella4.A25" office:value-type="string">
            <text:p text:style-name="P11">2017</text:p>
          </table:table-cell>
          <table:table-cell table:style-name="Tabella4.F1" office:value-type="string">
            <text:p text:style-name="P11">2017-UD03</text:p>
          </table:table-cell>
          <table:table-cell table:style-name="Tabella4.C25" office:value-type="string">
            <text:p text:style-name="P11">Cessione ramo di azienda "parcheggi" da ASM spa a Consiag servizi Comuni srl</text:p>
          </table:table-cell>
          <table:table-cell table:style-name="Tabella4.D25" office:value-type="string">
            <text:p text:style-name="P11">Staff Partec. in Enti e Soc.</text:p>
          </table:table-cell>
          <table:table-cell table:style-name="Tabella4.E25"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6">
          <table:table-cell table:style-name="Tabella4.A26" office:value-type="string">
            <text:p text:style-name="P11">2017</text:p>
          </table:table-cell>
          <table:table-cell table:style-name="Tabella4.F1" office:value-type="string">
            <text:p text:style-name="P11">2017-CP11</text:p>
          </table:table-cell>
          <table:table-cell table:style-name="Tabella4.C26" office:value-type="string">
            <text:p text:style-name="P11">Alcol e responsabilità</text:p>
          </table:table-cell>
          <table:table-cell table:style-name="Tabella4.D26" office:value-type="string">
            <text:p text:style-name="P11">Corpo P.M</text:p>
          </table:table-cell>
          <table:table-cell table:style-name="Tabella4.E26"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7">
          <table:table-cell table:style-name="Tabella4.A27" office:value-type="string">
            <text:p text:style-name="P11">2017</text:p>
          </table:table-cell>
          <table:table-cell table:style-name="Tabella4.F1" office:value-type="string">
            <text:p text:style-name="P11">2017-PF18</text:p>
          </table:table-cell>
          <table:table-cell table:style-name="Tabella4.C27" office:value-type="string">
            <text:p text:style-name="P11">Gestione gara gas a livello di ambito</text:p>
          </table:table-cell>
          <table:table-cell table:style-name="Tabella4.D27" office:value-type="string">
            <text:p text:style-name="P11">Governo del Territorio</text:p>
          </table:table-cell>
          <table:table-cell table:style-name="Tabella4.E27" office:value-type="string">
            <text:p text:style-name="P11">GESTIONALE SVILUPPO</text:p>
          </table:table-cell>
          <table:table-cell table:style-name="Tabella4.F1" office:value-type="string">
            <text:p text:style-name="P12">80,00</text:p>
          </table:table-cell>
          <table:table-cell table:style-name="Tabella4.G1" office:value-type="string">
            <text:p text:style-name="P12">80,00</text:p>
          </table:table-cell>
        </table:table-row>
        <table:table-row table:style-name="Tabella4.18">
          <table:table-cell table:style-name="Tabella4.A28" office:value-type="string">
            <text:p text:style-name="P11">2017</text:p>
          </table:table-cell>
          <table:table-cell table:style-name="Tabella4.F1" office:value-type="string">
            <text:p text:style-name="P11">2017-PF17</text:p>
          </table:table-cell>
          <table:table-cell table:style-name="Tabella4.C28" office:value-type="string">
            <text:p text:style-name="P11">Progetto amianto</text:p>
          </table:table-cell>
          <table:table-cell table:style-name="Tabella4.D28" office:value-type="string">
            <text:p text:style-name="P11">Governo del Territorio</text:p>
          </table:table-cell>
          <table:table-cell table:style-name="Tabella4.E28" office:value-type="string">
            <text:p text:style-name="P11">GESTIONALE SVILUPPO</text:p>
          </table:table-cell>
          <table:table-cell table:style-name="Tabella4.F1" office:value-type="string">
            <text:p text:style-name="P12">97,00</text:p>
          </table:table-cell>
          <table:table-cell table:style-name="Tabella4.G1" office:value-type="string">
            <text:p text:style-name="P12">97,00</text:p>
          </table:table-cell>
        </table:table-row>
        <table:table-row table:style-name="Tabella4.29">
          <table:table-cell table:style-name="Tabella4.A29" office:value-type="string">
            <text:p text:style-name="P11">2017</text:p>
          </table:table-cell>
          <table:table-cell table:style-name="Tabella4.F1" office:value-type="string">
            <text:p text:style-name="P11">2017-PF15</text:p>
          </table:table-cell>
          <table:table-cell table:style-name="Tabella4.C29" office:value-type="string">
            <text:p text:style-name="P11">Azioni per ridurre l'inquinamento</text:p>
          </table:table-cell>
          <table:table-cell table:style-name="Tabella4.D29" office:value-type="string">
            <text:p text:style-name="P11">Governo del Territorio</text:p>
          </table:table-cell>
          <table:table-cell table:style-name="Tabella4.E29" office:value-type="string">
            <text:p text:style-name="P11">GESTIONALE SVILUPPO</text:p>
          </table:table-cell>
          <table:table-cell table:style-name="Tabella4.F1" office:value-type="string">
            <text:p text:style-name="P12">60,00</text:p>
          </table:table-cell>
          <table:table-cell table:style-name="Tabella4.G1" office:value-type="string">
            <text:p text:style-name="P12">60,00</text:p>
          </table:table-cell>
        </table:table-row>
        <table:table-row table:style-name="Tabella4.30">
          <table:table-cell table:style-name="Tabella4.A30" office:value-type="string">
            <text:p text:style-name="P11">2017</text:p>
          </table:table-cell>
          <table:table-cell table:style-name="Tabella4.F1" office:value-type="string">
            <text:p text:style-name="P11">2017-PF02</text:p>
          </table:table-cell>
          <table:table-cell table:style-name="Tabella4.C30" office:value-type="string">
            <text:p text:style-name="P11">Promozione del territorio</text:p>
          </table:table-cell>
          <table:table-cell table:style-name="Tabella4.D30" office:value-type="string">
            <text:p text:style-name="P11">Governo del Territorio</text:p>
          </table:table-cell>
          <table:table-cell table:style-name="Tabella4.E30" office:value-type="string">
            <text:p text:style-name="P11">GESTIONALE SVILUPPO</text:p>
          </table:table-cell>
          <table:table-cell table:style-name="Tabella4.F1" office:value-type="string">
            <text:p text:style-name="P12">75,00</text:p>
          </table:table-cell>
          <table:table-cell table:style-name="Tabella4.G1" office:value-type="string">
            <text:p text:style-name="P12">85,00</text:p>
          </table:table-cell>
        </table:table-row>
        <table:table-row table:style-name="Tabella4.26">
          <table:table-cell table:style-name="Tabella4.A31" office:value-type="string">
            <text:p text:style-name="P11">2017</text:p>
          </table:table-cell>
          <table:table-cell table:style-name="Tabella4.F1" office:value-type="string">
            <text:p text:style-name="P11">2017-PF03A</text:p>
          </table:table-cell>
          <table:table-cell table:style-name="Tabella4.C31" office:value-type="string">
            <text:p text:style-name="P11">Riqualificazione Verde Pubblico</text:p>
          </table:table-cell>
          <table:table-cell table:style-name="Tabella4.D31" office:value-type="string">
            <text:p text:style-name="P11">Governo del Territorio</text:p>
          </table:table-cell>
          <table:table-cell table:style-name="Tabella4.E31"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32">
          <table:table-cell table:style-name="Tabella4.A32" office:value-type="string">
            <text:p text:style-name="P11">2017</text:p>
          </table:table-cell>
          <table:table-cell table:style-name="Tabella4.F1" office:value-type="string">
            <text:p text:style-name="P11">2017-PF05</text:p>
          </table:table-cell>
          <table:table-cell table:style-name="Tabella4.C32" office:value-type="string">
            <text:p text:style-name="P11">Rischio idraulico ed opere di carattere ambientale</text:p>
          </table:table-cell>
          <table:table-cell table:style-name="Tabella4.D32" office:value-type="string">
            <text:p text:style-name="P11">Governo del Territorio</text:p>
          </table:table-cell>
          <table:table-cell table:style-name="Tabella4.E32" office:value-type="string">
            <text:p text:style-name="P11">GESTIONALE SVILUPPO</text:p>
          </table:table-cell>
          <table:table-cell table:style-name="Tabella4.F1" office:value-type="string">
            <text:p text:style-name="P12">74,00</text:p>
          </table:table-cell>
          <table:table-cell table:style-name="Tabella4.G1" office:value-type="string">
            <text:p text:style-name="P12">74,00</text:p>
          </table:table-cell>
        </table:table-row>
        <table:table-row table:style-name="Tabella4.33">
          <table:table-cell table:style-name="Tabella4.A33" office:value-type="string">
            <text:p text:style-name="P11">2017</text:p>
          </table:table-cell>
          <table:table-cell table:style-name="Tabella4.F1" office:value-type="string">
            <text:p text:style-name="P11">2017-PF09</text:p>
          </table:table-cell>
          <table:table-cell table:style-name="Tabella4.C33" office:value-type="string">
            <text:p text:style-name="P11">Sueap associato</text:p>
          </table:table-cell>
          <table:table-cell table:style-name="Tabella4.D33" office:value-type="string">
            <text:p text:style-name="P11">Governo del Territorio</text:p>
          </table:table-cell>
          <table:table-cell table:style-name="Tabella4.E3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34">
          <table:table-cell table:style-name="Tabella4.A34" office:value-type="string">
            <text:p text:style-name="P11">2017</text:p>
          </table:table-cell>
          <table:table-cell table:style-name="Tabella4.F1" office:value-type="string">
            <text:p text:style-name="P11">2017-PF10</text:p>
          </table:table-cell>
          <table:table-cell table:style-name="Tabella4.C34" office:value-type="string">
            <text:p text:style-name="P11">Contrasto Ludopatie</text:p>
          </table:table-cell>
          <table:table-cell table:style-name="Tabella4.D34" office:value-type="string">
            <text:p text:style-name="P11">Governo del Territorio</text:p>
          </table:table-cell>
          <table:table-cell table:style-name="Tabella4.E34" office:value-type="string">
            <text:p text:style-name="P11">GESTIONALE SVILUPPO</text:p>
          </table:table-cell>
          <table:table-cell table:style-name="Tabella4.F1" office:value-type="string">
            <text:p text:style-name="P12">60,00</text:p>
          </table:table-cell>
          <table:table-cell table:style-name="Tabella4.G1" office:value-type="string">
            <text:p text:style-name="P12">90,00</text:p>
          </table:table-cell>
        </table:table-row>
        <table:table-row table:style-name="Tabella4.30">
          <table:table-cell table:style-name="Tabella4.A35" office:value-type="string">
            <text:p text:style-name="P11">2017</text:p>
          </table:table-cell>
          <table:table-cell table:style-name="Tabella4.F1" office:value-type="string">
            <text:p text:style-name="P11">2017-PF07</text:p>
          </table:table-cell>
          <table:table-cell table:style-name="Tabella4.C35" office:value-type="string">
            <text:p text:style-name="P11">Anagrafe comunale degli immobili</text:p>
          </table:table-cell>
          <table:table-cell table:style-name="Tabella4.D35" office:value-type="string">
            <text:p text:style-name="P11">Governo del Territorio</text:p>
          </table:table-cell>
          <table:table-cell table:style-name="Tabella4.E35" office:value-type="string">
            <text:p text:style-name="P11">GESTIONALE SVILUPPO</text:p>
          </table:table-cell>
          <table:table-cell table:style-name="Tabella4.F1" office:value-type="string">
            <text:p text:style-name="P12">92,00</text:p>
          </table:table-cell>
          <table:table-cell table:style-name="Tabella4.G1" office:value-type="string">
            <text:p text:style-name="P12">92,00</text:p>
          </table:table-cell>
        </table:table-row>
        <text:soft-page-break/>
        <table:table-row table:style-name="Tabella4.11">
          <table:table-cell table:style-name="Tabella4.A36" office:value-type="string">
            <text:p text:style-name="P11">2017</text:p>
          </table:table-cell>
          <table:table-cell table:style-name="Tabella4.F1" office:value-type="string">
            <text:p text:style-name="P11">2017-PF19</text:p>
          </table:table-cell>
          <table:table-cell table:style-name="Tabella4.C36" office:value-type="string">
            <text:p text:style-name="P11">Nuovo regolamento edilizio</text:p>
          </table:table-cell>
          <table:table-cell table:style-name="Tabella4.D36" office:value-type="string">
            <text:p text:style-name="P11">Governo del Territorio</text:p>
          </table:table-cell>
          <table:table-cell table:style-name="Tabella4.E36" office:value-type="string">
            <text:p text:style-name="P11">GESTIONALE SVILUPPO</text:p>
          </table:table-cell>
          <table:table-cell table:style-name="Tabella4.F1" office:value-type="string">
            <text:p text:style-name="P12">66,00</text:p>
          </table:table-cell>
          <table:table-cell table:style-name="Tabella4.G1" office:value-type="string">
            <text:p text:style-name="P12">80,00</text:p>
          </table:table-cell>
        </table:table-row>
        <table:table-row table:style-name="Tabella4.27">
          <table:table-cell table:style-name="Tabella4.A37" office:value-type="string">
            <text:p text:style-name="P11">2017</text:p>
          </table:table-cell>
          <table:table-cell table:style-name="Tabella4.F1" office:value-type="string">
            <text:p text:style-name="P11">2017-PP05</text:p>
          </table:table-cell>
          <table:table-cell table:style-name="Tabella4.C37" office:value-type="string">
            <text:p text:style-name="P11">Interventi su altri immobili comunali </text:p>
          </table:table-cell>
          <table:table-cell table:style-name="Tabella4.D37" office:value-type="string">
            <text:p text:style-name="P11">Edilizia Pubblica </text:p>
          </table:table-cell>
          <table:table-cell table:style-name="Tabella4.E37"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38">
          <table:table-cell table:style-name="Tabella4.A38" office:value-type="string">
            <text:p text:style-name="P11">2017</text:p>
          </table:table-cell>
          <table:table-cell table:style-name="Tabella4.F1" office:value-type="string">
            <text:p text:style-name="P11">2017-SE06</text:p>
          </table:table-cell>
          <table:table-cell table:style-name="Tabella4.C38" office:value-type="string">
            <text:p text:style-name="P11">Chiudere il percorso delle assegnazioni degli impianti sportivi ancora in pendenza di procedura di affidamento </text:p>
          </table:table-cell>
          <table:table-cell table:style-name="Tabella4.D38" office:value-type="string">
            <text:p text:style-name="P11">Gare, Provveditorato Contratti</text:p>
          </table:table-cell>
          <table:table-cell table:style-name="Tabella4.E38"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34">
          <table:table-cell table:style-name="Tabella4.A39" office:value-type="string">
            <text:p text:style-name="P11">2017</text:p>
          </table:table-cell>
          <table:table-cell table:style-name="Tabella4.F1" office:value-type="string">
            <text:p text:style-name="P11">2017-SE05</text:p>
          </table:table-cell>
          <table:table-cell table:style-name="Tabella4.C39" office:value-type="string">
            <text:p text:style-name="P11">Adeguamento impiantistica sportiva</text:p>
          </table:table-cell>
          <table:table-cell table:style-name="Tabella4.D39" office:value-type="string">
            <text:p text:style-name="P11">Gare, Provveditorato Contratti</text:p>
          </table:table-cell>
          <table:table-cell table:style-name="Tabella4.E39"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40">
          <table:table-cell table:style-name="Tabella4.A40" office:value-type="string">
            <text:p text:style-name="P11">2017</text:p>
          </table:table-cell>
          <table:table-cell table:style-name="Tabella4.F1" office:value-type="string">
            <text:p text:style-name="P11">2017-PN08</text:p>
          </table:table-cell>
          <table:table-cell table:style-name="Tabella4.C40" office:value-type="string">
            <text:p text:style-name="P11">Manutenzione ordinaria: introduzione accordi quadro </text:p>
          </table:table-cell>
          <table:table-cell table:style-name="Tabella4.D40" office:value-type="string">
            <text:p text:style-name="P11">Manutenzioni e Sicurezza </text:p>
          </table:table-cell>
          <table:table-cell table:style-name="Tabella4.E40"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16">
          <table:table-cell table:style-name="Tabella4.A41" office:value-type="string">
            <text:p text:style-name="P11">2017</text:p>
          </table:table-cell>
          <table:table-cell table:style-name="Tabella4.F1" office:value-type="string">
            <text:p text:style-name="P11">2017-PH09</text:p>
          </table:table-cell>
          <table:table-cell table:style-name="Tabella4.C41" office:value-type="string">
            <text:p text:style-name="P11">Riqualificazione centro storico</text:p>
          </table:table-cell>
          <table:table-cell table:style-name="Tabella4.D41" office:value-type="string">
            <text:p text:style-name="P11">Mobilità <text:s text:c="2"/></text:p>
          </table:table-cell>
          <table:table-cell table:style-name="Tabella4.E41"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42">
          <table:table-cell table:style-name="Tabella4.A42" office:value-type="string">
            <text:p text:style-name="P11">2017</text:p>
          </table:table-cell>
          <table:table-cell table:style-name="Tabella4.F1" office:value-type="string">
            <text:p text:style-name="P11">2017-PH08</text:p>
          </table:table-cell>
          <table:table-cell table:style-name="Tabella4.C42" office:value-type="string">
            <text:p text:style-name="P11">Realizzazione di un primo lotto di interventi infrastrutturali previsti dal Piano urbano per la mobilità sostenibile (PUMS)</text:p>
          </table:table-cell>
          <table:table-cell table:style-name="Tabella4.D42" office:value-type="string">
            <text:p text:style-name="P11">Mobilità <text:s text:c="2"/></text:p>
          </table:table-cell>
          <table:table-cell table:style-name="Tabella4.E42"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43">
          <table:table-cell table:style-name="Tabella4.A43" office:value-type="string">
            <text:p text:style-name="P11">2017</text:p>
          </table:table-cell>
          <table:table-cell table:style-name="Tabella4.F1" office:value-type="string">
            <text:p text:style-name="P11">2017-PH04</text:p>
          </table:table-cell>
          <table:table-cell table:style-name="Tabella4.C43" office:value-type="string">
            <text:p text:style-name="P11">Miglioramento sicurezza stradale - partecipazione al bando della Regione Toscana</text:p>
          </table:table-cell>
          <table:table-cell table:style-name="Tabella4.D43" office:value-type="string">
            <text:p text:style-name="P11">Mobilità <text:s text:c="2"/></text:p>
          </table:table-cell>
          <table:table-cell table:style-name="Tabella4.E4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9">
          <table:table-cell table:style-name="Tabella4.A44" office:value-type="string">
            <text:p text:style-name="P11">2017</text:p>
          </table:table-cell>
          <table:table-cell table:style-name="Tabella4.F1" office:value-type="string">
            <text:p text:style-name="P11">2017-PH13</text:p>
          </table:table-cell>
          <table:table-cell table:style-name="Tabella4.C44" office:value-type="string">
            <text:p text:style-name="P11">Dismissione della vecchia sede del cantiere ed approntamento della nuova</text:p>
          </table:table-cell>
          <table:table-cell table:style-name="Tabella4.D44" office:value-type="string">
            <text:p text:style-name="P11">Mobilità <text:s text:c="2"/></text:p>
          </table:table-cell>
          <table:table-cell table:style-name="Tabella4.E44"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45">
          <table:table-cell table:style-name="Tabella4.A45" office:value-type="string">
            <text:p text:style-name="P11">2017</text:p>
          </table:table-cell>
          <table:table-cell table:style-name="Tabella4.F1" office:value-type="string">
            <text:p text:style-name="P11">2017-PH16</text:p>
          </table:table-cell>
          <table:table-cell table:style-name="Tabella4.C45" office:value-type="string">
            <text:p text:style-name="P11">Seconda Tangenziale</text:p>
          </table:table-cell>
          <table:table-cell table:style-name="Tabella4.D45" office:value-type="string">
            <text:p text:style-name="P11">Mobilità <text:s text:c="2"/></text:p>
          </table:table-cell>
          <table:table-cell table:style-name="Tabella4.E45"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ext:soft-page-break/>
        <table:table-row table:style-name="Tabella4.46">
          <table:table-cell table:style-name="Tabella4.A46" office:value-type="string">
            <text:p text:style-name="P11">2017</text:p>
          </table:table-cell>
          <table:table-cell table:style-name="Tabella4.F1" office:value-type="string">
            <text:p text:style-name="P11">2017-PH05</text:p>
          </table:table-cell>
          <table:table-cell table:style-name="Tabella4.C46" office:value-type="string">
            <text:p text:style-name="P11">Miglioramento della circolazione stradale attraverso la predisposizione del Piano Generale del Traffico Urbano e la realizzazione di progetti di Infomobilità</text:p>
          </table:table-cell>
          <table:table-cell table:style-name="Tabella4.D46" office:value-type="string">
            <text:p text:style-name="P11">Mobilità <text:s text:c="2"/></text:p>
          </table:table-cell>
          <table:table-cell table:style-name="Tabella4.E46"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27">
          <table:table-cell table:style-name="Tabella4.A47" office:value-type="string">
            <text:p text:style-name="P11">2017</text:p>
          </table:table-cell>
          <table:table-cell table:style-name="Tabella4.F1" office:value-type="string">
            <text:p text:style-name="P11">2017-PH10</text:p>
          </table:table-cell>
          <table:table-cell table:style-name="Tabella4.C47" office:value-type="string">
            <text:p text:style-name="P11">Riqualificazione periferie</text:p>
          </table:table-cell>
          <table:table-cell table:style-name="Tabella4.D47" office:value-type="string">
            <text:p text:style-name="P11">Mobilità <text:s text:c="2"/></text:p>
          </table:table-cell>
          <table:table-cell table:style-name="Tabella4.E47" office:value-type="string">
            <text:p text:style-name="P11">GESTIONALE SVILUPPO</text:p>
          </table:table-cell>
          <table:table-cell table:style-name="Tabella4.F1" office:value-type="string">
            <text:p text:style-name="P12">75,00</text:p>
          </table:table-cell>
          <table:table-cell table:style-name="Tabella4.G1" office:value-type="string">
            <text:p text:style-name="P12">100,00</text:p>
          </table:table-cell>
        </table:table-row>
        <table:table-row table:style-name="Tabella4.48">
          <table:table-cell table:style-name="Tabella4.A48" office:value-type="string">
            <text:p text:style-name="P11">2017</text:p>
          </table:table-cell>
          <table:table-cell table:style-name="Tabella4.F1" office:value-type="string">
            <text:p text:style-name="P11">2017-SD09</text:p>
          </table:table-cell>
          <table:table-cell table:style-name="Tabella4.C48" office:value-type="string">
            <text:p text:style-name="P11">Realizzazione azioni del Piano della Comunicazione</text:p>
          </table:table-cell>
          <table:table-cell table:style-name="Tabella4.D48" office:value-type="string">
            <text:p text:style-name="P11">Sistema informativo, Comunicazione e partecipazione</text:p>
          </table:table-cell>
          <table:table-cell table:style-name="Tabella4.E48" office:value-type="string">
            <text:p text:style-name="P11">GESTIONALE SVILUPPO</text:p>
          </table:table-cell>
          <table:table-cell table:style-name="Tabella4.F1" office:value-type="string">
            <text:p text:style-name="P12">60,00</text:p>
          </table:table-cell>
          <table:table-cell table:style-name="Tabella4.G1" office:value-type="string">
            <text:p text:style-name="P12">95,00</text:p>
          </table:table-cell>
        </table:table-row>
        <table:table-row table:style-name="Tabella4.24">
          <table:table-cell table:style-name="Tabella4.A49" office:value-type="string">
            <text:p text:style-name="P11">2017</text:p>
          </table:table-cell>
          <table:table-cell table:style-name="Tabella4.F1" office:value-type="string">
            <text:p text:style-name="P11">2017-SD10</text:p>
          </table:table-cell>
          <table:table-cell table:style-name="Tabella4.C49" office:value-type="string">
            <text:p text:style-name="P11">Regolamento per la gestione condivisa dei beni comuni urbani</text:p>
          </table:table-cell>
          <table:table-cell table:style-name="Tabella4.D49" office:value-type="string">
            <text:p text:style-name="P11">Sistema informativo, Comunicazione e partecipazione</text:p>
          </table:table-cell>
          <table:table-cell table:style-name="Tabella4.E49"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0">
          <table:table-cell table:style-name="Tabella4.A50" office:value-type="string">
            <text:p text:style-name="P11">2017</text:p>
          </table:table-cell>
          <table:table-cell table:style-name="Tabella4.F1" office:value-type="string">
            <text:p text:style-name="P11">2017-SD11</text:p>
          </table:table-cell>
          <table:table-cell table:style-name="Tabella4.C50" office:value-type="string">
            <text:p text:style-name="P11">Costruzione banca dati visibile sul sito del Comune relativa alle aree verdi/giardini</text:p>
          </table:table-cell>
          <table:table-cell table:style-name="Tabella4.D50" office:value-type="string">
            <text:p text:style-name="P11">Sistema informativo, Comunicazione e partecipazione</text:p>
          </table:table-cell>
          <table:table-cell table:style-name="Tabella4.E50"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1">
          <table:table-cell table:style-name="Tabella4.A51" office:value-type="string">
            <text:p text:style-name="P11">2017</text:p>
          </table:table-cell>
          <table:table-cell table:style-name="Tabella4.F1" office:value-type="string">
            <text:p text:style-name="P11">2017-SD08</text:p>
          </table:table-cell>
          <table:table-cell table:style-name="Tabella4.C51" office:value-type="string">
            <text:p text:style-name="P11">Urp Multiservizio - nuovi strumenti di ascolto e servizio al cittadino</text:p>
          </table:table-cell>
          <table:table-cell table:style-name="Tabella4.D51" office:value-type="string">
            <text:p text:style-name="P11">Sistema informativo, Comunicazione e partecipazione</text:p>
          </table:table-cell>
          <table:table-cell table:style-name="Tabella4.E51"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2">
          <table:table-cell table:style-name="Tabella4.A52" office:value-type="string">
            <text:p text:style-name="P11">2017</text:p>
          </table:table-cell>
          <table:table-cell table:style-name="Tabella4.F1" office:value-type="string">
            <text:p text:style-name="P11">2017-SD01</text:p>
          </table:table-cell>
          <table:table-cell table:style-name="Tabella4.C52" office:value-type="string">
            <text:p text:style-name="P11">Progetti ICT: Opportunita' di innovazioni e risorse.</text:p>
          </table:table-cell>
          <table:table-cell table:style-name="Tabella4.D52" office:value-type="string">
            <text:p text:style-name="P11">Sistema informativo, Comunicazione e partecipazione</text:p>
          </table:table-cell>
          <table:table-cell table:style-name="Tabella4.E52"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3">
          <table:table-cell table:style-name="Tabella4.A53" office:value-type="string">
            <text:p text:style-name="P11">2017</text:p>
          </table:table-cell>
          <table:table-cell table:style-name="Tabella4.F1" office:value-type="string">
            <text:p text:style-name="P11">2017-SD06</text:p>
          </table:table-cell>
          <table:table-cell table:style-name="Tabella4.C53" office:value-type="string">
            <text:p text:style-name="P11">Sviluppo nuove procedure</text:p>
          </table:table-cell>
          <table:table-cell table:style-name="Tabella4.D53" office:value-type="string">
            <text:p text:style-name="P11">Sistema informativo, Comunicazione e <text:soft-page-break/>partecipazione</text:p>
          </table:table-cell>
          <table:table-cell table:style-name="Tabella4.E53"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46">
          <table:table-cell table:style-name="Tabella4.A54" office:value-type="string">
            <text:p text:style-name="P11">2017</text:p>
          </table:table-cell>
          <table:table-cell table:style-name="Tabella4.F1" office:value-type="string">
            <text:p text:style-name="P11">2017-SD05</text:p>
          </table:table-cell>
          <table:table-cell table:style-name="Tabella4.C54" office:value-type="string">
            <text:p text:style-name="P11">Potenziamento degli aspetti prettamente sistemistici al fine di rendere <text:s/>le <text:s/>procedure informatiche <text:s/>piu' veloci, affidabili, sicure.</text:p>
          </table:table-cell>
          <table:table-cell table:style-name="Tabella4.D54" office:value-type="string">
            <text:p text:style-name="P11">Sistema informativo, Comunicazione e partecipazione</text:p>
          </table:table-cell>
          <table:table-cell table:style-name="Tabella4.E54"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5">
          <table:table-cell table:style-name="Tabella4.A55" office:value-type="string">
            <text:p text:style-name="P11">2017</text:p>
          </table:table-cell>
          <table:table-cell table:style-name="Tabella4.F1" office:value-type="string">
            <text:p text:style-name="P11">2017-PA10</text:p>
          </table:table-cell>
          <table:table-cell table:style-name="Tabella4.C55" office:value-type="string">
            <text:p text:style-name="P11">Università come punto di forza per Prato</text:p>
          </table:table-cell>
          <table:table-cell table:style-name="Tabella4.D55" office:value-type="string">
            <text:p text:style-name="P11">Promozione Econ. Intercultura</text:p>
          </table:table-cell>
          <table:table-cell table:style-name="Tabella4.E55"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6">
          <table:table-cell table:style-name="Tabella4.A56" office:value-type="string">
            <text:p text:style-name="P11">2017</text:p>
          </table:table-cell>
          <table:table-cell table:style-name="Tabella4.F1" office:value-type="string">
            <text:p text:style-name="P11">2017-PA16</text:p>
          </table:table-cell>
          <table:table-cell table:style-name="Tabella4.C56" office:value-type="string">
            <text:p text:style-name="P11">Nuova Programmazione UE ed altri progetti interculturali</text:p>
          </table:table-cell>
          <table:table-cell table:style-name="Tabella4.D56" office:value-type="string">
            <text:p text:style-name="P11">Promozione Econ. Intercultura</text:p>
          </table:table-cell>
          <table:table-cell table:style-name="Tabella4.E56"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7">
          <table:table-cell table:style-name="Tabella4.A57" office:value-type="string">
            <text:p text:style-name="P11">2017</text:p>
          </table:table-cell>
          <table:table-cell table:style-name="Tabella4.F1" office:value-type="string">
            <text:p text:style-name="P11">2017-PA05</text:p>
          </table:table-cell>
          <table:table-cell table:style-name="Tabella4.C57" office:value-type="string">
            <text:p text:style-name="P11">Sviluppare azioni a favore delle pari opportunità e per i tempi e gli spazi della città</text:p>
          </table:table-cell>
          <table:table-cell table:style-name="Tabella4.D57" office:value-type="string">
            <text:p text:style-name="P11">Promozione Econ. Intercultura</text:p>
          </table:table-cell>
          <table:table-cell table:style-name="Tabella4.E57"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2">
          <table:table-cell table:style-name="Tabella4.A58" office:value-type="string">
            <text:p text:style-name="P11">2017</text:p>
          </table:table-cell>
          <table:table-cell table:style-name="Tabella4.F1" office:value-type="string">
            <text:p text:style-name="P11">2017-PA14</text:p>
          </table:table-cell>
          <table:table-cell table:style-name="Tabella4.C58" office:value-type="string">
            <text:p text:style-name="P11">Accoglienza RARU (richiedenti asilo, rifugiati, umanitari) e interazione CAS</text:p>
          </table:table-cell>
          <table:table-cell table:style-name="Tabella4.D58" office:value-type="string">
            <text:p text:style-name="P11">Promozione Econ. Intercultura</text:p>
          </table:table-cell>
          <table:table-cell table:style-name="Tabella4.E58"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row table:style-name="Tabella4.59">
          <table:table-cell table:style-name="Tabella4.A59" office:value-type="string">
            <text:p text:style-name="P11">2017</text:p>
          </table:table-cell>
          <table:table-cell table:style-name="Tabella4.F1" office:value-type="string">
            <text:p text:style-name="P11">2017-UA04</text:p>
          </table:table-cell>
          <table:table-cell table:style-name="Tabella4.C59" office:value-type="string">
            <text:p text:style-name="P11">Un nuovo assetto organizzativo per recuperare efficacia ed efficienza</text:p>
          </table:table-cell>
          <table:table-cell table:style-name="Tabella4.D59" office:value-type="string">
            <text:p text:style-name="P11">Unità Staff Direzione Gen.le</text:p>
          </table:table-cell>
          <table:table-cell table:style-name="Tabella4.E59" office:value-type="string">
            <text:p text:style-name="P11">GESTIONALE SVILUPPO</text:p>
          </table:table-cell>
          <table:table-cell table:style-name="Tabella4.F1" office:value-type="string">
            <text:p text:style-name="P12">100,00</text:p>
          </table:table-cell>
          <table:table-cell table:style-name="Tabella4.G1" office:value-type="string">
            <text:p text:style-name="P12">100,00</text:p>
          </table:table-cell>
        </table:table-row>
      </table:table>
      <text:p text:style-name="Standard"/>
      <text:h text:style-name="P24" text:outline-level="1"/>
      <text:h text:style-name="P24" text:outline-level="1">La riunione termina alle ore 18.30</text:h>
      <text:h text:style-name="P24" text:outline-level="1"/>
      <text:h text:style-name="P22" text:outline-level="1"/>
      <text:h text:style-name="P22" text:outline-level="1">Prato, 09/04/2018</text:h>
      <table:table table:name="Tabella5" table:style-name="Tabella5">
        <table:table-column table:style-name="Tabella5.A"/>
        <table:table-column table:style-name="Tabella5.B"/>
        <table:table-row table:style-name="Tabella5.1">
          <table:table-cell table:style-name="Tabella5.A1" office:value-type="string">
            <text:p text:style-name="P4"/>
            <text:p text:style-name="P3"><text:soft-page-break/>Simonetta Fedeli ( Presidente) <text:s/></text:p>
          </table:table-cell>
          <table:table-cell table:style-name="Tabella5.B1" office:value-type="string">
            <text:p text:style-name="P4"/>
            <text:p text:style-name="P3"><text:soft-page-break/>FIRMATO</text:p>
          </table:table-cell>
        </table:table-row>
        <table:table-row table:style-name="Tabella5.2">
          <table:table-cell table:style-name="Tabella5.A1" office:value-type="string">
            <text:p text:style-name="P4"/>
            <text:p text:style-name="P3">Roberto Gerardi<text:tab/></text:p>
          </table:table-cell>
          <table:table-cell table:style-name="Tabella5.B2" office:value-type="string">
            <text:p text:style-name="P4"/>
            <text:p text:style-name="P3">FIRMATO</text:p>
          </table:table-cell>
        </table:table-row>
        <table:table-row table:style-name="Tabella5.1">
          <table:table-cell table:style-name="Tabella5.A1" office:value-type="string">
            <text:p text:style-name="P5"/>
            <text:p text:style-name="P2">Federica Caponi <text:s text:c="10"/></text:p>
          </table:table-cell>
          <table:table-cell table:style-name="Tabella5.B2" office:value-type="string">
            <text:p text:style-name="P5"/>
            <text:p text:style-name="P2">FIRMATO</text:p>
          </table:table-cell>
        </table:table-row>
      </table:table>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family-complex="Arial" style:font-family-generic-complex="swiss" style:font-pitch-complex="variable" style:font-size-complex="12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font-family-complex="Arial" style:font-family-generic-complex="swiss" style:font-pitch-complex="variable"/>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74pt solid #a6a6a6"/>
      <style:text-properties fo:color="#747474" style:font-name="Tahoma" fo:font-family="Tahoma" style:font-family-generic="swiss" style:font-pitch="variable" fo:font-size="8.5pt" style:font-name-asian="Arial Unicode MS" style:font-family-asian="'Arial Unicode MS'" style:font-family-generic-asian="swiss" style:font-pitch-asian="variable" style:font-size-asian="8.5pt" style:font-name-complex="Tahoma" style:font-family-complex="Tahoma" style:font-family-generic-complex="swiss" style:font-pitch-complex="variable" style:font-size-complex="8.5pt"/>
    </style:style>
    <style:style style:name="testocenter" style:family="paragraph" style:parent-style-name="Standard">
      <style:paragraph-properties fo:margin-top="0.132cm" fo:margin-bottom="0.318cm" loext:contextual-spacing="false" fo:text-align="center" style:justify-single-word="false"/>
      <style:text-properties fo:color="#000000" style:font-name="Tahoma" fo:font-family="Tahoma" style:font-family-generic="swiss" style:font-pitch="variable" fo:font-size="12pt"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4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0" style:family="text">
      <style:text-properties style:font-name="Calibri"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5z1"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0" style:family="text">
      <style:text-properties fo:color="#000000" style:font-name="Symbol" fo:font-family="Symbol" style:font-family-generic="roman" style:font-pitch="variable" style:font-name-complex="Symbol" style:font-family-complex="Symbol" style:font-family-generic-complex="roman" style:font-pitch-complex="variable"/>
    </style:style>
    <style:style style:name="WW8Num12z1" style:family="text">
      <style:text-properties fo:color="#000000"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4" style:family="text">
      <style:text-properties style:font-name="Courier New" fo:font-family="'Courier New'" style:font-family-generic="modern" style:font-name-complex="Courier New" style:font-family-complex="'Courier New'" style:font-family-generic-complex="modern"/>
    </style:style>
    <style:style style:name="WW8Num13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style style:name="WW8Num15z1" style:family="text"/>
    <style:style style:name="WW8Num15z2"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20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Calibri" fo:font-family="Calibri" style:font-family-generic="swiss" style:font-pitch="variable" fo:font-size="12pt" fo:font-style="italic" style:font-size-asian="12pt" style:font-style-asian="italic" style:font-name-complex="Arial" style:font-family-complex="Arial" style:font-family-generic-complex="swiss" style:font-pitch-complex="variable" style:font-size-complex="12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format="1" text:start-value="4"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3z1" style:num-format="1" text:display-levels="3">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4" text:style-name="WW8Num3z1" style:num-format="1" text:display-levels="4">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5" text:style-name="WW8Num3z1" style:num-format="1" text:display-levels="5">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6" text:style-name="WW8Num3z1" style:num-format="1" text:display-levels="6">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7" text:style-name="WW8Num3z1" style:num-format="1" text:display-levels="7">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8" text:style-name="WW8Num3z1" style:num-format="1" text:display-levels="8">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9" text:style-name="WW8Num3z1" style:num-format="1" text:display-levels="9">
        <style:list-level-properties text:list-level-position-and-space-mode="label-alignment">
          <style:list-level-label-alignment text:label-followed-by="listtab" text:list-tab-stop-position="3.81cm"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136cm" fo:text-indent="-0.635cm" fo:margin-left="1.136cm"/>
        </style:list-level-properties>
        <style:text-properties style:font-name="Verdana"/>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5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Verdana"/>
      </text:list-level-style-bullet>
      <text:list-level-style-bullet text:level="3" text:style-name="WW8Num1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4"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4"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Verdana"/>
      </text:list-level-style-bullet>
      <text:list-level-style-bullet text:level="2" text:style-name="WW8Num13z1" style:num-suffix="."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family-generic="modern" style:font-pitch="fixed"/>
      </text:list-level-style-bullet>
      <text:list-level-style-bullet text:level="3" text:style-name="WW8Num13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family-generic="modern" style:font-pitch="fixed"/>
      </text:list-level-style-bullet>
      <text:list-level-style-bullet text:level="6" text:style-name="WW8Num13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family-generic="modern" style:font-pitch="fixed"/>
      </text:list-level-style-bullet>
      <text:list-level-style-bullet text:level="9" text:style-name="WW8Num13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14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5z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3" text:style-name="WW8Num15z2"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Arial"/>
      </text:list-level-style-bullet>
      <text:list-level-style-number text:level="4" text:style-name="WW8Num15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7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8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8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8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8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8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8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style:num-format="1" text:start-value="4"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19z1" style:num-format="1" text:display-levels="3">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4" text:style-name="WW8Num19z1" style:num-format="1" text:display-levels="4">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5" text:style-name="WW8Num19z1" style:num-format="1" text:display-levels="5">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6" text:style-name="WW8Num19z1" style:num-format="1" text:display-levels="6">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7" text:style-name="WW8Num19z1" style:num-format="1" text:display-levels="7">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8" text:style-name="WW8Num19z1" style:num-format="1" text:display-levels="8">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9" text:style-name="WW8Num19z1" style:num-format="1" text:display-levels="9">
        <style:list-level-properties text:list-level-position-and-space-mode="label-alignment">
          <style:list-level-label-alignment text:label-followed-by="listtab" text:list-tab-stop-position="3.81cm"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20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1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21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21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22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22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22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23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Verdana"/>
      </text:list-level-style-bullet>
      <text:list-level-style-bullet text:level="2" text:style-name="WW8Num24z1" style:num-suffix="."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family-generic="modern" style:font-pitch="fixed"/>
      </text:list-level-style-bullet>
      <text:list-level-style-bullet text:level="3" text:style-name="WW8Num24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24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family-generic="modern" style:font-pitch="fixed"/>
      </text:list-level-style-bullet>
      <text:list-level-style-bullet text:level="6" text:style-name="WW8Num24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24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family-generic="modern" style:font-pitch="fixed"/>
      </text:list-level-style-bullet>
      <text:list-level-style-bullet text:level="9" text:style-name="WW8Num24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Arial"/>
      </text:list-level-style-bullet>
      <text:list-level-style-bullet text:level="2" text:style-name="WW8Num25z1" style:num-suffix="." text:bullet-char="o">
        <style:list-level-properties text:list-level-position-and-space-mode="label-alignment">
          <style:list-level-label-alignment text:label-followed-by="listtab" text:list-tab-stop-position="2.646cm" fo:text-indent="-0.635cm" fo:margin-left="2.646cm"/>
        </style:list-level-properties>
        <style:text-properties fo:font-family="'Courier New'" style:font-family-generic="modern" style:font-pitch="fixed"/>
      </text:list-level-style-bullet>
      <text:list-level-style-bullet text:level="3" text:style-name="WW8Num25z2" style:num-suffix="." text:bullet-char="">
        <style:list-level-properties text:list-level-position-and-space-mode="label-alignment">
          <style:list-level-label-alignment text:label-followed-by="listtab" text:list-tab-stop-position="3.916cm" fo:text-indent="-0.635cm" fo:margin-left="3.916cm"/>
        </style:list-level-properties>
        <style:text-properties style:font-name="Wingdings"/>
      </text:list-level-style-bullet>
      <text:list-level-style-bullet text:level="4" text:style-name="WW8Num25z3" style:num-suffix="." text:bullet-char="">
        <style:list-level-properties text:list-level-position-and-space-mode="label-alignment">
          <style:list-level-label-alignment text:label-followed-by="listtab" text:list-tab-stop-position="5.186cm" fo:text-indent="-0.635cm" fo:margin-left="5.186cm"/>
        </style:list-level-properties>
        <style:text-properties style:font-name="Symbol"/>
      </text:list-level-style-bullet>
      <text:list-level-style-bullet text:level="5" text:style-name="WW8Num25z1" style:num-suffix="." text:bullet-char="o">
        <style:list-level-properties text:list-level-position-and-space-mode="label-alignment">
          <style:list-level-label-alignment text:label-followed-by="listtab" text:list-tab-stop-position="6.456cm" fo:text-indent="-0.635cm" fo:margin-left="6.456cm"/>
        </style:list-level-properties>
        <style:text-properties fo:font-family="'Courier New'" style:font-family-generic="modern" style:font-pitch="fixed"/>
      </text:list-level-style-bullet>
      <text:list-level-style-bullet text:level="6" text:style-name="WW8Num25z2" style:num-suffix="." text:bullet-char="">
        <style:list-level-properties text:list-level-position-and-space-mode="label-alignment">
          <style:list-level-label-alignment text:label-followed-by="listtab" text:list-tab-stop-position="7.726cm" fo:text-indent="-0.635cm" fo:margin-left="7.726cm"/>
        </style:list-level-properties>
        <style:text-properties style:font-name="Wingdings"/>
      </text:list-level-style-bullet>
      <text:list-level-style-bullet text:level="7" text:style-name="WW8Num25z3" style:num-suffix="." text:bullet-char="">
        <style:list-level-properties text:list-level-position-and-space-mode="label-alignment">
          <style:list-level-label-alignment text:label-followed-by="listtab" text:list-tab-stop-position="8.996cm" fo:text-indent="-0.635cm" fo:margin-left="8.996cm"/>
        </style:list-level-properties>
        <style:text-properties style:font-name="Symbol"/>
      </text:list-level-style-bullet>
      <text:list-level-style-bullet text:level="8" text:style-name="WW8Num25z1" style:num-suffix="." text:bullet-char="o">
        <style:list-level-properties text:list-level-position-and-space-mode="label-alignment">
          <style:list-level-label-alignment text:label-followed-by="listtab" text:list-tab-stop-position="10.266cm" fo:text-indent="-0.635cm" fo:margin-left="10.266cm"/>
        </style:list-level-properties>
        <style:text-properties fo:font-family="'Courier New'" style:font-family-generic="modern" style:font-pitch="fixed"/>
      </text:list-level-style-bullet>
      <text:list-level-style-bullet text:level="9" text:style-name="WW8Num25z2" style:num-suffix="." text:bullet-char="">
        <style:list-level-properties text:list-level-position-and-space-mode="label-alignment">
          <style:list-level-label-alignment text:label-followed-by="listtab" text:list-tab-stop-position="11.536cm" fo:text-indent="-0.635cm" fo:margin-left="11.53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Calibri" fo:font-size="12pt" fo:font-weight="bold" style:font-size-asian="12pt" style:font-weight-asian="bold" style:font-name-complex="Calibri" style:font-size-complex="12pt"/>
    </style:style>
    <style:style style:name="MP2" style:family="paragraph" style:parent-style-name="Standard">
      <style:text-properties fo:font-weight="bold" style:font-weight-asian="bold"/>
    </style:style>
    <style:style style:name="MP3" style:family="paragraph" style:parent-style-name="Footer">
      <style:paragraph-properties fo:text-align="end" style:justify-single-word="false"/>
    </style:style>
    <style:style style:name="MT1" style:family="text">
      <style:text-properties fo:font-size="7.5pt" style:font-size-asian="7.5pt"/>
    </style:style>
    <style:style style:name="Mfr1"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1" style:vertical-pos="from-top" style:vertical-rel="paragraph" style:horizontal-pos="from-left" style:horizontal-rel="page" fo:background-color="#ffffff" style:background-transparency="100%" draw:fill="solid" style:writing-mode="lr-tb" draw:wrap-influence-on-position="once-successive">
        <style:background-image/>
      </style:graphic-properties>
    </style:style>
    <style:page-layout style:name="Mpm1">
      <style:page-layout-properties fo:page-width="21.001cm" fo:page-height="29.7cm" style:num-format="1" style:print-orientation="portrait" fo:margin-top="1.27cm" fo:margin-bottom="1.27cm" fo:margin-left="4.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8cm" fo:margin-left="0cm" fo:margin-right="0cm" fo:margin-bottom="0.381cm" style:dynamic-spacing="true"/>
      </style:header-style>
      <style:footer-style>
        <style:header-footer-properties fo:min-height="0.981cm" fo:margin-left="0cm" fo:margin-right="0cm" fo:margin-top="0.882cm" style:dynamic-spacing="true"/>
      </style:footer-style>
    </style:page-layout>
  </office:automatic-styles>
  <office:master-styles>
    <style:master-page style:name="Standard" style:page-layout-name="Mpm1">
      <style:header>
        <text:p text:style-name="MP1">NDV – Verbale seduta del 09/04/2018</text:p>
      </style:header>
      <style:header-first>
        <text:p text:style-name="MP2"><draw:frame draw:style-name="Mfr1" draw:name="Immagine1" text:anchor-type="char" svg:x="-3.406cm" svg:y="0.96cm" svg:width="1.24cm" svg:height="1.905cm" draw:z-index="14"><draw:image xlink:href="Pictures/10000000000002CD0000044C0CF68283.jpg" xlink:type="simple" xlink:show="embed" xlink:actuate="onLoad"/></draw:frame>Nucleo di Valutazione <text:s/>- <text:s/>Verbale Seduta 09/04/2018</text:p>
      </style:header-first>
      <style:footer>
        <text:p text:style-name="Footer"><draw:frame draw:style-name="Mfr2" draw:name="Cornice1" text:anchor-type="paragraph" svg:x="18.242cm" svg:y="0.002cm" svg:width="1.196cm" draw:z-index="11"><draw:text-box fo:min-height="0.058cm"><text:p text:style-name="MP3"><text:span text:style-name="Page_20_Number"><text:span text:style-name="MT1">Pag. </text:span></text:span><text:span text:style-name="Page_20_Number"><text:span text:style-name="MT1"><text:page-number text:select-page="current">15</text:page-number></text:span></text:span></text:p></draw:text-box></draw:frame></text:p>
      </style:footer>
      <style:footer-first>
        <text:p text:style-name="Footer"/>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NDV - Verbale seduta del 09/04/2018</dc:title>
    <meta:initial-creator>IMMAGINE</meta:initial-creator>
    <meta:creation-date>2018-07-09T10:20:00</meta:creation-date>
    <dc:date>2018-07-13T12:59:43.234000000</dc:date>
    <meta:print-date>2017-11-28T17:49:00</meta:print-date>
    <meta:editing-cycles>5</meta:editing-cycles>
    <meta:editing-duration>PT18M18S</meta:editing-duration>
    <meta:generator>LibreOffice/4.3.4.1$Windows_x86 LibreOffice_project/bc356b2f991740509f321d70e4512a6a54c5f243</meta:generator>
    <dc:subject>Comune di Prato</dc:subject>
    <meta:document-statistic meta:table-count="5" meta:image-count="1" meta:object-count="0" meta:page-count="15" meta:paragraph-count="1056" meta:word-count="2914" meta:character-count="21751" meta:non-whitespace-character-count="19767"/>
  </office:meta>
</office:document-meta>
</file>